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Pictures/1000000100000466000000E8B4F4A267.png" manifest:media-type="image/png"/>
  <manifest:file-entry manifest:full-path="Pictures/10000000000009C40000057E8EC32572.png" manifest:media-type="image/png"/>
  <manifest:file-entry manifest:full-path="Pictures/10000000000009C40000057E81239752.png" manifest:media-type="image/png"/>
  <manifest:file-entry manifest:full-path="Pictures/10000001000005A0000008707E49EDA9.png" manifest:media-type="image/png"/>
  <manifest:file-entry manifest:full-path="Pictures/10000001000005A0000008701F50F2BD.png" manifest:media-type="image/png"/>
  <manifest:file-entry manifest:full-path="Pictures/1000000100000466000000E8EEE210C8.png" manifest:media-type="image/png"/>
  <manifest:file-entry manifest:full-path="Pictures/10000001000000480000003A08FE22ED.png" manifest:media-type="image/png"/>
  <manifest:file-entry manifest:full-path="Pictures/1000000100000466000000E82CCF04ED.png" manifest:media-type="image/png"/>
  <manifest:file-entry manifest:full-path="Pictures/10000001000000EE000000EE117C41FB.png" manifest:media-type="image/png"/>
  <manifest:file-entry manifest:full-path="Pictures/10000001000000900000009062231867.png" manifest:media-type="image/png"/>
  <manifest:file-entry manifest:full-path="Pictures/100000010000009000000090FA4D645F.png" manifest:media-type="image/png"/>
  <manifest:file-entry manifest:full-path="Pictures/10000001000000EE000000EEF46F9F07.png" manifest:media-type="image/png"/>
  <manifest:file-entry manifest:full-path="Pictures/10000001000000900000009016D8FFB3.png" manifest:media-type="image/png"/>
  <manifest:file-entry manifest:full-path="Pictures/10000001000005A000000870AE1B1B4E.png" manifest:media-type="image/png"/>
  <manifest:file-entry manifest:full-path="Pictures/100000010000009000000090452C6BDF.png" manifest:media-type="image/png"/>
  <manifest:file-entry manifest:full-path="Pictures/10000001000005A000000870A2C7B109.png" manifest:media-type="image/png"/>
  <manifest:file-entry manifest:full-path="Pictures/10000001000000EE000000EEE4AF9284.png" manifest:media-type="image/png"/>
  <manifest:file-entry manifest:full-path="Pictures/10000001000000560000005680180425.png" manifest:media-type="image/png"/>
  <manifest:file-entry manifest:full-path="Pictures/100000010000005600000056B88E6F72.png" manifest:media-type="image/png"/>
  <manifest:file-entry manifest:full-path="Pictures/100000010000005600000056E66C8712.png" manifest:media-type="image/png"/>
  <manifest:file-entry manifest:full-path="Pictures/10000001000000EE000000EEC0980D54.png" manifest:media-type="image/png"/>
  <manifest:file-entry manifest:full-path="Pictures/10000001000000EE000000EEE71224C1.png" manifest:media-type="image/png"/>
  <manifest:file-entry manifest:full-path="Pictures/10000001000000EE000000EE64A3D0F5.png" manifest:media-type="image/png"/>
  <manifest:file-entry manifest:full-path="content.xml" manifest:media-type="text/xml"/>
  <manifest:file-entry manifest:full-path="Fonts/Font_Prompt_3.ttf" manifest:media-type="application/x-font-ttf"/>
  <manifest:file-entry manifest:full-path="Fonts/Font_Mukta_1.ttf" manifest:media-type="application/x-font-ttf"/>
  <manifest:file-entry manifest:full-path="Fonts/Font_Mukta_2.ttf" manifest:media-type="application/x-font-ttf"/>
  <manifest:file-entry manifest:full-path="Fonts/Font_Prompt_1.ttf" manifest:media-type="application/x-font-ttf"/>
  <manifest:file-entry manifest:full-path="Fonts/Font_Prompt_2.ttf" manifest:media-type="application/x-font-ttf"/>
  <manifest:file-entry manifest:full-path="Fonts/Font_Prompt_4.ttf" manifest:media-type="application/x-font-ttf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Mukta" svg:font-family="Mukta">
      <svg:font-face-src>
        <svg:font-face-uri xlink:href="Fonts/Font_Mukta_1.ttf" xlink:type="simple" loext:font-style="normal" loext:font-weight="normal">
          <svg:font-face-format svg:string="truetype"/>
        </svg:font-face-uri>
        <svg:font-face-uri xlink:href="Fonts/Font_Mukta_2.ttf" xlink:type="simple" loext:font-style="normal" loext:font-weight="bold">
          <svg:font-face-format svg:string="truetype"/>
        </svg:font-face-uri>
        <svg:font-face-uri xlink:href="Fonts/Font_Mukta_2.ttf" xlink:type="simple" loext:font-style="italic" loext:font-weight="normal">
          <svg:font-face-format svg:string="truetype"/>
        </svg:font-face-uri>
      </svg:font-face-src>
    </style:font-face>
    <style:font-face style:name="Mukta Light" svg:font-family="'Mukta Light'"/>
    <style:font-face style:name="Noto Sans" svg:font-family="'Noto Sans'" style:font-family-generic="roman" style:font-pitch="variable"/>
    <style:font-face style:name="Prompt" svg:font-family="Prompt">
      <svg:font-face-src>
        <svg:font-face-uri xlink:href="Fonts/Font_Prompt_1.ttf" xlink:type="simple" loext:font-style="normal" loext:font-weight="normal">
          <svg:font-face-format svg:string="truetype"/>
        </svg:font-face-uri>
        <svg:font-face-uri xlink:href="Fonts/Font_Prompt_2.ttf" xlink:type="simple" loext:font-style="normal" loext:font-weight="bold">
          <svg:font-face-format svg:string="truetype"/>
        </svg:font-face-uri>
        <svg:font-face-uri xlink:href="Fonts/Font_Prompt_3.ttf" xlink:type="simple" loext:font-style="italic" loext:font-weight="normal">
          <svg:font-face-format svg:string="truetype"/>
        </svg:font-face-uri>
        <svg:font-face-uri xlink:href="Fonts/Font_Prompt_4.ttf" xlink:type="simple" loext:font-style="italic" loext:font-weight="bold">
          <svg:font-face-format svg:string="truetype"/>
        </svg:font-face-uri>
      </svg:font-face-src>
    </style:font-face>
    <style:font-face style:name="Prompt Medium" svg:font-family="'Prompt Medium'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 style:parent-style-name="standard">
      <style:graphic-properties draw:stroke="none" svg:stroke-width="0cm" draw:fill="solid" draw:fill-color="#321a2c" draw:textarea-horizontal-align="justify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 loext:decorative="false"/>
    </style:style>
    <style:style style:name="gr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4" style:family="graphic" style:parent-style-name="standard">
      <style:graphic-properties draw:stroke="solid" svg:stroke-width="0.026cm" svg:stroke-color="#a95b95" draw:stroke-linejoin="round" svg:stroke-linecap="butt" draw:fill="none" loext:fill-use-slide-background="false" draw:textarea-horizontal-align="justify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 loext:decorative="false"/>
    </style:style>
    <style:style style:name="gr5" style:family="graphic" style:parent-style-name="standard" style:list-style-name="L3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6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8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9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10" style:family="graphic">
      <style:graphic-properties style:protect="size" loext:decorative="false"/>
    </style:style>
    <style:style style:name="gr11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4" style:family="graphic" style:parent-style-name="standard">
      <style:graphic-properties draw:stroke="none" svg:stroke-width="0cm" draw:fill="solid" draw:fill-color="#a95b95" draw:textarea-horizontal-align="justify" draw:textarea-vertical-align="middle" draw:auto-grow-height="false" draw:fit-to-size="false" style:shrink-to-fit="false" fo:min-height="0cm" fo:min-width="0cm" fo:padding-top="0.043cm" fo:padding-bottom="0.043cm" fo:padding-left="0.254cm" fo:padding-right="0.254cm" fo:wrap-option="wrap" loext:decorative="false"/>
    </style:style>
    <style:style style:name="gr1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9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3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1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3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34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6" style:family="graphic" style:parent-style-name="standard">
      <style:graphic-properties draw:stroke="solid" svg:stroke-width="0.085cm" svg:stroke-color="#6d4562" draw:stroke-linejoin="round" svg:stroke-linecap="butt" draw:fill="solid" draw:fill-color="#0b0c23" draw:opacity="95%" draw:textarea-horizontal-align="justify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 loext:decorative="false"/>
    </style:style>
    <style:style style:name="gr37" style:family="graphic" style:parent-style-name="standard">
      <style:graphic-properties draw:stroke="none" svg:stroke-width="0cm" draw:fill="solid" draw:fill-color="#a95b95" draw:textarea-horizontal-align="justify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 loext:decorative="false"/>
    </style:style>
    <style:style style:name="gr3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4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4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4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4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4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45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4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47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48" style:family="graphic" style:parent-style-name="standard">
      <style:graphic-properties draw:stroke="none" svg:stroke-width="0cm" draw:fill="solid" draw:fill-color="#a95b95" draw:opacity="95%" draw:textarea-horizontal-align="justify" draw:textarea-vertical-align="middle" draw:auto-grow-height="false" draw:fit-to-size="false" style:shrink-to-fit="false" fo:min-height="11.222cm" fo:min-width="17.228cm" fo:padding-top="0.254cm" fo:padding-bottom="0.254cm" fo:padding-left="0.254cm" fo:padding-right="0.254cm" fo:wrap-option="wrap" loext:decorative="false"/>
    </style:style>
    <style:style style:name="gr49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50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5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5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5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54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55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4.895cm" fo:min-width="16.784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5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57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5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59" style:family="graphic" style:parent-style-name="standard">
      <style:graphic-properties draw:stroke="solid" svg:stroke-width="0.026cm" svg:stroke-color="#6d4562" draw:stroke-linejoin="round" svg:stroke-linecap="butt" draw:fill="solid" draw:fill-color="#542c49" draw:textarea-horizontal-align="justify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 loext:decorative="false"/>
    </style:style>
    <style:style style:name="gr6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6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6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6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6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6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66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67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6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69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7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7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7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7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7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7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7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77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78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79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8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8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8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8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8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8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8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8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8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8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90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91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9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9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94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95" style:family="graphic" style:parent-style-name="standard">
      <style:graphic-properties draw:stroke="none" svg:stroke-width="0cm" draw:fill="solid" draw:fill-color="#a95b95" draw:opacity="95%" draw:textarea-horizontal-align="justify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 loext:decorative="false"/>
    </style:style>
    <style:style style:name="gr96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97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98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99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100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0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02" style:family="graphic" style:parent-style-name="standard">
      <style:graphic-properties draw:stroke="solid" svg:stroke-width="0.063cm" svg:stroke-color="#6d4562" draw:stroke-linejoin="round" svg:stroke-linecap="butt" draw:fill="solid" draw:fill-color="#0b0c23" draw:opacity="95%" draw:textarea-horizontal-align="justify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 loext:decorative="false"/>
    </style:style>
    <style:style style:name="gr10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0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0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0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0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0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0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1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11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11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1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1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1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1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1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1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1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2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2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2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23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124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2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26" style:family="graphic" style:parent-style-name="standard">
      <style:graphic-properties draw:stroke="none" svg:stroke-width="0cm" draw:fill="solid" draw:fill-color="#542c49" draw:textarea-horizontal-align="justify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 loext:decorative="false"/>
    </style:style>
    <style:style style:name="gr12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2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29" style:family="graphic" style:parent-style-name="standard">
      <style:graphic-properties draw:stroke="none" svg:stroke-width="0cm" draw:fill="solid" draw:fill-color="#6d4562" draw:textarea-horizontal-align="justify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 loext:decorative="false"/>
    </style:style>
    <style:style style:name="gr13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3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32" style:family="graphic" style:parent-style-name="standard">
      <style:graphic-properties draw:stroke="none" svg:stroke-width="0cm" draw:fill="solid" draw:fill-color="#6d4562" draw:textarea-horizontal-align="justify" draw:textarea-vertical-align="middle" draw:auto-grow-height="false" draw:fit-to-size="false" style:shrink-to-fit="false" fo:min-height="0cm" fo:min-width="0cm" fo:padding-top="0.023cm" fo:padding-bottom="0.023cm" fo:padding-left="0.254cm" fo:padding-right="0.254cm" fo:wrap-option="wrap" loext:decorative="false"/>
    </style:style>
    <style:style style:name="gr13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3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35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13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37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3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3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4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4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4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4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4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4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4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4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4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4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5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5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5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5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54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155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5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57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58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59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6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6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62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163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6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6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6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6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6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6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7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71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17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7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74" style:family="graphic" style:parent-style-name="standard">
      <style:graphic-properties draw:stroke="none" svg:stroke-width="0cm" draw:fill="solid" draw:fill-color="#0b0c23" draw:opacity="95%" draw:textarea-horizontal-align="justify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 loext:decorative="false"/>
    </style:style>
    <style:style style:name="gr175" style:family="graphic" style:parent-style-name="standard">
      <style:graphic-properties draw:stroke="none" svg:stroke-width="0cm" draw:fill="solid" draw:fill-color="#a95b95" draw:textarea-horizontal-align="justify" draw:textarea-vertical-align="middle" draw:auto-grow-height="false" draw:fit-to-size="false" style:shrink-to-fit="false" fo:min-height="0cm" fo:min-width="0cm" fo:padding-top="0.12cm" fo:padding-bottom="0.12cm" fo:padding-left="0.254cm" fo:padding-right="0.254cm" fo:wrap-option="wrap" loext:decorative="false"/>
    </style:style>
    <style:style style:name="gr176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7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7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79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8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8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82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8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8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85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8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8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88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8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9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91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19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9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94" style:family="graphic" style:parent-style-name="standard">
      <style:graphic-properties draw:stroke="solid" svg:stroke-width="0.026cm" svg:stroke-color="#6d4562" draw:stroke-linejoin="round" svg:stroke-linecap="butt" draw:fill="solid" draw:fill-color="#542c49" draw:textarea-horizontal-align="justify" draw:textarea-vertical-align="middle" draw:auto-grow-height="false" draw:fit-to-size="false" style:shrink-to-fit="false" fo:min-height="0cm" fo:min-width="0cm" fo:padding-top="0.231cm" fo:padding-bottom="0.231cm" fo:padding-left="0.254cm" fo:padding-right="0.254cm" fo:wrap-option="wrap" loext:decorative="false"/>
    </style:style>
    <style:style style:name="gr19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9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9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.501cm" fo:min-width="8.001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9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5.199cm" fo:min-width="10.283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19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0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01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20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0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04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05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06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07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0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09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1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11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21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1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1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1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1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1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1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1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20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21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22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2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2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2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2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2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2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2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3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3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3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33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234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3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3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3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3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3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4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4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4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4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44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245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4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47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48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49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5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51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25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5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5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5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5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5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5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5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60" style:family="graphic" style:parent-style-name="standard" style:list-style-name="L7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61" style:family="graphic" style:parent-style-name="standard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05cm" fo:padding-bottom="0.05cm" fo:padding-left="0.254cm" fo:padding-right="0.254cm" fo:wrap-option="wrap" loext:decorative="false"/>
    </style:style>
    <style:style style:name="gr262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263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6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6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6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6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68" style:family="graphic" style:parent-style-name="standard">
      <style:graphic-properties draw:stroke="none" svg:stroke-width="0cm" draw:fill="solid" draw:fill-color="#6d4562" draw:textarea-horizontal-align="justify" draw:textarea-vertical-align="middle" draw:auto-grow-height="false" draw:fit-to-size="false" style:shrink-to-fit="false" fo:min-height="0cm" fo:min-width="0cm" fo:padding-top="0.012cm" fo:padding-bottom="0.012cm" fo:padding-left="0.254cm" fo:padding-right="0.254cm" fo:wrap-option="wrap" loext:decorative="false"/>
    </style:style>
    <style:style style:name="gr26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7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7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7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7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7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7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7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7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7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7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8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81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28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8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84" style:family="graphic" style:parent-style-name="standard">
      <style:graphic-properties draw:stroke="solid" svg:stroke-width="0.026cm" svg:stroke-color="#ffffff" svg:stroke-opacity="24%" draw:stroke-linejoin="round" svg:stroke-linecap="butt" draw:fill="none" loext:fill-use-slide-background="false" draw:textarea-horizontal-align="justify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 loext:decorative="false"/>
    </style:style>
    <style:style style:name="gr285" style:family="graphic" style:parent-style-name="standard">
      <style:graphic-properties draw:stroke="none" svg:stroke-width="0cm" draw:fill="solid" draw:fill-color="#ffffff" draw:opacity="4%" draw:textarea-horizontal-align="justify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 loext:decorative="false"/>
    </style:style>
    <style:style style:name="gr28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8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8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89" style:family="graphic" style:parent-style-name="standard">
      <style:graphic-properties draw:stroke="none" svg:stroke-width="0cm" draw:fill="solid" draw:fill-color="#000000" draw:opacity="4%" draw:textarea-horizontal-align="justify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 loext:decorative="false"/>
    </style:style>
    <style:style style:name="gr29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9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9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9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9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9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9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9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9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29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0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0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0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0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0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0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0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0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0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0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1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1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1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1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1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1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1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17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gr31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19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2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2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2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2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2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2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2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2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gr328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254cm" fo:padding-bottom="0.254cm" fo:padding-left="0.254cm" fo:padding-right="0.254cm" fo:wrap-option="wrap" style:writing-mode="lr-tb" loext:decorative="false"/>
      <style:paragraph-properties style:writing-mode="lr-tb"/>
    </style:style>
    <style:style style:name="pr1" style:family="presentation" style:parent-style-name="Slide_20_1_20_master-notes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2" style:family="presentation" style:parent-style-name="Slide_20_1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3" style:family="presentation" style:parent-style-name="Slide_20_2_20_master-notes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4" style:family="presentation" style:parent-style-name="Slide_20_2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5" style:family="presentation" style:parent-style-name="Slide_20_3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6" style:family="presentation" style:parent-style-name="Slide_20_3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7" style:family="presentation" style:parent-style-name="Slide_20_4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8" style:family="presentation" style:parent-style-name="Slide_20_4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9" style:family="presentation" style:parent-style-name="Slide_20_5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10" style:family="presentation" style:parent-style-name="Slide_20_5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11" style:family="presentation" style:parent-style-name="Slide_20_6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12" style:family="presentation" style:parent-style-name="Slide_20_6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13" style:family="presentation" style:parent-style-name="Slide_20_7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14" style:family="presentation" style:parent-style-name="Slide_20_7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15" style:family="presentation" style:parent-style-name="Slide_20_8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16" style:family="presentation" style:parent-style-name="Slide_20_8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17" style:family="presentation" style:parent-style-name="Slide_20_9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18" style:family="presentation" style:parent-style-name="Slide_20_9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19" style:family="presentation" style:parent-style-name="Slide_20_10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20" style:family="presentation" style:parent-style-name="Slide_20_10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21" style:family="presentation" style:parent-style-name="Slide_20_11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22" style:family="presentation" style:parent-style-name="Slide_20_11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23" style:family="presentation" style:parent-style-name="Slide_20_12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24" style:family="presentation" style:parent-style-name="Slide_20_12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25" style:family="presentation" style:parent-style-name="Slide_20_13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26" style:family="presentation" style:parent-style-name="Slide_20_13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27" style:family="presentation" style:parent-style-name="Slide_20_14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28" style:family="presentation" style:parent-style-name="Slide_20_14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29" style:family="presentation" style:parent-style-name="Slide_20_15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30" style:family="presentation" style:parent-style-name="Slide_20_15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31" style:family="presentation" style:parent-style-name="Slide_20_16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32" style:family="presentation" style:parent-style-name="Slide_20_16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33" style:family="presentation" style:parent-style-name="Slide_20_17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34" style:family="presentation" style:parent-style-name="Slide_20_17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35" style:family="presentation" style:parent-style-name="Slide_20_18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36" style:family="presentation" style:parent-style-name="Slide_20_18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37" style:family="presentation" style:parent-style-name="Slide_20_19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38" style:family="presentation" style:parent-style-name="Slide_20_19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39" style:family="presentation" style:parent-style-name="Slide_20_20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40" style:family="presentation" style:parent-style-name="Slide_20_20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41" style:family="presentation" style:parent-style-name="Slide_20_21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42" style:family="presentation" style:parent-style-name="Slide_20_21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43" style:family="presentation" style:parent-style-name="Slide_20_22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44" style:family="presentation" style:parent-style-name="Slide_20_22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45" style:family="presentation" style:parent-style-name="Slide_20_23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46" style:family="presentation" style:parent-style-name="Slide_20_23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47" style:family="presentation" style:parent-style-name="Slide_20_24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48" style:family="presentation" style:parent-style-name="Slide_20_24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49" style:family="presentation" style:parent-style-name="Slide_20_25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50" style:family="presentation" style:parent-style-name="Slide_20_25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51" style:family="presentation" style:parent-style-name="Slide_20_26_20_master-notes" style:list-style-name="L9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r52" style:family="presentation" style:parent-style-name="Slide_20_26_20_master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8.288cm" fo:padding-top="0.127cm" fo:padding-bottom="0.127cm" fo:padding-left="0.254cm" fo:padding-right="0.254cm" fo:wrap-option="wrap" loext:decorative="false"/>
      <style:paragraph-properties style:writing-mode="lr-tb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P2" style:family="paragraph">
      <loext:graphic-properties draw:fill="solid" draw:fill-color="#321a2c"/>
      <style:paragraph-properties fo:text-align="left" style:font-independent-line-spacing="true"/>
      <style:text-properties fo:font-size="14pt"/>
    </style:style>
    <style:style style:name="P3" style:family="paragraph">
      <style:paragraph-properties fo:margin-left="0cm" fo:margin-right="0cm" fo:margin-top="0cm" fo:margin-bottom="0cm" fo:line-height="162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4" style:family="paragraph">
      <loext:graphic-properties draw:fill="none"/>
      <style:paragraph-properties fo:margin-left="0cm" fo:margin-right="0cm" fo:margin-top="0cm" fo:margin-bottom="0cm" fo:line-height="162%" fo:text-align="lef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5" style:family="paragraph">
      <loext:graphic-properties draw:fill="none"/>
      <style:paragraph-properties fo:text-align="left" style:font-independent-line-spacing="true"/>
      <style:text-properties fo:font-size="14pt"/>
    </style:style>
    <style:style style:name="P6" style:family="paragraph">
      <style:paragraph-properties fo:margin-left="0cm" fo:margin-right="0cm" fo:margin-top="0cm" fo:margin-bottom="0cm" fo:line-height="124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7" style:family="paragraph">
      <loext:graphic-properties draw:fill="none"/>
      <style:paragraph-properties fo:margin-left="0cm" fo:margin-right="0cm" fo:margin-top="0cm" fo:margin-bottom="0cm" fo:line-height="124%" fo:text-align="lef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8" style:family="paragraph">
      <style:paragraph-properties fo:margin-left="0cm" fo:margin-right="0cm" fo:margin-top="0cm" fo:margin-bottom="0cm" fo:line-height="161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9" style:family="paragraph">
      <loext:graphic-properties draw:fill="none"/>
      <style:paragraph-properties fo:margin-left="0cm" fo:margin-right="0cm" fo:margin-top="0cm" fo:margin-bottom="0cm" fo:line-height="161%" fo:text-align="lef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10" style:family="paragraph">
      <style:paragraph-properties fo:margin-left="0cm" fo:margin-right="0cm" fo:margin-top="0cm" fo:margin-bottom="0cm" fo:line-height="100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11" style:family="paragraph">
      <loext:graphic-properties draw:fill="none"/>
      <style:paragraph-properties fo:margin-left="0cm" fo:margin-right="0cm" fo:margin-top="0cm" fo:margin-bottom="0cm" fo:line-height="100%" fo:text-align="lef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12" style:family="paragraph">
      <style:paragraph-properties fo:margin-left="0cm" fo:margin-right="0cm" fo:margin-top="0cm" fo:margin-bottom="0cm" fo:line-height="100%" fo:text-align="left" fo:text-indent="0cm" loext:tab-stop-distance="0cm" style:writing-mode="lr-tb">
        <style:tab-stops>
          <style:tab-stop style:position="0cm"/>
        </style:tab-stops>
      </style:paragraph-properties>
    </style:style>
    <style:style style:name="P13" style:family="paragraph">
      <loext:graphic-properties draw:fill="none" draw:fill-color="#ffffff"/>
      <style:paragraph-properties fo:text-align="left" style:font-independent-line-spacing="true"/>
      <style:text-properties fo:font-size="12pt"/>
    </style:style>
    <style:style style:name="P14" style:family="paragraph">
      <style:paragraph-properties fo:margin-left="0cm" fo:margin-right="0cm" fo:margin-top="0cm" fo:margin-bottom="0cm" fo:line-height="100%" fo:text-align="right" fo:text-indent="0cm" loext:tab-stop-distance="0cm" style:writing-mode="lr-tb">
        <style:tab-stops>
          <style:tab-stop style:position="0cm"/>
        </style:tab-stops>
      </style:paragraph-properties>
      <style:text-properties fo:font-size="18pt" style:font-size-asian="14pt" style:font-size-complex="14pt"/>
    </style:style>
    <style:style style:name="P15" style:family="paragraph">
      <loext:graphic-properties draw:fill="none" draw:fill-color="#ffffff"/>
      <style:paragraph-properties fo:text-align="left" style:font-independent-line-spacing="true"/>
      <style:text-properties fo:font-size="18pt" style:font-size-asian="14pt" style:font-size-complex="14pt"/>
    </style:style>
    <style:style style:name="P16" style:family="paragraph">
      <loext:graphic-properties draw:fill="solid" draw:fill-color="#a95b95"/>
      <style:paragraph-properties fo:text-align="left" style:font-independent-line-spacing="true"/>
      <style:text-properties fo:font-size="14pt"/>
    </style:style>
    <style:style style:name="P17" style:family="paragraph">
      <style:paragraph-properties fo:margin-left="0cm" fo:margin-right="0cm" fo:margin-top="0cm" fo:margin-bottom="0cm" fo:line-height="126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18" style:family="paragraph">
      <loext:graphic-properties draw:fill="none"/>
      <style:paragraph-properties fo:margin-left="0cm" fo:margin-right="0cm" fo:margin-top="0cm" fo:margin-bottom="0cm" fo:line-height="126%" fo:text-align="lef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19" style:family="paragraph">
      <loext:graphic-properties draw:fill="none" draw:fill-color="#ffffff"/>
      <style:paragraph-properties fo:margin-left="1.27cm" fo:margin-right="0cm" fo:margin-top="0cm" fo:margin-bottom="0cm" fo:line-height="100%" fo:text-align="left" fo:text-indent="-0.635cm" loext:tab-stop-distance="0cm" style:font-independent-line-spacing="true">
        <style:tab-stops>
          <style:tab-stop style:position="0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2pt" fo:letter-spacing="normal" fo:font-style="normal" style:text-underline-style="none" fo:font-weight="normal" fo:background-color="transparent" style:font-name-asian="Calibri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P20" style:family="paragraph">
      <loext:graphic-properties draw:fill="solid" draw:fill-color="#0b0c23" draw:opacity="95%"/>
      <style:paragraph-properties fo:text-align="left" style:font-independent-line-spacing="true"/>
      <style:text-properties fo:font-size="14pt"/>
    </style:style>
    <style:style style:name="P21" style:family="paragraph">
      <loext:graphic-properties draw:fill="solid" draw:fill-color="#a95b95" draw:opacity="95%"/>
      <style:paragraph-properties fo:text-align="left" style:font-independent-line-spacing="true"/>
      <style:text-properties fo:font-size="14pt"/>
    </style:style>
    <style:style style:name="P22" style:family="paragraph">
      <style:paragraph-properties fo:margin-left="0cm" fo:margin-right="0cm" fo:margin-top="0.42cm" fo:margin-bottom="0.35cm" fo:line-height="161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23" style:family="paragraph">
      <loext:graphic-properties draw:fill="solid" draw:fill-color="#542c49"/>
      <style:paragraph-properties fo:text-align="left" style:font-independent-line-spacing="true"/>
      <style:text-properties fo:font-size="14pt"/>
    </style:style>
    <style:style style:name="P24" style:family="paragraph">
      <style:paragraph-properties fo:margin-left="0cm" fo:margin-right="0cm" fo:margin-top="0cm" fo:margin-bottom="0cm" fo:line-height="161%" fo:text-align="left" fo:text-indent="0cm" style:writing-mode="lr-tb"/>
      <style:text-properties fo:font-size="14pt"/>
    </style:style>
    <style:style style:name="P25" style:family="paragraph">
      <loext:graphic-properties draw:fill="none"/>
      <style:paragraph-properties fo:margin-left="0cm" fo:margin-right="0cm" fo:margin-top="0cm" fo:margin-bottom="0cm" fo:line-height="161%" fo:text-align="left" fo:text-indent="0cm" style:writing-mode="lr-tb" style:font-independent-line-spacing="true"/>
      <style:text-properties fo:font-size="14pt"/>
    </style:style>
    <style:style style:name="P26" style:family="paragraph">
      <style:paragraph-properties fo:margin-left="0cm" fo:margin-right="0cm" fo:margin-top="0cm" fo:margin-bottom="0cm" fo:line-height="125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27" style:family="paragraph">
      <loext:graphic-properties draw:fill="none"/>
      <style:paragraph-properties fo:margin-left="0cm" fo:margin-right="0cm" fo:margin-top="0cm" fo:margin-bottom="0cm" fo:line-height="125%" fo:text-align="lef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28" style:family="paragraph">
      <style:paragraph-properties fo:margin-left="0cm" fo:margin-right="0cm" fo:margin-top="0cm" fo:margin-bottom="0cm" fo:line-height="150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29" style:family="paragraph">
      <loext:graphic-properties draw:fill="none"/>
      <style:paragraph-properties fo:margin-left="0cm" fo:margin-right="0cm" fo:margin-top="0cm" fo:margin-bottom="0cm" fo:line-height="150%" fo:text-align="lef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30" style:family="paragraph">
      <style:paragraph-properties fo:margin-left="0cm" fo:margin-right="0cm" fo:margin-top="0cm" fo:margin-bottom="0cm" fo:line-height="127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31" style:family="paragraph">
      <loext:graphic-properties draw:fill="none"/>
      <style:paragraph-properties fo:margin-left="0cm" fo:margin-right="0cm" fo:margin-top="0cm" fo:margin-bottom="0cm" fo:line-height="127%" fo:text-align="lef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32" style:family="paragraph">
      <style:paragraph-properties fo:margin-left="0cm" fo:margin-right="0cm" fo:margin-top="0cm" fo:margin-bottom="0cm" fo:line-height="154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33" style:family="paragraph">
      <loext:graphic-properties draw:fill="none"/>
      <style:paragraph-properties fo:margin-left="0cm" fo:margin-right="0cm" fo:margin-top="0cm" fo:margin-bottom="0cm" fo:line-height="154%" fo:text-align="lef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34" style:family="paragraph">
      <loext:graphic-properties draw:fill="solid" draw:fill-color="#6d4562"/>
      <style:paragraph-properties fo:text-align="left" style:font-independent-line-spacing="true"/>
      <style:text-properties fo:font-size="14pt"/>
    </style:style>
    <style:style style:name="P35" style:family="paragraph">
      <style:paragraph-properties fo:margin-left="0cm" fo:margin-right="0cm" fo:margin-top="0cm" fo:margin-bottom="0cm" fo:line-height="158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36" style:family="paragraph">
      <loext:graphic-properties draw:fill="none"/>
      <style:paragraph-properties fo:margin-left="0cm" fo:margin-right="0cm" fo:margin-top="0cm" fo:margin-bottom="0cm" fo:line-height="158%" fo:text-align="lef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37" style:family="paragraph">
      <style:paragraph-properties fo:margin-left="0cm" fo:margin-right="0cm" fo:margin-top="0cm" fo:margin-bottom="0cm" fo:line-height="123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38" style:family="paragraph">
      <loext:graphic-properties draw:fill="none"/>
      <style:paragraph-properties fo:margin-left="0cm" fo:margin-right="0cm" fo:margin-top="0cm" fo:margin-bottom="0cm" fo:line-height="123%" fo:text-align="lef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39" style:family="paragraph">
      <style:paragraph-properties fo:margin-left="0cm" fo:margin-right="0cm" fo:margin-top="0.42cm" fo:margin-bottom="0.35cm" fo:line-height="161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0pt" style:font-size-asian="10pt" style:font-size-complex="10pt"/>
    </style:style>
    <style:style style:name="P40" style:family="paragraph">
      <loext:graphic-properties draw:fill="none"/>
      <style:paragraph-properties fo:margin-left="0cm" fo:margin-right="0cm" fo:margin-top="0.42cm" fo:margin-bottom="0.35cm" fo:line-height="161%" fo:text-align="lef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0pt" style:font-size-asian="10pt" style:font-size-complex="10pt"/>
    </style:style>
    <style:style style:name="P41" style:family="paragraph">
      <style:paragraph-properties fo:margin-left="0cm" fo:margin-right="0cm" fo:margin-top="0cm" fo:margin-bottom="0cm" fo:line-height="142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42" style:family="paragraph">
      <loext:graphic-properties draw:fill="none"/>
      <style:paragraph-properties fo:margin-left="0cm" fo:margin-right="0cm" fo:margin-top="0cm" fo:margin-bottom="0cm" fo:line-height="142%" fo:text-align="lef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43" style:family="paragraph">
      <style:paragraph-properties fo:margin-left="0cm" fo:margin-right="0cm" fo:margin-top="0cm" fo:margin-bottom="0cm" fo:line-height="146%" fo:text-align="center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44" style:family="paragraph">
      <loext:graphic-properties draw:fill="none"/>
      <style:paragraph-properties fo:margin-left="0cm" fo:margin-right="0cm" fo:margin-top="0cm" fo:margin-bottom="0cm" fo:line-height="146%" fo:text-align="center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45" style:family="paragraph">
      <style:paragraph-properties fo:margin-left="0cm" fo:margin-right="0cm" fo:margin-top="0cm" fo:margin-bottom="0cm" fo:line-height="128%" fo:text-align="left" fo:text-indent="0cm" loext:tab-stop-distance="0cm" style:writing-mode="lr-tb">
        <style:tab-stops>
          <style:tab-stop style:position="0cm"/>
        </style:tab-stops>
      </style:paragraph-properties>
      <style:text-properties fo:font-size="14pt"/>
    </style:style>
    <style:style style:name="P46" style:family="paragraph">
      <loext:graphic-properties draw:fill="none"/>
      <style:paragraph-properties fo:margin-left="0cm" fo:margin-right="0cm" fo:margin-top="0cm" fo:margin-bottom="0cm" fo:line-height="128%" fo:text-align="left" fo:text-indent="0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4pt"/>
    </style:style>
    <style:style style:name="P47" style:family="paragraph">
      <loext:graphic-properties draw:fill="solid" draw:fill-color="#ffffff" draw:opacity="4%"/>
      <style:paragraph-properties fo:text-align="left" style:font-independent-line-spacing="true"/>
      <style:text-properties fo:font-size="14pt"/>
    </style:style>
    <style:style style:name="P48" style:family="paragraph">
      <loext:graphic-properties draw:fill="solid" draw:fill-color="#000000" draw:opacity="4%"/>
      <style:paragraph-properties fo:text-align="left" style:font-independent-line-spacing="true"/>
      <style:text-properties fo:font-size="14pt"/>
    </style:style>
    <style:style style:name="T1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Mukta" fo:font-size="13.5pt" fo:letter-spacing="normal" fo:language="en" fo:country="US" fo:font-style="normal" style:text-underline-style="none" fo:font-weight="normal" fo:background-color="transparent" style:font-name-asian="Mukta" style:font-size-asian="13.5pt" style:font-style-asian="normal" style:font-weight-asian="normal" style:font-name-complex="Mukta" style:font-size-complex="13.5pt" style:font-style-complex="normal" style:font-weight-complex="normal"/>
    </style:style>
    <style:style style:name="T2" style:family="text">
      <style:text-properties fo:font-variant="normal" fo:text-transform="none" fo:color="#a95b95" loext:opacity="100%" style:text-outline="false" style:text-line-through-style="none" style:text-line-through-type="none" style:text-position="0% 100%" style:font-name="Mukta" fo:font-size="13.5pt" fo:letter-spacing="normal" fo:language="en" fo:country="US" fo:font-style="normal" style:text-underline-style="none" fo:font-weight="normal" fo:background-color="transparent" style:font-name-asian="Mukta" style:font-size-asian="13.5pt" style:font-style-asian="normal" style:font-weight-asian="normal" style:font-name-complex="Mukta" style:font-size-complex="13.5pt" style:font-style-complex="normal" style:font-weight-complex="normal"/>
    </style:style>
    <style:style style:name="T3" style:family="text">
      <style:text-properties fo:font-variant="normal" fo:text-transform="none" fo:color="#c6bfee" loext:opacity="100%" style:text-outline="false" style:text-line-through-style="none" style:text-line-through-type="none" style:text-position="0% 100%" style:font-name="Prompt" fo:font-size="38.5pt" fo:letter-spacing="normal" fo:language="en" fo:country="US" fo:font-style="normal" style:text-underline-style="none" fo:font-weight="normal" fo:background-color="transparent" style:font-name-asian="Prompt" style:font-size-asian="38.5pt" style:font-style-asian="normal" style:font-weight-asian="normal" style:font-name-complex="Prompt" style:font-size-complex="38.5pt" style:font-style-complex="normal" style:font-weight-complex="normal"/>
    </style:style>
    <style:style style:name="T4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Mukta" fo:font-size="17pt" fo:letter-spacing="normal" fo:language="en" fo:country="US" fo:font-style="normal" style:text-underline-style="none" fo:font-weight="normal" fo:background-color="transparent" style:font-name-asian="Mukta" style:font-size-asian="17pt" style:font-style-asian="normal" style:font-weight-asian="normal" style:font-name-complex="Mukta" style:font-size-complex="17pt" style:font-style-complex="normal" style:font-weight-complex="normal"/>
    </style:style>
    <style:style style:name="T5" style:family="text">
      <style:text-properties fo:font-variant="normal" fo:text-transform="none" fo:color="#ff00ff" loext:opacity="100%" style:text-outline="false" style:text-line-through-style="none" style:text-line-through-type="none" style:text-position="0% 100%" style:font-name="Arial" fo:font-size="14pt" fo:letter-spacing="normal" fo:language="en" fo:country="US" fo:font-style="normal" style:text-underline-style="none" fo:font-weight="normal" fo:background-color="transparent" style:font-name-asian="Ari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T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4pt" fo:letter-spacing="normal" fo:language="en" fo:country="US" fo:font-style="normal" style:text-underline-style="none" fo:font-weight="normal" fo:background-color="transparent" style:font-name-asian="Ari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fo:background-color="transparent" style:font-name-asian="Calibri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T8" style:family="text">
      <style:text-properties fo:font-variant="normal" fo:text-transform="none" style:text-line-through-style="none" style:text-line-through-type="none" style:text-position="0% 100%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/>
    </style:style>
    <style:style style:name="T9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Mukta" fo:font-size="17pt" fo:letter-spacing="normal" fo:language="en" fo:country="US" fo:font-style="normal" style:text-underline-style="none" fo:font-weight="bold" fo:background-color="transparent" style:font-name-asian="Mukta" style:font-size-asian="17pt" style:font-style-asian="normal" style:font-weight-asian="bold" style:font-name-complex="Mukta" style:font-size-complex="17pt" style:font-style-complex="normal" style:font-weight-complex="bold"/>
    </style:style>
    <style:style style:name="T10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Prompt" fo:font-size="17pt" fo:letter-spacing="normal" fo:language="en" fo:country="US" fo:font-style="normal" style:text-underline-style="none" fo:font-weight="normal" fo:background-color="transparent" style:font-name-asian="Prompt" style:font-size-asian="17pt" style:font-style-asian="normal" style:font-weight-asian="normal" style:font-name-complex="Prompt" style:font-size-complex="17pt" style:font-style-complex="normal" style:font-weight-complex="normal"/>
    </style:style>
    <style:style style:name="T11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Prompt" fo:font-size="19pt" fo:letter-spacing="normal" fo:language="en" fo:country="US" fo:font-style="normal" style:text-underline-style="none" fo:font-weight="normal" fo:background-color="transparent" style:font-name-asian="Prompt" style:font-size-asian="19pt" style:font-style-asian="normal" style:font-weight-asian="normal" style:font-name-complex="Prompt" style:font-size-complex="19pt" style:font-style-complex="normal" style:font-weight-complex="normal"/>
    </style:style>
    <style:style style:name="T1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Prompt Medium" fo:font-size="19pt" fo:letter-spacing="normal" fo:language="en" fo:country="US" fo:font-style="normal" style:text-underline-style="none" fo:font-weight="normal" fo:background-color="transparent" style:font-name-asian="Prompt Medium" style:font-size-asian="19pt" style:font-style-asian="normal" style:font-weight-asian="normal" style:font-name-complex="Prompt Medium" style:font-size-complex="19pt" style:font-style-complex="normal" style:font-weight-complex="normal"/>
    </style:style>
    <style:style style:name="T13" style:family="text">
      <style:text-properties fo:font-variant="normal" fo:text-transform="none" fo:color="#c6bfee" loext:opacity="100%" style:text-outline="false" style:text-line-through-style="none" style:text-line-through-type="none" style:text-position="0% 100%" style:font-name="Prompt" fo:font-size="19pt" fo:letter-spacing="normal" fo:language="en" fo:country="US" fo:font-style="normal" style:text-underline-style="none" fo:font-weight="normal" fo:background-color="transparent" style:font-name-asian="Prompt" style:font-size-asian="19pt" style:font-style-asian="normal" style:font-weight-asian="normal" style:font-name-complex="Prompt" style:font-size-complex="19pt" style:font-style-complex="normal" style:font-weight-complex="normal"/>
    </style:style>
    <style:style style:name="T1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Mukta Light" fo:font-size="17pt" fo:letter-spacing="normal" fo:language="en" fo:country="US" fo:font-style="normal" style:text-underline-style="none" fo:font-weight="normal" fo:background-color="transparent" style:font-name-asian="Mukta Light" style:font-size-asian="17pt" style:font-style-asian="normal" style:font-weight-asian="normal" style:font-name-complex="Mukta Light" style:font-size-complex="17pt" style:font-style-complex="normal" style:font-weight-complex="normal"/>
    </style:style>
    <style:style style:name="T1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Mukta Light" fo:font-size="17pt" fo:letter-spacing="normal" fo:language="en" fo:country="US" fo:font-style="normal" style:text-underline-style="none" fo:font-weight="bold" fo:background-color="transparent" style:font-name-asian="Mukta Light" style:font-size-asian="17pt" style:font-style-asian="normal" style:font-weight-asian="bold" style:font-name-complex="Mukta Light" style:font-size-complex="17pt" style:font-style-complex="normal" style:font-weight-complex="bold"/>
    </style:style>
    <style:style style:name="T1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ukta" fo:font-size="17pt" fo:letter-spacing="normal" fo:language="en" fo:country="US" fo:font-style="normal" style:text-underline-style="none" fo:font-weight="normal" fo:background-color="transparent" style:font-name-asian="Mukta" style:font-size-asian="17pt" style:font-style-asian="normal" style:font-weight-asian="normal" style:font-name-complex="Mukta" style:font-size-complex="17pt" style:font-style-complex="normal" style:font-weight-complex="normal"/>
    </style:style>
    <style:style style:name="T1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Mukta" fo:font-size="17pt" fo:letter-spacing="normal" fo:language="en" fo:country="US" fo:font-style="normal" style:text-underline-style="none" fo:font-weight="bold" fo:background-color="transparent" style:font-name-asian="Mukta" style:font-size-asian="17pt" style:font-style-asian="normal" style:font-weight-asian="bold" style:font-name-complex="Mukta" style:font-size-complex="17pt" style:font-style-complex="normal" style:font-weight-complex="bold"/>
    </style:style>
    <style:style style:name="T18" style:family="text">
      <style:text-properties fo:font-variant="normal" fo:text-transform="none" fo:color="#c6bfee" loext:opacity="100%" style:text-outline="false" style:text-line-through-style="none" style:text-line-through-type="none" style:text-position="0% 100%" style:font-name="Prompt" fo:font-size="33.5pt" fo:letter-spacing="normal" fo:language="en" fo:country="US" fo:font-style="normal" style:text-underline-style="none" fo:font-weight="normal" fo:background-color="transparent" style:font-name-asian="Prompt" style:font-size-asian="33.5pt" style:font-style-asian="normal" style:font-weight-asian="normal" style:font-name-complex="Prompt" style:font-size-complex="33.5pt" style:font-style-complex="normal" style:font-weight-complex="normal"/>
    </style:style>
    <style:style style:name="T19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Mukta" fo:font-size="15pt" fo:letter-spacing="normal" fo:language="en" fo:country="US" fo:font-style="normal" style:text-underline-style="none" fo:font-weight="normal" fo:background-color="transparent" style:font-name-asian="Mukta" style:font-size-asian="15pt" style:font-style-asian="normal" style:font-weight-asian="normal" style:font-name-complex="Mukta" style:font-size-complex="15pt" style:font-style-complex="normal" style:font-weight-complex="normal"/>
    </style:style>
    <style:style style:name="T20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Prompt" fo:font-size="16.5pt" fo:letter-spacing="normal" fo:language="en" fo:country="US" fo:font-style="normal" style:text-underline-style="none" fo:font-weight="normal" fo:background-color="transparent" style:font-name-asian="Prompt" style:font-size-asian="16.5pt" style:font-style-asian="normal" style:font-weight-asian="normal" style:font-name-complex="Prompt" style:font-size-complex="16.5pt" style:font-style-complex="normal" style:font-weight-complex="normal"/>
    </style:style>
    <style:style style:name="T21" style:family="text">
      <style:text-properties fo:font-variant="normal" fo:text-transform="none" fo:color="#c6bfee" loext:opacity="100%" style:text-outline="false" style:text-line-through-style="none" style:text-line-through-type="none" style:text-position="0% 100%" style:font-name="Prompt" fo:font-size="36.5pt" fo:letter-spacing="normal" fo:language="en" fo:country="US" fo:font-style="normal" style:text-underline-style="none" fo:font-weight="normal" fo:background-color="transparent" style:font-name-asian="Prompt" style:font-size-asian="36.5pt" style:font-style-asian="normal" style:font-weight-asian="normal" style:font-name-complex="Prompt" style:font-size-complex="36.5pt" style:font-style-complex="normal" style:font-weight-complex="normal"/>
    </style:style>
    <style:style style:name="T22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Mukta" fo:font-size="16.5pt" fo:letter-spacing="normal" fo:language="en" fo:country="US" fo:font-style="normal" style:text-underline-style="none" fo:font-weight="normal" fo:background-color="transparent" style:font-name-asian="Mukta" style:font-size-asian="16.5pt" style:font-style-asian="normal" style:font-weight-asian="normal" style:font-name-complex="Mukta" style:font-size-complex="16.5pt" style:font-style-complex="normal" style:font-weight-complex="normal"/>
    </style:style>
    <style:style style:name="T23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Mukta" fo:font-size="16.5pt" fo:letter-spacing="normal" fo:language="en" fo:country="US" fo:font-style="normal" style:text-underline-style="none" fo:font-weight="bold" fo:background-color="transparent" style:font-name-asian="Mukta" style:font-size-asian="16.5pt" style:font-style-asian="normal" style:font-weight-asian="bold" style:font-name-complex="Mukta" style:font-size-complex="16.5pt" style:font-style-complex="normal" style:font-weight-complex="bold"/>
    </style:style>
    <style:style style:name="T24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Prompt" fo:font-size="18pt" fo:letter-spacing="normal" fo:language="en" fo:country="US" fo:font-style="normal" style:text-underline-style="none" fo:font-weight="normal" fo:background-color="transparent" style:font-name-asian="Prompt" style:font-size-asian="18pt" style:font-style-asian="normal" style:font-weight-asian="normal" style:font-name-complex="Prompt" style:font-size-complex="18pt" style:font-style-complex="normal" style:font-weight-complex="normal"/>
    </style:style>
    <style:style style:name="T25" style:family="text">
      <style:text-properties fo:font-variant="normal" fo:text-transform="none" fo:color="#c6bfee" loext:opacity="100%" style:text-outline="false" style:text-line-through-style="none" style:text-line-through-type="none" style:text-position="0% 100%" style:font-name="Prompt" fo:font-size="38pt" fo:letter-spacing="normal" fo:language="en" fo:country="US" fo:font-style="normal" style:text-underline-style="none" fo:font-weight="normal" fo:background-color="transparent" style:font-name-asian="Prompt" style:font-size-asian="38pt" style:font-style-asian="normal" style:font-weight-asian="normal" style:font-name-complex="Prompt" style:font-size-complex="38pt" style:font-style-complex="normal" style:font-weight-complex="normal"/>
    </style:style>
    <style:style style:name="T2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Prompt" fo:font-size="20.5pt" fo:letter-spacing="normal" fo:language="en" fo:country="US" fo:font-style="normal" style:text-underline-style="none" fo:font-weight="normal" fo:background-color="transparent" style:font-name-asian="Prompt" style:font-size-asian="20.5pt" style:font-style-asian="normal" style:font-weight-asian="normal" style:font-name-complex="Prompt" style:font-size-complex="20.5pt" style:font-style-complex="normal" style:font-weight-complex="normal"/>
    </style:style>
    <style:style style:name="T27" style:family="text">
      <style:text-properties fo:font-variant="normal" fo:text-transform="none" fo:color="#c6bfee" loext:opacity="100%" style:text-outline="false" style:text-line-through-style="none" style:text-line-through-type="none" style:text-position="0% 100%" style:font-name="Prompt" fo:font-size="31pt" fo:letter-spacing="normal" fo:language="en" fo:country="US" fo:font-style="normal" style:text-underline-style="none" fo:font-weight="normal" fo:background-color="transparent" style:font-name-asian="Prompt" style:font-size-asian="31pt" style:font-style-asian="normal" style:font-weight-asian="normal" style:font-name-complex="Prompt" style:font-size-complex="31pt" style:font-style-complex="normal" style:font-weight-complex="normal"/>
    </style:style>
    <style:style style:name="T28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Mukta" fo:font-size="14pt" fo:letter-spacing="normal" fo:language="en" fo:country="US" fo:font-style="normal" style:text-underline-style="none" fo:font-weight="normal" fo:background-color="transparent" style:font-name-asian="Mukta" style:font-size-asian="14pt" style:font-style-asian="normal" style:font-weight-asian="normal" style:font-name-complex="Mukta" style:font-size-complex="14pt" style:font-style-complex="normal" style:font-weight-complex="normal"/>
    </style:style>
    <style:style style:name="T29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Prompt" fo:font-size="19.5pt" fo:letter-spacing="normal" fo:language="en" fo:country="US" fo:font-style="normal" style:text-underline-style="none" fo:font-weight="normal" fo:background-color="transparent" style:font-name-asian="Prompt" style:font-size-asian="19.5pt" style:font-style-asian="normal" style:font-weight-asian="normal" style:font-name-complex="Prompt" style:font-size-complex="19.5pt" style:font-style-complex="normal" style:font-weight-complex="normal"/>
    </style:style>
    <style:style style:name="T30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Prompt" fo:font-size="15.5pt" fo:letter-spacing="normal" fo:language="en" fo:country="US" fo:font-style="normal" style:text-underline-style="none" fo:font-weight="normal" fo:background-color="transparent" style:font-name-asian="Prompt" style:font-size-asian="15.5pt" style:font-style-asian="normal" style:font-weight-asian="normal" style:font-name-complex="Prompt" style:font-size-complex="15.5pt" style:font-style-complex="normal" style:font-weight-complex="normal"/>
    </style:style>
    <style:style style:name="T31" style:family="text">
      <style:text-properties fo:font-variant="normal" fo:text-transform="none" fo:color="#c6bfee" loext:opacity="100%" style:text-outline="false" style:text-line-through-style="none" style:text-line-through-type="none" style:text-position="0% 100%" style:font-name="Prompt" fo:font-size="23.5pt" fo:letter-spacing="normal" fo:language="en" fo:country="US" fo:font-style="normal" style:text-underline-style="none" fo:font-weight="normal" fo:background-color="transparent" style:font-name-asian="Prompt" style:font-size-asian="23.5pt" style:font-style-asian="normal" style:font-weight-asian="normal" style:font-name-complex="Prompt" style:font-size-complex="23.5pt" style:font-style-complex="normal" style:font-weight-complex="normal"/>
    </style:style>
    <style:style style:name="T32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Mukta" fo:font-size="10.5pt" fo:letter-spacing="normal" fo:language="en" fo:country="US" fo:font-style="normal" style:text-underline-style="none" fo:font-weight="normal" fo:background-color="transparent" style:font-name-asian="Mukta" style:font-size-asian="10.5pt" style:font-style-asian="normal" style:font-weight-asian="normal" style:font-name-complex="Mukta" style:font-size-complex="10.5pt" style:font-style-complex="normal" style:font-weight-complex="normal"/>
    </style:style>
    <style:style style:name="T33" style:family="text">
      <style:text-properties fo:font-variant="normal" fo:text-transform="none" fo:color="#dad8e9" loext:opacity="100%" style:text-outline="false" style:text-line-through-style="none" style:text-line-through-type="none" style:text-position="0% 100%" style:font-name="Mukta" fo:font-size="10.5pt" fo:letter-spacing="normal" fo:language="en" fo:country="US" fo:font-style="normal" style:text-underline-style="none" fo:font-weight="bold" fo:background-color="transparent" style:font-name-asian="Mukta" style:font-size-asian="10.5pt" style:font-style-asian="normal" style:font-weight-asian="bold" style:font-name-complex="Mukta" style:font-size-complex="10.5pt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fo:color="#dad8e9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number text:level="1" style:num-format="">
        <style:list-level-properties text:min-label-width="0.6cm"/>
        <style:text-properties fo:color="#a95b95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number text:level="1" style:num-format="">
        <style:list-level-properties text:min-label-width="0.6cm"/>
        <style:text-properties fo:color="#c6bfee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6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7">
      <text:list-level-style-number text:level="1" style:num-format="">
        <style:list-level-properties text:min-label-width="0.6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8">
      <text:list-level-style-bullet text:level="1" text:bullet-char="•">
        <style:list-level-properties text:min-label-width="0.953cm"/>
        <style:text-properties style:font-name="Mukta" fo:color="#dad8e9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9">
      <text:list-level-style-number text:level="1" style:num-format="">
        <style:list-level-properties text:space-before="-0.6cm" text:min-label-width="0.6cm"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lide_20_1_20_master" presentation:presentation-page-layout-name="AL1T0">
        <office:forms form:automatic-focus="false" form:apply-design-mode="false"/>
        <draw:frame draw:name="Google Shape;94;p29" draw:style-name="gr1" draw:text-style-name="P1" draw:layer="layout" svg:width="15.239cm" svg:height="22.859cm" svg:x="0cm" svg:y="0cm">
          <draw:image xlink:href="Pictures/10000001000005A0000008707E49EDA9.png" xlink:type="simple" xlink:show="embed" xlink:actuate="onLoad" draw:mime-type="image/png">
            <text:p/>
          </draw:image>
          <svg:desc>preencoded.png</svg:desc>
        </draw:frame>
        <draw:custom-shape draw:name="Google Shape;95;p29" draw:style-name="gr2" draw:text-style-name="P2" draw:layer="layout" svg:width="4.253cm" svg:height="1.149cm" svg:x="17.687cm" svg:y="7.595cm">
          <text:p/>
          <draw:enhanced-geometry draw:mirror-horizontal="false" draw:mirror-vertical="false" svg:viewBox="0 0 0 0" draw:glue-points="?f8 0 0 ?f9 ?f8 ?f10 ?f11 ?f9" draw:text-areas="?f5 ?f5 ?f6 ?f7" draw:type="ooxml-roundRect" draw:modifiers="1787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96;p29" draw:style-name="gr3" draw:text-style-name="P4" draw:layer="layout" svg:width="3.519cm" svg:height="0.782cm" svg:x="18.055cm" svg:y="7.778cm">
          <text:p text:style-name="P3"><text:span text:style-name="T1">RIFORMA PEN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97;p29" draw:style-name="gr4" draw:text-style-name="P5" draw:layer="layout" svg:width="5.95cm" svg:height="1.192cm" svg:x="22.247cm" svg:y="7.573cm">
          <text:p/>
          <draw:enhanced-geometry draw:mirror-horizontal="false" draw:mirror-vertical="false" svg:viewBox="0 0 0 0" draw:glue-points="?f8 0 0 ?f9 ?f8 ?f10 ?f11 ?f9" draw:text-areas="?f5 ?f5 ?f6 ?f7" draw:type="ooxml-roundRect" draw:modifiers="1724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98;p29" draw:style-name="gr5" draw:text-style-name="P4" draw:layer="layout" svg:width="5.173cm" svg:height="0.782cm" svg:x="22.635cm" svg:y="7.778cm">
          <text:p text:style-name="P3"><text:span text:style-name="T2">DIRITTO COSTITUZION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99;p29" draw:style-name="gr6" draw:text-style-name="P7" draw:layer="layout" svg:width="20.504cm" svg:height="3.399cm" svg:x="17.687cm" svg:y="9.011cm">
          <text:p text:style-name="P6"><text:span text:style-name="T3">Riforma del Sistema Sanzionatorio Pen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00;p29" draw:style-name="gr7" draw:text-style-name="P9" draw:layer="layout" svg:width="20.504cm" svg:height="1.957cm" svg:x="17.687cm" svg:y="13.328cm">
          <text:p text:style-name="P8"><text:span text:style-name="T4">Superamento del doppio binario e introduzione della sanzione penale unitaria — Relazione illustrativa e Schema di riforma del Codice pen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01;p29" draw:style-name="gr8" draw:text-style-name="P11" draw:layer="layout" svg:width="6.549cm" svg:height="1.102cm" svg:x="17.17cm" svg:y="20.048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02;p29" draw:style-name="gr9" draw:text-style-name="P11" draw:layer="layout" svg:width="19.319cm" svg:height="1.102cm" svg:x="17.831cm" svg:y="3.705cm">
          <text:p text:style-name="P10"><text:span text:style-name="T6">AAndreaDott. Andrea Michlazziaaa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90;p1:notes" draw:style-name="gr10" draw:layer="layout" svg:width="15.239cm" svg:height="8.572cm" svg:x="1.905cm" svg:y="3.175cm" draw:page-number="1" presentation:class="page"/>
          <draw:frame draw:name="Google Shape;91;p1:notes" presentation:style-name="pr1" draw:text-style-name="P13" draw:layer="layout" svg:width="15.239cm" svg:height="10cm" svg:x="1.905cm" svg:y="12.224cm" presentation:class="notes" presentation:user-transformed="true">
            <draw:text-box>
              <text:p text:style-name="P12"><text:span text:style-name="T7">Dott. Andrea Michelazzi</text:span></text:p>
            </draw:text-box>
          </draw:frame>
          <draw:frame draw:name="Google Shape;92;p1:notes" presentation:style-name="pr2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2" draw:style-name="dp1" draw:master-page-name="Slide_20_2_20_master">
        <office:forms form:automatic-focus="false" form:apply-design-mode="false"/>
        <draw:custom-shape draw:name="Google Shape;108;p30" draw:style-name="gr11" draw:text-style-name="P7" draw:layer="layout" svg:width="17.536cm" svg:height="1.699cm" svg:x="2.447cm" svg:y="3.764cm">
          <text:p text:style-name="P6"><text:span text:style-name="T3">Indice della Presenta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09;p30" draw:style-name="gr12" draw:text-style-name="P9" draw:layer="layout" svg:width="35.744cm" svg:height="1.957cm" svg:x="2.447cm" svg:y="6.688cm">
          <text:p text:style-name="P8"><text:span text:style-name="T4">La riforma si articola in due parti principali: la </text:span><text:span text:style-name="T9">relazione illustrativa</text:span><text:span text:style-name="T4">, che espone i fondamenti teorici e costituzionali del nuovo modello, e lo </text:span><text:span text:style-name="T9">schema normativo</text:span><text:span text:style-name="T4">, che traduce tali principi in disposizioni concrete di modifica del codice penale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0;p30" draw:style-name="gr13" draw:text-style-name="P9" draw:layer="layout" svg:width="0.611cm" svg:height="0.764cm" svg:x="2.447cm" svg:y="9.334cm">
          <text:p text:style-name="P8"><text:span text:style-name="T10">01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1;p30" draw:style-name="gr14" draw:text-style-name="P16" draw:layer="layout" svg:width="11.506cm" svg:height="0.084cm" svg:x="2.447cm" svg:y="10.289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2;p30" draw:style-name="gr15" draw:text-style-name="P18" draw:layer="layout" svg:width="7.055cm" svg:height="0.849cm" svg:x="2.447cm" svg:y="10.765cm">
          <text:p text:style-name="P17"><text:span text:style-name="T11">Premessa e Contes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3;p30" draw:style-name="gr16" draw:text-style-name="P9" draw:layer="layout" svg:width="11.506cm" svg:height="1.957cm" svg:x="2.447cm" svg:y="11.982cm">
          <text:p text:style-name="P8"><text:span text:style-name="T4">Struttura del doppio binario vigente e motivazioni della riform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4;p30" draw:style-name="gr17" draw:text-style-name="P9" draw:layer="layout" svg:width="0.611cm" svg:height="0.764cm" svg:x="14.566cm" svg:y="9.334cm">
          <text:p text:style-name="P8"><text:span text:style-name="T10">02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5;p30" draw:style-name="gr14" draw:text-style-name="P16" draw:layer="layout" svg:width="11.506cm" svg:height="0.084cm" svg:x="14.566cm" svg:y="10.289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6;p30" draw:style-name="gr18" draw:text-style-name="P18" draw:layer="layout" svg:width="6.798cm" svg:height="0.849cm" svg:x="14.566cm" svg:y="10.765cm">
          <text:p text:style-name="P17"><text:span text:style-name="T11">Capacità di Colp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7;p30" draw:style-name="gr19" draw:text-style-name="P9" draw:layer="layout" svg:width="11.506cm" svg:height="1.957cm" svg:x="14.566cm" svg:y="11.982cm">
          <text:p text:style-name="P8"><text:span text:style-name="T4">Nuovo elemento strutturale della colpevolezza e sua funzione duplic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8;p30" draw:style-name="gr20" draw:text-style-name="P9" draw:layer="layout" svg:width="0.611cm" svg:height="0.764cm" svg:x="26.685cm" svg:y="9.334cm">
          <text:p text:style-name="P8"><text:span text:style-name="T10">03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19;p30" draw:style-name="gr14" draw:text-style-name="P16" draw:layer="layout" svg:width="11.506cm" svg:height="0.084cm" svg:x="26.685cm" svg:y="10.289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20;p30" draw:style-name="gr21" draw:text-style-name="P18" draw:layer="layout" svg:width="10.114cm" svg:height="0.849cm" svg:x="26.685cm" svg:y="10.765cm">
          <text:p text:style-name="P17"><text:span text:style-name="T11">Abolizione Misure di Sicurezz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21;p30" draw:style-name="gr22" draw:text-style-name="P9" draw:layer="layout" svg:width="11.506cm" svg:height="1.957cm" svg:x="26.685cm" svg:y="11.982cm">
          <text:p text:style-name="P8"><text:span text:style-name="T4">Eliminazione della pericolosità sociale e del doppio binari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22;p30" draw:style-name="gr23" draw:text-style-name="P9" draw:layer="layout" svg:width="0.611cm" svg:height="0.764cm" svg:x="2.447cm" svg:y="15.01cm">
          <text:p text:style-name="P8"><text:span text:style-name="T10">04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23;p30" draw:style-name="gr14" draw:text-style-name="P16" draw:layer="layout" svg:width="17.565cm" svg:height="0.084cm" svg:x="2.447cm" svg:y="15.965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24;p30" draw:style-name="gr24" draw:text-style-name="P18" draw:layer="layout" svg:width="12.471cm" svg:height="0.849cm" svg:x="2.447cm" svg:y="16.441cm">
          <text:p text:style-name="P17"><text:span text:style-name="T11">Sanzione Unitaria e Personalizza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25;p30" draw:style-name="gr25" draw:text-style-name="P9" draw:layer="layout" svg:width="17.565cm" svg:height="0.978cm" svg:x="2.447cm" svg:y="17.658cm">
          <text:p text:style-name="P8"><text:span text:style-name="T4">Nuovo modello sanzionatorio, esecuzione modulata e garanzi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26;p30" draw:style-name="gr26" draw:text-style-name="P9" draw:layer="layout" svg:width="0.611cm" svg:height="0.764cm" svg:x="20.626cm" svg:y="15.01cm">
          <text:p text:style-name="P8"><text:span text:style-name="T10">05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27;p30" draw:style-name="gr14" draw:text-style-name="P16" draw:layer="layout" svg:width="17.566cm" svg:height="0.084cm" svg:x="20.626cm" svg:y="15.965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28;p30" draw:style-name="gr27" draw:text-style-name="P18" draw:layer="layout" svg:width="6.798cm" svg:height="0.849cm" svg:x="20.626cm" svg:y="16.441cm">
          <text:p text:style-name="P17"><text:span text:style-name="T11">Schema Normativ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29;p30" draw:style-name="gr28" draw:text-style-name="P9" draw:layer="layout" svg:width="17.566cm" svg:height="0.978cm" svg:x="20.626cm" svg:y="17.658cm">
          <text:p text:style-name="P8"><text:span text:style-name="T4">Articoli 1–9 di riforma del codice penale ed effetti sistemic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30;p30" draw:style-name="gr29" draw:text-style-name="P11" draw:layer="layout" svg:width="5.947cm" svg:height="1.102cm" svg:x="17.346cm" svg:y="21.14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104;p2:notes" draw:style-name="gr10" draw:layer="layout" svg:width="15.239cm" svg:height="8.572cm" svg:x="1.905cm" svg:y="3.175cm" draw:page-number="2" presentation:class="page"/>
          <draw:frame draw:name="Google Shape;105;p2:notes" presentation:style-name="pr3" draw:text-style-name="P13" draw:layer="layout" svg:width="15.239cm" svg:height="10cm" svg:x="1.905cm" svg:y="12.224cm" presentation:class="notes" presentation:user-transformed="true">
            <draw:text-box>
              <text:p text:style-name="P12"><text:span text:style-name="T7">Dott. Anderea Michelazzi</text:span></text:p>
            </draw:text-box>
          </draw:frame>
          <draw:frame draw:name="Google Shape;106;p2:notes" presentation:style-name="pr4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3" draw:style-name="dp1" draw:master-page-name="Slide_20_3_20_master">
        <office:forms form:automatic-focus="false" form:apply-design-mode="false"/>
        <draw:frame draw:name="Google Shape;136;p31" draw:style-name="gr1" draw:text-style-name="P1" draw:layer="layout" svg:width="15.239cm" svg:height="22.859cm" svg:x="25.4cm" svg:y="0cm">
          <draw:image xlink:href="Pictures/10000001000005A0000008701F50F2BD.png" xlink:type="simple" xlink:show="embed" xlink:actuate="onLoad" draw:mime-type="image/png">
            <text:p/>
          </draw:image>
          <svg:desc>preencoded.png</svg:desc>
        </draw:frame>
        <draw:custom-shape draw:name="Google Shape;137;p31" draw:style-name="gr2" draw:text-style-name="P2" draw:layer="layout" svg:width="3.993cm" svg:height="1.149cm" svg:x="2.447cm" svg:y="7.955cm">
          <text:p/>
          <draw:enhanced-geometry draw:mirror-horizontal="false" draw:mirror-vertical="false" svg:viewBox="0 0 0 0" draw:glue-points="?f8 0 0 ?f9 ?f8 ?f10 ?f11 ?f9" draw:text-areas="?f5 ?f5 ?f6 ?f7" draw:type="ooxml-roundRect" draw:modifiers="1787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138;p31" draw:style-name="gr30" draw:text-style-name="P4" draw:layer="layout" svg:width="3.259cm" svg:height="0.782cm" svg:x="2.815cm" svg:y="8.139cm">
          <text:p text:style-name="P3"><text:span text:style-name="T1">01 — PREMESS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39;p31" draw:style-name="gr31" draw:text-style-name="P7" draw:layer="layout" svg:width="14.115cm" svg:height="1.699cm" svg:x="2.447cm" svg:y="9.35cm">
          <text:p text:style-name="P6"><text:span text:style-name="T3">Premessa e Contes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40;p31" draw:style-name="gr32" draw:text-style-name="P9" draw:layer="layout" svg:width="20.504cm" svg:height="2.936cm" svg:x="2.447cm" svg:y="11.968cm">
          <text:p text:style-name="P8"><text:span text:style-name="T4">La riforma sostituisce il tradizionale sistema del </text:span><text:span text:style-name="T9">doppio binario</text:span><text:span text:style-name="T4"> — fondato sulla distinzione tra pena e misura di sicurezza — con un modello di </text:span><text:span text:style-name="T9">sanzione penale unitaria</text:span><text:span text:style-name="T4">, determinata in base alla gravità del fatto e al grado di capacità di colpa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41;p31" draw:style-name="gr33" draw:text-style-name="P11" draw:layer="layout" svg:width="6.277cm" svg:height="1.102cm" svg:x="9.502cm" svg:y="18.725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132;p3:notes" draw:style-name="gr10" draw:layer="layout" svg:width="15.239cm" svg:height="8.572cm" svg:x="1.905cm" svg:y="3.175cm" draw:page-number="3" presentation:class="page"/>
          <draw:frame draw:name="Google Shape;133;p3:notes" presentation:style-name="pr5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134;p3:notes" presentation:style-name="pr6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4" draw:style-name="dp1" draw:master-page-name="Slide_20_4_20_master">
        <office:forms form:automatic-focus="false" form:apply-design-mode="false"/>
        <draw:custom-shape draw:name="Google Shape;147;p32" draw:style-name="gr34" draw:text-style-name="P7" draw:layer="layout" svg:width="18.198cm" svg:height="1.699cm" svg:x="2.447cm" svg:y="5.527cm">
          <text:p text:style-name="P6"><text:span text:style-name="T3">I Limiti del Sistema Vigent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48;p32" draw:style-name="gr35" draw:text-style-name="P9" draw:layer="layout" svg:width="35.744cm" svg:height="1.957cm" svg:x="2.447cm" svg:y="8.451cm">
          <text:p text:style-name="P8"><text:span text:style-name="T4">Il sistema vigente, costruito su una separazione concettuale tra colpevolezza e pericolosità sociale, ha prodotto nel tempo criticità strutturali che la riforma intende risolvere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49;p32" draw:style-name="gr36" draw:text-style-name="P20" draw:layer="layout" svg:width="11.506cm" svg:height="4.567cm" svg:x="2.447cm" svg:y="11.097cm">
          <text:p/>
          <draw:enhanced-geometry draw:mirror-horizontal="false" draw:mirror-vertical="false" svg:viewBox="0 0 0 0" draw:glue-points="?f8 0 0 ?f9 ?f8 ?f10 ?f11 ?f9" draw:text-areas="?f5 ?f5 ?f6 ?f7" draw:type="ooxml-roundRect" draw:modifiers="889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150;p32" draw:style-name="gr37" draw:text-style-name="P16" draw:layer="layout" svg:width="0.338cm" svg:height="4.567cm" svg:x="2.363cm" svg:y="11.097cm">
          <text:p/>
          <draw:enhanced-geometry draw:mirror-horizontal="false" draw:mirror-vertical="false" svg:viewBox="0 0 0 0" draw:glue-points="?f8 0 0 ?f9 ?f8 ?f10 ?f11 ?f9" draw:text-areas="?f5 ?f5 ?f6 ?f7" draw:type="ooxml-roundRect" draw:modifiers="75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151;p32" draw:style-name="gr38" draw:text-style-name="P18" draw:layer="layout" svg:width="8.712cm" svg:height="0.849cm" svg:x="3.398cm" svg:y="11.794cm">
          <text:p text:style-name="P17"><text:span text:style-name="T11">Duplicazioni Sanzionatori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52;p32" draw:style-name="gr39" draw:text-style-name="P9" draw:layer="layout" svg:width="9.859cm" svg:height="1.957cm" svg:x="3.398cm" svg:y="13.011cm">
          <text:p text:style-name="P8"><text:span text:style-name="T4">Sovrapposizione tra pena e misura di sicurezza per il medesimo fat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53;p32" draw:style-name="gr36" draw:text-style-name="P20" draw:layer="layout" svg:width="11.506cm" svg:height="4.567cm" svg:x="14.566cm" svg:y="11.097cm">
          <text:p/>
          <draw:enhanced-geometry draw:mirror-horizontal="false" draw:mirror-vertical="false" svg:viewBox="0 0 0 0" draw:glue-points="?f8 0 0 ?f9 ?f8 ?f10 ?f11 ?f9" draw:text-areas="?f5 ?f5 ?f6 ?f7" draw:type="ooxml-roundRect" draw:modifiers="889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154;p32" draw:style-name="gr37" draw:text-style-name="P16" draw:layer="layout" svg:width="0.338cm" svg:height="4.567cm" svg:x="14.482cm" svg:y="11.097cm">
          <text:p/>
          <draw:enhanced-geometry draw:mirror-horizontal="false" draw:mirror-vertical="false" svg:viewBox="0 0 0 0" draw:glue-points="?f8 0 0 ?f9 ?f8 ?f10 ?f11 ?f9" draw:text-areas="?f5 ?f5 ?f6 ?f7" draw:type="ooxml-roundRect" draw:modifiers="75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155;p32" draw:style-name="gr40" draw:text-style-name="P18" draw:layer="layout" svg:width="7.896cm" svg:height="0.849cm" svg:x="15.517cm" svg:y="11.794cm">
          <text:p text:style-name="P17"><text:span text:style-name="T11">Automatismi Applicativ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56;p32" draw:style-name="gr41" draw:text-style-name="P9" draw:layer="layout" svg:width="9.859cm" svg:height="1.957cm" svg:x="15.517cm" svg:y="13.011cm">
          <text:p text:style-name="P8"><text:span text:style-name="T4">Meccanismi rigidi svincolati dalla valutazione individuale del sogget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57;p32" draw:style-name="gr36" draw:text-style-name="P20" draw:layer="layout" svg:width="11.506cm" svg:height="4.567cm" svg:x="26.685cm" svg:y="11.097cm">
          <text:p/>
          <draw:enhanced-geometry draw:mirror-horizontal="false" draw:mirror-vertical="false" svg:viewBox="0 0 0 0" draw:glue-points="?f8 0 0 ?f9 ?f8 ?f10 ?f11 ?f9" draw:text-areas="?f5 ?f5 ?f6 ?f7" draw:type="ooxml-roundRect" draw:modifiers="889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158;p32" draw:style-name="gr37" draw:text-style-name="P16" draw:layer="layout" svg:width="0.338cm" svg:height="4.567cm" svg:x="26.601cm" svg:y="11.097cm">
          <text:p/>
          <draw:enhanced-geometry draw:mirror-horizontal="false" draw:mirror-vertical="false" svg:viewBox="0 0 0 0" draw:glue-points="?f8 0 0 ?f9 ?f8 ?f10 ?f11 ?f9" draw:text-areas="?f5 ?f5 ?f6 ?f7" draw:type="ooxml-roundRect" draw:modifiers="75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159;p32" draw:style-name="gr42" draw:text-style-name="P18" draw:layer="layout" svg:width="7.367cm" svg:height="0.849cm" svg:x="27.636cm" svg:y="11.794cm">
          <text:p text:style-name="P17"><text:span text:style-name="T11">Tensioni Costituzional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60;p32" draw:style-name="gr43" draw:text-style-name="P9" draw:layer="layout" svg:width="9.859cm" svg:height="1.957cm" svg:x="27.636cm" svg:y="13.011cm">
          <text:p text:style-name="P8"><text:span text:style-name="T4">Contrasti con i principi di responsabilità personale e proporzionalità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61;p32" draw:style-name="gr44" draw:text-style-name="P9" draw:layer="layout" svg:width="35.744cm" svg:height="0.978cm" svg:x="2.447cm" svg:y="16.354cm">
          <text:p text:style-name="P8"><text:span text:style-name="T4">La riforma assume come </text:span><text:span text:style-name="T9">criterio ordinatore esclusivo la capacità di colpa</text:span><text:span text:style-name="T4">, quale presupposto e limite della reazione penale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62;p32" draw:style-name="gr45" draw:text-style-name="P11" draw:layer="layout" svg:width="7.531cm" svg:height="1.102cm" svg:x="14.931cm" svg:y="20.577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143;p4:notes" draw:style-name="gr10" draw:layer="layout" svg:width="15.239cm" svg:height="8.572cm" svg:x="1.905cm" svg:y="3.175cm" draw:page-number="4" presentation:class="page"/>
          <draw:frame draw:name="Google Shape;144;p4:notes" presentation:style-name="pr7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145;p4:notes" presentation:style-name="pr8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5" draw:style-name="dp1" draw:master-page-name="Slide_20_5_20_master">
        <office:forms form:automatic-focus="false" form:apply-design-mode="false"/>
        <draw:custom-shape draw:name="Google Shape;168;p33" draw:style-name="gr2" draw:text-style-name="P2" draw:layer="layout" svg:width="5.744cm" svg:height="1.149cm" svg:x="2.447cm" svg:y="3.709cm">
          <text:p/>
          <draw:enhanced-geometry draw:mirror-horizontal="false" draw:mirror-vertical="false" svg:viewBox="0 0 0 0" draw:glue-points="?f8 0 0 ?f9 ?f8 ?f10 ?f11 ?f9" draw:text-areas="?f5 ?f5 ?f6 ?f7" draw:type="ooxml-roundRect" draw:modifiers="1787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169;p33" draw:style-name="gr46" draw:text-style-name="P4" draw:layer="layout" svg:width="5.01cm" svg:height="0.782cm" svg:x="2.815cm" svg:y="3.893cm">
          <text:p text:style-name="P3"><text:span text:style-name="T1">02 — CAPACITÀ DI COLP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70;p33" draw:style-name="gr47" draw:text-style-name="P7" draw:layer="layout" svg:width="22.335cm" svg:height="1.699cm" svg:x="2.447cm" svg:y="5.104cm">
          <text:p text:style-name="P6"><text:span text:style-name="T3">Centralità della Capacità di Colp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71;p33" draw:style-name="gr48" draw:text-style-name="P21" draw:layer="layout" svg:width="18.006cm" svg:height="12cm" svg:x="1.994cm" svg:y="8cm">
          <text:p/>
          <draw:enhanced-geometry draw:mirror-horizontal="false" draw:mirror-vertical="false" svg:viewBox="0 0 0 0" draw:glue-points="?f8 0 0 ?f9 ?f8 ?f10 ?f11 ?f9" draw:text-areas="?f5 ?f5 ?f6 ?f7" draw:type="ooxml-roundRect" draw:modifiers="385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172;p33" draw:style-name="gr49" draw:text-style-name="P18" draw:layer="layout" svg:width="6.798cm" svg:height="0.849cm" svg:x="2.619cm" svg:y="8.334cm">
          <text:p text:style-name="P17"><text:span text:style-name="T12">Defini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74;p33" draw:style-name="gr50" draw:text-style-name="P18" draw:layer="layout" svg:width="9.799cm" svg:height="0.849cm" svg:x="21.088cm" svg:y="8.334cm">
          <text:p text:style-name="P17"><text:span text:style-name="T13">Superamento della Dicotomi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75;p33" draw:style-name="gr51" draw:text-style-name="P9" draw:layer="layout" svg:width="17.125cm" svg:height="3.915cm" svg:x="21.088cm" svg:y="9.796cm">
          <text:p text:style-name="P8"><text:span text:style-name="T4">La riforma supera la dicotomia </text:span><text:span text:style-name="T9">vizio totale/vizio parziale di mente</text:span><text:span text:style-name="T4">, sostituendola con una valutazione graduata e individualizzata. La diagnosi clinica perde valore presuntivo: rileva esclusivamente l'incidenza funzionale sul fatt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76;p33" draw:style-name="gr52" draw:text-style-name="P18" draw:layer="layout" svg:width="6.798cm" svg:height="0.849cm" svg:x="21.088cm" svg:y="14.324cm">
          <text:p text:style-name="P17"><text:span text:style-name="T13">Duplice Fun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77;p33" draw:style-name="gr53" draw:text-style-name="P9" draw:layer="layout" svg:width="17.125cm" svg:height="3.15cm" svg:x="21.088cm" svg:y="15.785cm">
          <text:p text:style-name="P8"><text:span text:style-name="T9">Fondativa:</text:span><text:span text:style-name="T4"> legittima l'applicazione della sanzione</text:span></text:p>
          <text:p text:style-name="P8"><text:span text:style-name="T9">Limitativa:</text:span><text:span text:style-name="T4"> determina il tetto massimo di compressione della libertà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78;p33" draw:style-name="gr54" draw:text-style-name="P11" draw:layer="layout" svg:width="7.672cm" svg:height="1.102cm" svg:x="15.915cm" svg:y="21.173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73;p33" draw:style-name="gr55" draw:text-style-name="P9" draw:layer="layout" svg:width="16.783cm" svg:height="4.894cm" svg:x="2.666cm" svg:y="9.889cm">
          <text:p text:style-name="P22"><text:span text:style-name="T14"><text:s/></text:span><text:span text:style-name="T15">La capacità di colpa </text:span><text:span text:style-name="T14">consiste nel grado di attribuibilità personale del fatto all'autore, valutato alla luce dell</text:span><text:span text:style-name="T15">a concreta possibilità di comprendere il significato normativo della condotta, di prevederne le conseguenze e di orientare il processo decisionale in conformità all'ordinamento.</text:span><text:span text:style-name="T14"> Diviene elemento strutturale della colpevolezza, non più categoria alternativa all'imputabilità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164;p5:notes" draw:style-name="gr10" draw:layer="layout" svg:width="15.239cm" svg:height="8.572cm" svg:x="1.905cm" svg:y="3.175cm" draw:page-number="5" presentation:class="page"/>
          <draw:frame draw:name="Google Shape;165;p5:notes" presentation:style-name="pr9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166;p5:notes" presentation:style-name="pr10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6" draw:style-name="dp1" draw:master-page-name="Slide_20_6_20_master">
        <draw:custom-shape draw:name="Google Shape;184;p34" draw:style-name="gr2" draw:text-style-name="P2" draw:layer="layout" svg:width="8.859cm" svg:height="1.149cm" svg:x="2.447cm" svg:y="2.832cm">
          <text:p/>
          <draw:enhanced-geometry draw:mirror-horizontal="false" draw:mirror-vertical="false" svg:viewBox="0 0 0 0" draw:glue-points="?f8 0 0 ?f9 ?f8 ?f10 ?f11 ?f9" draw:text-areas="?f5 ?f5 ?f6 ?f7" draw:type="ooxml-roundRect" draw:modifiers="1787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185;p34" draw:style-name="gr56" draw:text-style-name="P4" draw:layer="layout" svg:width="8.124cm" svg:height="0.782cm" svg:x="2.815cm" svg:y="3.015cm">
          <text:p text:style-name="P3"><text:span text:style-name="T1">03 — ABOLIZIONE MISURE DI SICUREZZ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86;p34" draw:style-name="gr57" draw:text-style-name="P7" draw:layer="layout" svg:width="30.38cm" svg:height="1.699cm" svg:x="2.447cm" svg:y="4.227cm">
          <text:p text:style-name="P6"><text:span text:style-name="T3">Abolizione delle Misure di Sicurezza Personal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87;p34" draw:style-name="gr58" draw:text-style-name="P9" draw:layer="layout" svg:width="35.744cm" svg:height="0.978cm" svg:x="2.447cm" svg:y="6.844cm">
          <text:p text:style-name="P8"><text:span text:style-name="T4">Sono abrogate le disposizioni sulle misure di sicurezza personali e la nozione di </text:span><text:span text:style-name="T9">pericolosità sociale</text:span><text:span text:style-name="T4">, inclusa quella contenuta nell'art. 203 c.p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88;p34" draw:style-name="gr59" draw:text-style-name="P23" draw:layer="layout" svg:width="11.506cm" svg:height="7.248cm" svg:x="2.447cm" svg:y="8.512cm">
          <text:p/>
          <draw:enhanced-geometry draw:mirror-horizontal="false" draw:mirror-vertical="false" svg:viewBox="0 0 0 0" draw:glue-points="?f8 0 0 ?f9 ?f8 ?f10 ?f11 ?f9" draw:text-areas="?f5 ?f5 ?f6 ?f7" draw:type="ooxml-roundRect" draw:modifiers="354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189;p34" draw:style-name="gr60" draw:text-style-name="P18" draw:layer="layout" svg:width="10.24cm" svg:height="1.699cm" svg:x="3.08cm" svg:y="9.145cm">
          <text:p text:style-name="P17"><text:span text:style-name="T11">Eliminazione della Risposta Autonom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90;p34" draw:style-name="gr61" draw:text-style-name="P9" draw:layer="layout" svg:width="10.24cm" svg:height="3.915cm" svg:x="3.08cm" svg:y="11.212cm">
          <text:p text:style-name="P8"><text:span text:style-name="T4">Si elimina la possibilità di una risposta sanzionatoria fondata su prognosi di reiterazione, svincolata dal fatto commess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91;p34" draw:style-name="gr59" draw:text-style-name="P23" draw:layer="layout" svg:width="11.506cm" svg:height="7.248cm" svg:x="14.566cm" svg:y="8.512cm">
          <text:p/>
          <draw:enhanced-geometry draw:mirror-horizontal="false" draw:mirror-vertical="false" svg:viewBox="0 0 0 0" draw:glue-points="?f8 0 0 ?f9 ?f8 ?f10 ?f11 ?f9" draw:text-areas="?f5 ?f5 ?f6 ?f7" draw:type="ooxml-roundRect" draw:modifiers="354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192;p34" draw:style-name="gr62" draw:text-style-name="P18" draw:layer="layout" svg:width="10.24cm" svg:height="1.699cm" svg:x="15.199cm" svg:y="9.145cm">
          <text:p text:style-name="P17"><text:span text:style-name="T11">Fine della Durata Indeterminat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93;p34" draw:style-name="gr63" draw:text-style-name="P9" draw:layer="layout" svg:width="10.24cm" svg:height="3.915cm" svg:x="15.199cm" svg:y="11.212cm">
          <text:p text:style-name="P8"><text:span text:style-name="T4">Viene soppressa la durata potenzialmente indeterminata delle misure di sicurezza, incompatibile con il principio di proporzionalità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94;p34" draw:style-name="gr59" draw:text-style-name="P23" draw:layer="layout" svg:width="11.506cm" svg:height="7.248cm" svg:x="26.685cm" svg:y="8.512cm">
          <text:p/>
          <draw:enhanced-geometry draw:mirror-horizontal="false" draw:mirror-vertical="false" svg:viewBox="0 0 0 0" draw:glue-points="?f8 0 0 ?f9 ?f8 ?f10 ?f11 ?f9" draw:text-areas="?f5 ?f5 ?f6 ?f7" draw:type="ooxml-roundRect" draw:modifiers="354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195;p34" draw:style-name="gr64" draw:text-style-name="P18" draw:layer="layout" svg:width="10.24cm" svg:height="1.699cm" svg:x="27.318cm" svg:y="9.145cm">
          <text:p text:style-name="P17"><text:span text:style-name="T11">Eliminazione della Duplica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96;p34" draw:style-name="gr65" draw:text-style-name="P9" draw:layer="layout" svg:width="10.24cm" svg:height="2.936cm" svg:x="27.318cm" svg:y="11.212cm">
          <text:p text:style-name="P8"><text:span text:style-name="T4">Viene abolita la duplicazione tra pena e internamento che gravava sul medesimo soggetto per il medesimo fat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197;p34" draw:style-name="gr2" draw:text-style-name="P2" draw:layer="layout" svg:width="35.744cm" svg:height="3.578cm" svg:x="2.447cm" svg:y="16.449cm">
          <text:p/>
          <draw:enhanced-geometry draw:mirror-horizontal="false" draw:mirror-vertical="false" svg:viewBox="0 0 0 0" draw:glue-points="?f8 0 0 ?f9 ?f8 ?f10 ?f11 ?f9" draw:text-areas="?f5 ?f5 ?f6 ?f7" draw:type="ooxml-roundRect" draw:modifiers="7181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frame draw:name="Google Shape;198;p34" draw:style-name="gr1" draw:text-style-name="P1" draw:layer="layout" svg:width="0.764cm" svg:height="0.611cm" svg:x="3.059cm" svg:y="17.355cm">
          <draw:image xlink:href="Pictures/10000001000000480000003A08FE22ED.png" xlink:type="simple" xlink:show="embed" xlink:actuate="onLoad" draw:mime-type="image/png">
            <text:p/>
          </draw:image>
          <svg:desc>preencoded.png</svg:desc>
        </draw:frame>
        <draw:custom-shape draw:name="Google Shape;199;p34" draw:style-name="gr66" draw:text-style-name="P9" draw:layer="layout" svg:width="33.144cm" svg:height="1.957cm" svg:x="4.436cm" svg:y="17.213cm">
          <text:p text:style-name="P8"><text:span text:style-name="T16">La misura non può più operare come alternativa o integrazione della sanzione penale. È esclusa ogni funzione compensativa o sostitutiva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00;p34" draw:style-name="gr67" draw:text-style-name="P11" draw:layer="layout" svg:width="7.311cm" svg:height="1.102cm" svg:x="15.88cm" svg:y="21.504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180;p6:notes" draw:style-name="gr10" draw:layer="layout" svg:width="15.239cm" svg:height="8.572cm" svg:x="1.905cm" svg:y="3.175cm" draw:page-number="6" presentation:class="page"/>
          <draw:frame draw:name="Google Shape;181;p6:notes" presentation:style-name="pr11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182;p6:notes" presentation:style-name="pr12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7" draw:style-name="dp1" draw:master-page-name="Slide_20_7_20_master">
        <draw:custom-shape draw:name="Google Shape;206;p35" draw:style-name="gr2" draw:text-style-name="P2" draw:layer="layout" svg:width="6.016cm" svg:height="1.149cm" svg:x="2.447cm" svg:y="2.054cm">
          <text:p/>
          <draw:enhanced-geometry draw:mirror-horizontal="false" draw:mirror-vertical="false" svg:viewBox="0 0 0 0" draw:glue-points="?f8 0 0 ?f9 ?f8 ?f10 ?f11 ?f9" draw:text-areas="?f5 ?f5 ?f6 ?f7" draw:type="ooxml-roundRect" draw:modifiers="1787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207;p35" draw:style-name="gr68" draw:text-style-name="P4" draw:layer="layout" svg:width="5.282cm" svg:height="0.782cm" svg:x="2.815cm" svg:y="2.238cm">
          <text:p text:style-name="P3"><text:span text:style-name="T1">04 — SANZIONE UNITARI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08;p35" draw:style-name="gr69" draw:text-style-name="P7" draw:layer="layout" svg:width="16.391cm" svg:height="1.699cm" svg:x="2.447cm" svg:y="3.449cm">
          <text:p text:style-name="P6"><text:span text:style-name="T3">Sanzione Penale Unitari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09;p35" draw:style-name="gr70" draw:text-style-name="P9" draw:layer="layout" svg:width="35.744cm" svg:height="1.957cm" svg:x="2.447cm" svg:y="6.067cm">
          <text:p text:style-name="P8"><text:span text:style-name="T4">Per ogni reato è prevista una </text:span><text:span text:style-name="T9">sanzione penale unica</text:span><text:span text:style-name="T4">, determinata in base a tre criteri fondamentali, tra loro coordinati e gerarchicamente ordinati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210;p35" draw:style-name="gr1" draw:text-style-name="P1" draw:layer="layout" svg:width="11.914cm" svg:height="2.446cm" svg:x="2.447cm" svg:y="8.713cm">
          <draw:image xlink:href="Pictures/1000000100000466000000E82CCF04ED.png" xlink:type="simple" xlink:show="embed" xlink:actuate="onLoad" draw:mime-type="image/png">
            <text:p/>
          </draw:image>
          <svg:desc>preencoded.png</svg:desc>
        </draw:frame>
        <draw:custom-shape draw:name="Google Shape;211;p35" draw:style-name="gr71" draw:text-style-name="P18" draw:layer="layout" svg:width="6.798cm" svg:height="0.849cm" svg:x="3.059cm" svg:y="11.772cm">
          <text:p text:style-name="P17"><text:span text:style-name="T11">Gravità del Fat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12;p35" draw:style-name="gr72" draw:text-style-name="P9" draw:layer="layout" svg:width="10.69cm" svg:height="2.936cm" svg:x="3.059cm" svg:y="12.989cm">
          <text:p text:style-name="P8"><text:span text:style-name="T4">Il fatto commesso, nella sua oggettività e nelle sue conseguenze, costituisce il primo e imprescindibile parametr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213;p35" draw:style-name="gr1" draw:text-style-name="P1" draw:layer="layout" svg:width="11.914cm" svg:height="2.446cm" svg:x="14.362cm" svg:y="8.713cm">
          <draw:image xlink:href="Pictures/1000000100000466000000E8EEE210C8.png" xlink:type="simple" xlink:show="embed" xlink:actuate="onLoad" draw:mime-type="image/png">
            <text:p/>
          </draw:image>
          <svg:desc>preencoded.png</svg:desc>
        </draw:frame>
        <draw:custom-shape draw:name="Google Shape;214;p35" draw:style-name="gr73" draw:text-style-name="P18" draw:layer="layout" svg:width="9.003cm" svg:height="0.849cm" svg:x="14.974cm" svg:y="11.772cm">
          <text:p text:style-name="P17"><text:span text:style-name="T11">Grado di Capacità di Colp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15;p35" draw:style-name="gr74" draw:text-style-name="P9" draw:layer="layout" svg:width="10.69cm" svg:height="2.936cm" svg:x="14.974cm" svg:y="12.989cm">
          <text:p text:style-name="P8"><text:span text:style-name="T4">Il grado accertato in concreto al momento del fatto incide direttamente sulla misura della sanzione applicabi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216;p35" draw:style-name="gr1" draw:text-style-name="P1" draw:layer="layout" svg:width="11.914cm" svg:height="2.446cm" svg:x="26.277cm" svg:y="8.713cm">
          <draw:image xlink:href="Pictures/1000000100000466000000E8B4F4A267.png" xlink:type="simple" xlink:show="embed" xlink:actuate="onLoad" draw:mime-type="image/png">
            <text:p/>
          </draw:image>
          <svg:desc>preencoded.png</svg:desc>
        </draw:frame>
        <draw:custom-shape draw:name="Google Shape;217;p35" draw:style-name="gr75" draw:text-style-name="P18" draw:layer="layout" svg:width="6.98cm" svg:height="0.849cm" svg:x="26.889cm" svg:y="11.772cm">
          <text:p text:style-name="P17"><text:span text:style-name="T11">Indici di Reitera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18;p35" draw:style-name="gr76" draw:text-style-name="P9" draw:layer="layout" svg:width="10.69cm" svg:height="3.915cm" svg:x="26.889cm" svg:y="12.989cm">
          <text:p text:style-name="P8"><text:span text:style-name="T4">Gli indici tipizzati non fondano più una sanzione autonoma, ma incidono esclusivamente sulla modulazione del regime esecutiv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19;p35" draw:style-name="gr2" draw:text-style-name="P2" draw:layer="layout" svg:width="35.744cm" svg:height="2.599cm" svg:x="2.447cm" svg:y="18.205cm">
          <text:p/>
          <draw:enhanced-geometry draw:mirror-horizontal="false" draw:mirror-vertical="false" svg:viewBox="0 0 0 0" draw:glue-points="?f8 0 0 ?f9 ?f8 ?f10 ?f11 ?f9" draw:text-areas="?f5 ?f5 ?f6 ?f7" draw:type="ooxml-roundRect" draw:modifiers="988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frame draw:name="Google Shape;220;p35" draw:style-name="gr1" draw:text-style-name="P1" draw:layer="layout" svg:width="0.764cm" svg:height="0.611cm" svg:x="3.059cm" svg:y="19.112cm">
          <draw:image xlink:href="Pictures/10000001000000480000003A08FE22ED.png" xlink:type="simple" xlink:show="embed" xlink:actuate="onLoad" draw:mime-type="image/png">
            <text:p/>
          </draw:image>
          <svg:desc>preencoded.png</svg:desc>
        </draw:frame>
        <draw:custom-shape draw:name="Google Shape;221;p35" draw:style-name="gr77" draw:text-style-name="P9" draw:layer="layout" svg:width="33.144cm" svg:height="0.978cm" svg:x="4.436cm" svg:y="18.97cm">
          <text:p text:style-name="P8"><text:span text:style-name="T17">Limite invalicabile:</text:span><text:span text:style-name="T16"> la sanzione non può in alcun caso eccedere il limite proporzionato alla colpevolezza per il fatto commess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22;p35" draw:style-name="gr78" draw:text-style-name="P11" draw:layer="layout" svg:width="8.468cm" svg:height="1.102cm" svg:x="15.979cm" svg:y="21.371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202;p7:notes" draw:style-name="gr10" draw:layer="layout" svg:width="15.239cm" svg:height="8.572cm" svg:x="1.905cm" svg:y="3.175cm" draw:page-number="7" presentation:class="page"/>
          <draw:frame draw:name="Google Shape;203;p7:notes" presentation:style-name="pr13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204;p7:notes" presentation:style-name="pr14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8" draw:style-name="dp1" draw:master-page-name="Slide_20_8_20_master">
        <draw:custom-shape draw:name="Google Shape;228;p36" draw:style-name="gr79" draw:text-style-name="P7" draw:layer="layout" svg:width="18.316cm" svg:height="1.699cm" svg:x="2.447cm" svg:y="1.73cm">
          <text:p text:style-name="P6"><text:span text:style-name="T3">Personalizzazione Esecutiv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29;p36" draw:style-name="gr80" draw:text-style-name="P9" draw:layer="layout" svg:width="35.744cm" svg:height="1.957cm" svg:x="2.447cm" svg:y="4.654cm">
          <text:p text:style-name="P8"><text:span text:style-name="T4">La dimensione preventiva non è eliminata, ma </text:span><text:span text:style-name="T9">integrata nella fase esecutiva</text:span><text:span text:style-name="T4">. L'esecuzione può assumere modalità differenziate in funzione delle specifiche esigenze del condannat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230;p36" draw:style-name="gr1" draw:text-style-name="P1" draw:layer="layout" svg:width="1.529cm" svg:height="1.529cm" svg:x="2.447cm" svg:y="7.3cm">
          <draw:image xlink:href="Pictures/10000001000000900000009062231867.png" xlink:type="simple" xlink:show="embed" xlink:actuate="onLoad" draw:mime-type="image/png">
            <text:p/>
          </draw:image>
          <svg:desc>preencoded.png</svg:desc>
        </draw:frame>
        <draw:custom-shape draw:name="Google Shape;231;p36" draw:style-name="gr81" draw:text-style-name="P18" draw:layer="layout" svg:width="7.094cm" svg:height="0.849cm" svg:x="2.447cm" svg:y="9.594cm">
          <text:p text:style-name="P17"><text:span text:style-name="T11">Esigenze di Controll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32;p36" draw:style-name="gr82" draw:text-style-name="P9" draw:layer="layout" svg:width="17.489cm" svg:height="1.957cm" svg:x="2.447cm" svg:y="10.812cm">
          <text:p text:style-name="P8"><text:span text:style-name="T4">Regimi esecutivi calibrati sulle necessità di controllo sociale, senza eccedere i limiti della sanzione determinata in sentenz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233;p36" draw:style-name="gr1" draw:text-style-name="P1" draw:layer="layout" svg:width="1.529cm" svg:height="1.529cm" svg:x="20.702cm" svg:y="7.3cm">
          <draw:image xlink:href="Pictures/100000010000009000000090FA4D645F.png" xlink:type="simple" xlink:show="embed" xlink:actuate="onLoad" draw:mime-type="image/png">
            <text:p/>
          </draw:image>
          <svg:desc>preencoded.png</svg:desc>
        </draw:frame>
        <draw:custom-shape draw:name="Google Shape;234;p36" draw:style-name="gr83" draw:text-style-name="P18" draw:layer="layout" svg:width="6.798cm" svg:height="0.849cm" svg:x="20.702cm" svg:y="9.594cm">
          <text:p text:style-name="P17"><text:span text:style-name="T11">Bisogni Terapeutic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35;p36" draw:style-name="gr84" draw:text-style-name="P9" draw:layer="layout" svg:width="17.489cm" svg:height="1.957cm" svg:x="20.702cm" svg:y="10.812cm">
          <text:p text:style-name="P8"><text:span text:style-name="T4">Collocazione in strutture terapeutiche come modalità esecutiva della medesima sanzione, non come misura autonom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236;p36" draw:style-name="gr1" draw:text-style-name="P1" draw:layer="layout" svg:width="1.529cm" svg:height="1.529cm" svg:x="2.447cm" svg:y="13.993cm">
          <draw:image xlink:href="Pictures/10000001000000900000009016D8FFB3.png" xlink:type="simple" xlink:show="embed" xlink:actuate="onLoad" draw:mime-type="image/png">
            <text:p/>
          </draw:image>
          <svg:desc>preencoded.png</svg:desc>
        </draw:frame>
        <draw:custom-shape draw:name="Google Shape;237;p36" draw:style-name="gr85" draw:text-style-name="P18" draw:layer="layout" svg:width="8.204cm" svg:height="0.849cm" svg:x="2.447cm" svg:y="16.287cm">
          <text:p text:style-name="P17"><text:span text:style-name="T11">Percorsi di Rieduca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38;p36" draw:style-name="gr86" draw:text-style-name="P9" draw:layer="layout" svg:width="17.489cm" svg:height="1.957cm" svg:x="2.447cm" svg:y="17.505cm">
          <text:p text:style-name="P8"><text:span text:style-name="T4">Programmi rieducativi integrati nell'esecuzione della pena, nel rispetto della finalità costituzionale ex art. 27 Cost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239;p36" draw:style-name="gr1" draw:text-style-name="P1" draw:layer="layout" svg:width="1.529cm" svg:height="1.529cm" svg:x="20.702cm" svg:y="13.993cm">
          <draw:image xlink:href="Pictures/100000010000009000000090452C6BDF.png" xlink:type="simple" xlink:show="embed" xlink:actuate="onLoad" draw:mime-type="image/png">
            <text:p/>
          </draw:image>
          <svg:desc>preencoded.png</svg:desc>
        </draw:frame>
        <draw:custom-shape draw:name="Google Shape;240;p36" draw:style-name="gr87" draw:text-style-name="P18" draw:layer="layout" svg:width="6.963cm" svg:height="0.849cm" svg:x="20.702cm" svg:y="16.287cm">
          <text:p text:style-name="P17"><text:span text:style-name="T11">Responsabilizza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41;p36" draw:style-name="gr88" draw:text-style-name="P9" draw:layer="layout" svg:width="17.489cm" svg:height="1.957cm" svg:x="20.702cm" svg:y="17.505cm">
          <text:p text:style-name="P8"><text:span text:style-name="T4">Programmi orientati al reinserimento sociale e alla prevenzione della recidiva attraverso il coinvolgimento attivo del condanna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42;p36" draw:style-name="gr89" draw:text-style-name="P9" draw:layer="layout" svg:width="35.744cm" svg:height="0.978cm" svg:x="2.447cm" svg:y="20.151cm">
          <text:p text:style-name="P8"><text:span text:style-name="T4">Ogni limitazione della libertà deve essere </text:span><text:span text:style-name="T9">temporalmente determinata, proporzionata e soggetta a verifica periodica</text:span><text:span text:style-name="T4">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43;p36" draw:style-name="gr90" draw:text-style-name="P11" draw:layer="layout" svg:width="9.295cm" svg:height="1.102cm" svg:x="15.913cm" svg:y="21.272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224;p8:notes" draw:style-name="gr10" draw:layer="layout" svg:width="15.239cm" svg:height="8.572cm" svg:x="1.905cm" svg:y="3.175cm" draw:page-number="8" presentation:class="page"/>
          <draw:frame draw:name="Google Shape;225;p8:notes" presentation:style-name="pr15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226;p8:notes" presentation:style-name="pr16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9" draw:style-name="dp1" draw:master-page-name="Slide_20_9_20_master">
        <draw:custom-shape draw:name="Google Shape;249;p37" draw:style-name="gr91" draw:text-style-name="P7" draw:layer="layout" svg:width="30.569cm" svg:height="1.699cm" svg:x="2.447cm" svg:y="5.597cm">
          <text:p text:style-name="P6"><text:span text:style-name="T3">Superamento del Paradigma della Pericolosità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50;p37" draw:style-name="gr92" draw:text-style-name="P18" draw:layer="layout" svg:width="6.916cm" svg:height="0.849cm" svg:x="2.447cm" svg:y="8.826cm">
          <text:p text:style-name="P17"><text:span text:style-name="T13">Il Vecchio Paradigm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51;p37" draw:style-name="gr93" draw:text-style-name="P9" draw:layer="layout" svg:width="17.125cm" svg:height="0.978cm" svg:x="2.447cm" svg:y="10.288cm">
          <text:p text:style-name="P8"><text:span text:style-name="T4">Il sistema vigente si fondava su: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52;p37" draw:style-name="gr94" draw:text-style-name="P25" draw:layer="layout" svg:width="17.125cm" svg:height="3.364cm" svg:x="2.447cm" svg:y="11.818cm">
          <text:list text:style-name="L8">
            <text:list-item>
              <text:p text:style-name="P24"><text:span text:style-name="T4">Presunzioni basate su condizioni patologiche</text:span></text:p>
            </text:list-item>
            <text:list-item>
              <text:p text:style-name="P24"><text:span text:style-name="T4">Automatismi tra infermità e internamento</text:span></text:p>
            </text:list-item>
            <text:list-item>
              <text:p text:style-name="P24"><text:span text:style-name="T4">Trattamenti più gravosi derivanti dalla ridotta imputabilità</text:span></text:p>
            </text:list-item>
          </text:list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53;p37" draw:style-name="gr95" draw:text-style-name="P21" draw:layer="layout" svg:width="18.006cm" svg:height="9.048cm" svg:x="20.647cm" svg:y="8.214cm">
          <text:p/>
          <draw:enhanced-geometry draw:mirror-horizontal="false" draw:mirror-vertical="false" svg:viewBox="0 0 0 0" draw:glue-points="?f8 0 0 ?f9 ?f8 ?f10 ?f11 ?f9" draw:text-areas="?f5 ?f5 ?f6 ?f7" draw:type="ooxml-roundRect" draw:modifiers="486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254;p37" draw:style-name="gr96" draw:text-style-name="P18" draw:layer="layout" svg:width="6.798cm" svg:height="0.849cm" svg:x="21.259cm" svg:y="8.826cm">
          <text:p text:style-name="P17"><text:span text:style-name="T12">Il Nuovo Principi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55;p37" draw:style-name="gr97" draw:text-style-name="P9" draw:layer="layout" svg:width="16.783cm" svg:height="3.915cm" svg:x="21.259cm" svg:y="10.288cm">
          <text:p text:style-name="P8"><text:span text:style-name="T14">La riduzione della capacità di colpa non può mai determinare un trattamento complessivamente </text:span><text:span text:style-name="T15">più afflittivo</text:span><text:span text:style-name="T14"> rispetto a quello previsto per il soggetto pienamente capace autore del medesimo fatt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56;p37" draw:style-name="gr98" draw:text-style-name="P9" draw:layer="layout" svg:width="16.783cm" svg:height="1.957cm" svg:x="21.259cm" svg:y="14.754cm">
          <text:p text:style-name="P8"><text:span text:style-name="T14">La minore capacità non aggrava, ma </text:span><text:span text:style-name="T15">riduce</text:span><text:span text:style-name="T14"> la risposta sanzionatoria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57;p37" draw:style-name="gr99" draw:text-style-name="P11" draw:layer="layout" svg:width="8.633cm" svg:height="1.102cm" svg:x="17.071cm" svg:y="20.511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245;p9:notes" draw:style-name="gr10" draw:layer="layout" svg:width="15.239cm" svg:height="8.572cm" svg:x="1.905cm" svg:y="3.175cm" draw:page-number="9" presentation:class="page"/>
          <draw:frame draw:name="Google Shape;246;p9:notes" presentation:style-name="pr17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247;p9:notes" presentation:style-name="pr18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10" draw:style-name="dp1" draw:master-page-name="Slide_20_10_20_master">
        <draw:frame draw:name="Google Shape;263;p38" draw:style-name="gr1" draw:text-style-name="P1" draw:layer="layout" svg:width="15.239cm" svg:height="22.859cm" svg:x="25.4cm" svg:y="0cm">
          <draw:image xlink:href="Pictures/10000001000005A000000870AE1B1B4E.png" xlink:type="simple" xlink:show="embed" xlink:actuate="onLoad" draw:mime-type="image/png">
            <text:p/>
          </draw:image>
          <svg:desc>preencoded.png</svg:desc>
        </draw:frame>
        <draw:custom-shape draw:name="Google Shape;264;p38" draw:style-name="gr100" draw:text-style-name="P27" draw:layer="layout" svg:width="14.126cm" svg:height="1.496cm" svg:x="2.156cm" svg:y="3.529cm">
          <text:p text:style-name="P26"><text:span text:style-name="T18">Coerenza Costituzion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65;p38" draw:style-name="gr101" draw:text-style-name="P29" draw:layer="layout" svg:width="21.087cm" svg:height="1.621cm" svg:x="2.156cm" svg:y="5.738cm">
          <text:p text:style-name="P28"><text:span text:style-name="T19">Il nuovo modello rafforza i principi fondamentali dell'ordinamento costituzionale italiano, risolvendo le tensioni generate dal sistema del doppio binari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66;p38" draw:style-name="gr102" draw:text-style-name="P20" draw:layer="layout" svg:width="6.712cm" svg:height="7.102cm" svg:x="2.156cm" svg:y="7.894cm">
          <text:p/>
          <draw:enhanced-geometry draw:mirror-horizontal="false" draw:mirror-vertical="false" svg:viewBox="0 0 0 0" draw:glue-points="?f8 0 0 ?f9 ?f8 ?f10 ?f11 ?f9" draw:text-areas="?f5 ?f5 ?f6 ?f7" draw:type="ooxml-roundRect" draw:modifiers="3373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267;p38" draw:style-name="gr103" draw:text-style-name="P31" draw:layer="layout" svg:width="5.507cm" svg:height="1.496cm" svg:x="2.758cm" svg:y="8.496cm">
          <text:p text:style-name="P30"><text:span text:style-name="T20">Responsabilità Penale Person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68;p38" draw:style-name="gr104" draw:text-style-name="P29" draw:layer="layout" svg:width="5.507cm" svg:height="4.054cm" svg:x="2.758cm" svg:y="10.278cm">
          <text:p text:style-name="P28"><text:span text:style-name="T19">Art. 27 Cost.: la pena è conseguenza esclusiva della responsabilità personale per il fatto, non di prognosi futur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69;p38" draw:style-name="gr102" draw:text-style-name="P20" draw:layer="layout" svg:width="6.712cm" svg:height="7.102cm" svg:x="9.343cm" svg:y="7.894cm">
          <text:p/>
          <draw:enhanced-geometry draw:mirror-horizontal="false" draw:mirror-vertical="false" svg:viewBox="0 0 0 0" draw:glue-points="?f8 0 0 ?f9 ?f8 ?f10 ?f11 ?f9" draw:text-areas="?f5 ?f5 ?f6 ?f7" draw:type="ooxml-roundRect" draw:modifiers="3373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270;p38" draw:style-name="gr105" draw:text-style-name="P31" draw:layer="layout" svg:width="5.507cm" svg:height="0.747cm" svg:x="9.946cm" svg:y="8.496cm">
          <text:p text:style-name="P30"><text:span text:style-name="T20">Proporzionalità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71;p38" draw:style-name="gr106" draw:text-style-name="P29" draw:layer="layout" svg:width="5.507cm" svg:height="4.865cm" svg:x="9.946cm" svg:y="9.529cm">
          <text:p text:style-name="P28"><text:span text:style-name="T19">Nessuna risposta punitiva può eccedere il limite della colpevolezza per il fatto, nemmeno in nome della prevenzione speci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72;p38" draw:style-name="gr102" draw:text-style-name="P20" draw:layer="layout" svg:width="6.712cm" svg:height="7.102cm" svg:x="16.531cm" svg:y="7.894cm">
          <text:p/>
          <draw:enhanced-geometry draw:mirror-horizontal="false" draw:mirror-vertical="false" svg:viewBox="0 0 0 0" draw:glue-points="?f8 0 0 ?f9 ?f8 ?f10 ?f11 ?f9" draw:text-areas="?f5 ?f5 ?f6 ?f7" draw:type="ooxml-roundRect" draw:modifiers="3373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273;p38" draw:style-name="gr107" draw:text-style-name="P31" draw:layer="layout" svg:width="5.508cm" svg:height="0.747cm" svg:x="17.133cm" svg:y="8.496cm">
          <text:p text:style-name="P30"><text:span text:style-name="T20">Determinatezz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74;p38" draw:style-name="gr108" draw:text-style-name="P29" draw:layer="layout" svg:width="5.508cm" svg:height="4.865cm" svg:x="17.133cm" svg:y="9.529cm">
          <text:p text:style-name="P28"><text:span text:style-name="T19">Ogni limitazione della libertà personale deve avere durata determinata, in conformità all'art. 13 Cost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75;p38" draw:style-name="gr102" draw:text-style-name="P20" draw:layer="layout" svg:width="21.087cm" svg:height="3.859cm" svg:x="2.156cm" svg:y="15.472cm">
          <text:p/>
          <draw:enhanced-geometry draw:mirror-horizontal="false" draw:mirror-vertical="false" svg:viewBox="0 0 0 0" draw:glue-points="?f8 0 0 ?f9 ?f8 ?f10 ?f11 ?f9" draw:text-areas="?f5 ?f5 ?f6 ?f7" draw:type="ooxml-roundRect" draw:modifiers="5866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276;p38" draw:style-name="gr109" draw:text-style-name="P31" draw:layer="layout" svg:width="6.408cm" svg:height="0.747cm" svg:x="2.758cm" svg:y="16.074cm">
          <text:p text:style-name="P30"><text:span text:style-name="T20">Divieto di Presunzion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77;p38" draw:style-name="gr110" draw:text-style-name="P29" draw:layer="layout" svg:width="19.882cm" svg:height="1.621cm" svg:x="2.758cm" svg:y="17.107cm">
          <text:p text:style-name="P28"><text:span text:style-name="T19">Eliminazione dei trattamenti fondati su condizioni patologiche o categorie diagnostiche prive di incidenza funzionale accertat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78;p38" draw:style-name="gr111" draw:text-style-name="P11" draw:layer="layout" svg:width="6.938cm" svg:height="1.102cm" svg:x="9.343cm" svg:y="21.305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259;p10:notes" draw:style-name="gr10" draw:layer="layout" svg:width="15.239cm" svg:height="8.572cm" svg:x="1.905cm" svg:y="3.175cm" draw:page-number="10" presentation:class="page"/>
          <draw:frame draw:name="Google Shape;260;p10:notes" presentation:style-name="pr19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261;p10:notes" presentation:style-name="pr20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11" draw:style-name="dp1" draw:master-page-name="Slide_20_11_20_master">
        <draw:custom-shape draw:name="Google Shape;284;p39" draw:style-name="gr112" draw:text-style-name="P7" draw:layer="layout" svg:width="19.364cm" svg:height="1.699cm" svg:x="2.447cm" svg:y="2.376cm">
          <text:p text:style-name="P6"><text:span text:style-name="T3">Effetti Sistemici della Riform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85;p39" draw:style-name="gr113" draw:text-style-name="P9" draw:layer="layout" svg:width="35.744cm" svg:height="0.978cm" svg:x="2.447cm" svg:y="5.3cm">
          <text:p text:style-name="P8"><text:span text:style-name="T4">Il superamento del doppio binario produce effetti sistemici che ridisegnano l'architettura complessiva del diritto penale italian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86;p39" draw:style-name="gr59" draw:text-style-name="P23" draw:layer="layout" svg:width="17.566cm" svg:height="4.44cm" svg:x="2.447cm" svg:y="6.967cm">
          <text:p/>
          <draw:enhanced-geometry draw:mirror-horizontal="false" draw:mirror-vertical="false" svg:viewBox="0 0 0 0" draw:glue-points="?f8 0 0 ?f9 ?f8 ?f10 ?f11 ?f9" draw:text-areas="?f5 ?f5 ?f6 ?f7" draw:type="ooxml-roundRect" draw:modifiers="578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287;p39" draw:style-name="gr114" draw:text-style-name="P18" draw:layer="layout" svg:width="8.747cm" svg:height="0.849cm" svg:x="3.08cm" svg:y="7.6cm">
          <text:p text:style-name="P17"><text:span text:style-name="T11">Unificazione Sanzionatori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88;p39" draw:style-name="gr115" draw:text-style-name="P9" draw:layer="layout" svg:width="16.3cm" svg:height="1.957cm" svg:x="3.08cm" svg:y="8.817cm">
          <text:p text:style-name="P8"><text:span text:style-name="T4">Risposta sanzionatoria unica per ogni reato, eliminando la coesistenza di pena e misura di sicurezz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89;p39" draw:style-name="gr59" draw:text-style-name="P23" draw:layer="layout" svg:width="17.566cm" svg:height="4.44cm" svg:x="20.626cm" svg:y="6.967cm">
          <text:p/>
          <draw:enhanced-geometry draw:mirror-horizontal="false" draw:mirror-vertical="false" svg:viewBox="0 0 0 0" draw:glue-points="?f8 0 0 ?f9 ?f8 ?f10 ?f11 ?f9" draw:text-areas="?f5 ?f5 ?f6 ?f7" draw:type="ooxml-roundRect" draw:modifiers="578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290;p39" draw:style-name="gr116" draw:text-style-name="P18" draw:layer="layout" svg:width="11.069cm" svg:height="0.849cm" svg:x="21.259cm" svg:y="7.6cm">
          <text:p text:style-name="P17"><text:span text:style-name="T11">Fine delle Sanzioni Indeterminat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91;p39" draw:style-name="gr117" draw:text-style-name="P9" draw:layer="layout" svg:width="16.3cm" svg:height="1.957cm" svg:x="21.259cm" svg:y="8.817cm">
          <text:p text:style-name="P8"><text:span text:style-name="T4">Eliminazione delle sanzioni a tempo indeterminato, incompatibili con il principio di proporzionalità e l'art. 13 Cost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92;p39" draw:style-name="gr59" draw:text-style-name="P23" draw:layer="layout" svg:width="17.566cm" svg:height="4.44cm" svg:x="2.447cm" svg:y="12.02cm">
          <text:p/>
          <draw:enhanced-geometry draw:mirror-horizontal="false" draw:mirror-vertical="false" svg:viewBox="0 0 0 0" draw:glue-points="?f8 0 0 ?f9 ?f8 ?f10 ?f11 ?f9" draw:text-areas="?f5 ?f5 ?f6 ?f7" draw:type="ooxml-roundRect" draw:modifiers="578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293;p39" draw:style-name="gr118" draw:text-style-name="P18" draw:layer="layout" svg:width="6.798cm" svg:height="0.849cm" svg:x="3.08cm" svg:y="12.653cm">
          <text:p text:style-name="P17"><text:span text:style-name="T11">Centralità del Fat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94;p39" draw:style-name="gr119" draw:text-style-name="P9" draw:layer="layout" svg:width="16.3cm" svg:height="1.957cm" svg:x="3.08cm" svg:y="13.87cm">
          <text:p text:style-name="P8"><text:span text:style-name="T4">Centralità del giudizio sul fatto e sulla persona nel momento della commissione, non su prognosi future di pericolosità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95;p39" draw:style-name="gr59" draw:text-style-name="P23" draw:layer="layout" svg:width="17.566cm" svg:height="4.44cm" svg:x="20.626cm" svg:y="12.02cm">
          <text:p/>
          <draw:enhanced-geometry draw:mirror-horizontal="false" draw:mirror-vertical="false" svg:viewBox="0 0 0 0" draw:glue-points="?f8 0 0 ?f9 ?f8 ?f10 ?f11 ?f9" draw:text-areas="?f5 ?f5 ?f6 ?f7" draw:type="ooxml-roundRect" draw:modifiers="578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296;p39" draw:style-name="gr120" draw:text-style-name="P18" draw:layer="layout" svg:width="8.061cm" svg:height="0.849cm" svg:x="21.259cm" svg:y="12.653cm">
          <text:p text:style-name="P17"><text:span text:style-name="T11">Riduzione delle Tension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97;p39" draw:style-name="gr121" draw:text-style-name="P9" draw:layer="layout" svg:width="16.3cm" svg:height="1.957cm" svg:x="21.259cm" svg:y="13.87cm">
          <text:p text:style-name="P8"><text:span text:style-name="T4">Riduzione delle tensioni tra diritto penale e diritto sanitario, con chiara delimitazione degli ambiti di interven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98;p39" draw:style-name="gr122" draw:text-style-name="P9" draw:layer="layout" svg:width="34.826cm" svg:height="1.957cm" svg:x="3.365cm" svg:y="17.838cm">
          <text:p text:style-name="P8"><text:span text:style-name="T4">La pena non è duplicata, ma modulata; non è sostituita, ma personalizzata; non è ampliata da categorie autonome, ma limitata dalla responsabilità personale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299;p39" draw:style-name="gr37" draw:text-style-name="P16" draw:layer="layout" svg:width="0.084cm" svg:height="3.333cm" svg:x="2.447cm" svg:y="17.149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00;p39" draw:style-name="gr123" draw:text-style-name="P11" draw:layer="layout" svg:width="7.642cm" svg:height="1.102cm" svg:x="16.499cm" svg:y="21.404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280;p11:notes" draw:style-name="gr10" draw:layer="layout" svg:width="15.239cm" svg:height="8.572cm" svg:x="1.905cm" svg:y="3.175cm" draw:page-number="11" presentation:class="page"/>
          <draw:frame draw:name="Google Shape;281;p11:notes" presentation:style-name="pr21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282;p11:notes" presentation:style-name="pr22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12" draw:style-name="dp1" draw:master-page-name="Slide_20_12_20_master">
        <draw:frame draw:name="Google Shape;306;p40" draw:style-name="gr1" draw:text-style-name="P1" draw:layer="layout" svg:width="15.239cm" svg:height="22.859cm" svg:x="0cm" svg:y="0cm">
          <draw:image xlink:href="Pictures/10000001000005A000000870A2C7B109.png" xlink:type="simple" xlink:show="embed" xlink:actuate="onLoad" draw:mime-type="image/png">
            <text:p/>
          </draw:image>
          <svg:desc>preencoded.png</svg:desc>
        </draw:frame>
        <draw:custom-shape draw:name="Google Shape;307;p40" draw:style-name="gr124" draw:text-style-name="P18" draw:layer="layout" svg:width="20.724cm" svg:height="3.245cm" svg:x="17.577cm" svg:y="2.171cm">
          <text:p text:style-name="P17"><text:span text:style-name="T21">Conclusione della Relazione Illustrativ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08;p40" draw:style-name="gr125" draw:text-style-name="P33" draw:layer="layout" svg:width="20.724cm" svg:height="3.654cm" svg:x="17.577cm" svg:y="6.253cm">
          <text:p text:style-name="P32"><text:span text:style-name="T22">Il nuovo sistema afferma un principio fondamentale: la </text:span><text:span text:style-name="T23">libertà personale può essere compressa solo entro i limiti della colpevolezza per il fatto commesso</text:span><text:span text:style-name="T22">. Ogni esigenza di prevenzione, controllo o cura deve trovare attuazione all'interno di tale limite, mai al di fuori di ess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09;p40" draw:style-name="gr59" draw:text-style-name="P23" draw:layer="layout" svg:width="20.724cm" svg:height="10.152cm" svg:x="17.577cm" svg:y="10.536cm">
          <text:p/>
          <draw:enhanced-geometry draw:mirror-horizontal="false" draw:mirror-vertical="false" svg:viewBox="0 0 0 0" draw:glue-points="?f8 0 0 ?f9 ?f8 ?f10 ?f11 ?f9" draw:text-areas="?f5 ?f5 ?f6 ?f7" draw:type="ooxml-roundRect" draw:modifiers="241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310;p40" draw:style-name="gr126" draw:text-style-name="P23" draw:layer="layout" svg:width="10.341cm" svg:height="5.968cm" svg:x="17.598cm" svg:y="10.557cm">
          <text:p/>
          <draw:enhanced-geometry draw:mirror-horizontal="false" draw:mirror-vertical="false" svg:viewBox="0 0 0 0" draw:glue-points="?f8 0 0 ?f9 ?f8 ?f10 ?f11 ?f9" draw:text-areas="?f5 ?f5 ?f6 ?f7" draw:type="ooxml-roundRect" draw:modifiers="4111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311;p40" draw:style-name="gr127" draw:text-style-name="P31" draw:layer="layout" svg:width="6.997cm" svg:height="0.81cm" svg:x="18.182cm" svg:y="11.141cm">
          <text:p text:style-name="P30"><text:span text:style-name="T24">Diritto Penale Unitari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12;p40" draw:style-name="gr128" draw:text-style-name="P33" draw:layer="layout" svg:width="9.172cm" svg:height="3.654cm" svg:x="18.182cm" svg:y="12.287cm">
          <text:p text:style-name="P32"><text:span text:style-name="T22">Superamento definitivo del doppio binario in favore di un sistema sanzionatorio coerente e privo di duplicazion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13;p40" draw:style-name="gr126" draw:text-style-name="P23" draw:layer="layout" svg:width="10.341cm" svg:height="5.968cm" svg:x="27.94cm" svg:y="10.557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14;p40" draw:style-name="gr129" draw:text-style-name="P34" draw:layer="layout" svg:width="0.063cm" svg:height="5.968cm" svg:x="27.94cm" svg:y="10.557cm">
          <text:p/>
          <draw:enhanced-geometry draw:mirror-horizontal="false" draw:mirror-vertical="false" svg:viewBox="0 0 0 0" draw:glue-points="?f8 0 0 ?f9 ?f8 ?f10 ?f11 ?f9" draw:text-areas="?f5 ?f5 ?f6 ?f7" draw:type="ooxml-roundRect" draw:modifiers="386491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315;p40" draw:style-name="gr130" draw:text-style-name="P31" draw:layer="layout" svg:width="8.988cm" svg:height="0.81cm" svg:x="28.524cm" svg:y="11.141cm">
          <text:p text:style-name="P30"><text:span text:style-name="T24">Diritto Penale Proporziona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16;p40" draw:style-name="gr131" draw:text-style-name="P33" draw:layer="layout" svg:width="9.172cm" svg:height="3.654cm" svg:x="28.524cm" svg:y="12.287cm">
          <text:p text:style-name="P32"><text:span text:style-name="T22">La sanzione è sempre commisurata alla colpevolezza per il fatto: nessuna risposta punitiva può eccedere tale misur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17;p40" draw:style-name="gr126" draw:text-style-name="P23" draw:layer="layout" svg:width="20.682cm" svg:height="4.141cm" svg:x="17.598cm" svg:y="16.527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18;p40" draw:style-name="gr132" draw:text-style-name="P34" draw:layer="layout" svg:width="20.682cm" svg:height="0.063cm" svg:x="17.598cm" svg:y="16.527cm">
          <text:p/>
          <draw:enhanced-geometry draw:mirror-horizontal="false" draw:mirror-vertical="false" svg:viewBox="0 0 0 0" draw:glue-points="?f8 0 0 ?f9 ?f8 ?f10 ?f11 ?f9" draw:text-areas="?f5 ?f5 ?f6 ?f7" draw:type="ooxml-roundRect" draw:modifiers="386491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319;p40" draw:style-name="gr133" draw:text-style-name="P31" draw:layer="layout" svg:width="8.978cm" svg:height="0.81cm" svg:x="18.182cm" svg:y="17.111cm">
          <text:p text:style-name="P30"><text:span text:style-name="T24">Diritto Penale Personalizza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20;p40" draw:style-name="gr134" draw:text-style-name="P33" draw:layer="layout" svg:width="19.514cm" svg:height="1.827cm" svg:x="18.182cm" svg:y="18.257cm">
          <text:p text:style-name="P32"><text:span text:style-name="T22">L'esecuzione è modulata sulle esigenze individuali, ma sempre entro i limiti della sanzione determinata in sentenz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21;p40" draw:style-name="gr135" draw:text-style-name="P11" draw:layer="layout" svg:width="7.601cm" svg:height="1.102cm" svg:x="19.328cm" svg:y="21.317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302;p12:notes" draw:style-name="gr10" draw:layer="layout" svg:width="15.239cm" svg:height="8.572cm" svg:x="1.905cm" svg:y="3.175cm" draw:page-number="12" presentation:class="page"/>
          <draw:frame draw:name="Google Shape;303;p12:notes" presentation:style-name="pr23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304;p12:notes" presentation:style-name="pr24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13" draw:style-name="dp1" draw:master-page-name="Slide_20_13_20_master">
        <draw:custom-shape draw:name="Google Shape;327;p41" draw:style-name="gr2" draw:text-style-name="P2" draw:layer="layout" svg:width="5.052cm" svg:height="1.149cm" svg:x="2.447cm" svg:y="2.306cm">
          <text:p/>
          <draw:enhanced-geometry draw:mirror-horizontal="false" draw:mirror-vertical="false" svg:viewBox="0 0 0 0" draw:glue-points="?f8 0 0 ?f9 ?f8 ?f10 ?f11 ?f9" draw:text-areas="?f5 ?f5 ?f6 ?f7" draw:type="ooxml-roundRect" draw:modifiers="1787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328;p41" draw:style-name="gr136" draw:text-style-name="P4" draw:layer="layout" svg:width="4.317cm" svg:height="0.782cm" svg:x="2.815cm" svg:y="2.489cm">
          <text:p text:style-name="P3"><text:span text:style-name="T1">SCHEMA NORMATIV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29;p41" draw:style-name="gr137" draw:text-style-name="P7" draw:layer="layout" svg:width="24.875cm" svg:height="1.699cm" svg:x="2.447cm" svg:y="3.701cm">
          <text:p text:style-name="P6"><text:span text:style-name="T3">Schema di Riforma del Codice Pen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30;p41" draw:style-name="gr138" draw:text-style-name="P9" draw:layer="layout" svg:width="35.744cm" svg:height="1.957cm" svg:x="2.447cm" svg:y="6.318cm">
          <text:p text:style-name="P8"><text:span text:style-name="T4">Capacità di colpa e unificazione della risposta sanzionatoria. Di seguito si propone una riformulazione organica orientata al superamento del doppio binario mediante introduzione della sanzione penale unitaria e abrogazione delle misure di sicurezza come categoria autonoma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31;p41" draw:style-name="gr139" draw:text-style-name="P9" draw:layer="layout" svg:width="0.611cm" svg:height="0.764cm" svg:x="2.447cm" svg:y="8.964cm">
          <text:p text:style-name="P8"><text:span text:style-name="T10">01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32;p41" draw:style-name="gr14" draw:text-style-name="P16" draw:layer="layout" svg:width="11.506cm" svg:height="0.084cm" svg:x="2.447cm" svg:y="9.92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33;p41" draw:style-name="gr140" draw:text-style-name="P18" draw:layer="layout" svg:width="11.181cm" svg:height="0.849cm" svg:x="2.447cm" svg:y="10.395cm">
          <text:p text:style-name="P17"><text:span text:style-name="T11">Art. 1 – Riformulazione art. 85 c.p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34;p41" draw:style-name="gr141" draw:text-style-name="P9" draw:layer="layout" svg:width="11.506cm" svg:height="1.957cm" svg:x="2.447cm" svg:y="11.612cm">
          <text:p text:style-name="P8"><text:span text:style-name="T4">Colpevolezza e capacità di colpa come elemento struttur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35;p41" draw:style-name="gr142" draw:text-style-name="P9" draw:layer="layout" svg:width="0.611cm" svg:height="0.764cm" svg:x="14.566cm" svg:y="8.964cm">
          <text:p text:style-name="P8"><text:span text:style-name="T10">02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36;p41" draw:style-name="gr14" draw:text-style-name="P16" draw:layer="layout" svg:width="11.506cm" svg:height="0.084cm" svg:x="14.566cm" svg:y="9.92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37;p41" draw:style-name="gr143" draw:text-style-name="P18" draw:layer="layout" svg:width="11.506cm" svg:height="1.699cm" svg:x="14.566cm" svg:y="10.395cm">
          <text:p text:style-name="P17"><text:span text:style-name="T11">Art. 2 – Abrogazione categorie imputabilità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38;p41" draw:style-name="gr144" draw:text-style-name="P9" draw:layer="layout" svg:width="11.506cm" svg:height="1.957cm" svg:x="14.566cm" svg:y="12.462cm">
          <text:p text:style-name="P8"><text:span text:style-name="T4">Eliminazione artt. 88 e 89 c.p. e del vizio totale/parziale di ment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39;p41" draw:style-name="gr145" draw:text-style-name="P9" draw:layer="layout" svg:width="0.611cm" svg:height="0.764cm" svg:x="26.685cm" svg:y="8.964cm">
          <text:p text:style-name="P8"><text:span text:style-name="T10">03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40;p41" draw:style-name="gr14" draw:text-style-name="P16" draw:layer="layout" svg:width="11.506cm" svg:height="0.084cm" svg:x="26.685cm" svg:y="9.92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41;p41" draw:style-name="gr146" draw:text-style-name="P18" draw:layer="layout" svg:width="11.506cm" svg:height="1.699cm" svg:x="26.685cm" svg:y="10.395cm">
          <text:p text:style-name="P17"><text:span text:style-name="T11">Art. 3 – Valutazione capacità di colp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42;p41" draw:style-name="gr147" draw:text-style-name="P9" draw:layer="layout" svg:width="11.506cm" svg:height="1.957cm" svg:x="26.685cm" svg:y="12.462cm">
          <text:p text:style-name="P8"><text:span text:style-name="T4">Criteri concreti e individualizzati per la valutazione giudizi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43;p41" draw:style-name="gr148" draw:text-style-name="P9" draw:layer="layout" svg:width="0.611cm" svg:height="0.764cm" svg:x="2.447cm" svg:y="15.49cm">
          <text:p text:style-name="P8"><text:span text:style-name="T10">04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44;p41" draw:style-name="gr14" draw:text-style-name="P16" draw:layer="layout" svg:width="17.565cm" svg:height="0.084cm" svg:x="2.447cm" svg:y="16.446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45;p41" draw:style-name="gr149" draw:text-style-name="P18" draw:layer="layout" svg:width="9.602cm" svg:height="0.849cm" svg:x="2.447cm" svg:y="16.921cm">
          <text:p text:style-name="P17"><text:span text:style-name="T11">Art. 4 – Effetti sulla san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46;p41" draw:style-name="gr150" draw:text-style-name="P9" draw:layer="layout" svg:width="17.565cm" svg:height="1.957cm" svg:x="2.447cm" svg:y="18.138cm">
          <text:p text:style-name="P8"><text:span text:style-name="T4">Modulazione, riduzione e annullamento della sanzione in base alla capacità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47;p41" draw:style-name="gr151" draw:text-style-name="P9" draw:layer="layout" svg:width="0.611cm" svg:height="0.764cm" svg:x="20.626cm" svg:y="15.49cm">
          <text:p text:style-name="P8"><text:span text:style-name="T10">05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48;p41" draw:style-name="gr14" draw:text-style-name="P16" draw:layer="layout" svg:width="17.566cm" svg:height="0.084cm" svg:x="20.626cm" svg:y="16.446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49;p41" draw:style-name="gr152" draw:text-style-name="P18" draw:layer="layout" svg:width="14.049cm" svg:height="0.849cm" svg:x="20.626cm" svg:y="16.921cm">
          <text:p text:style-name="P17"><text:span text:style-name="T11">Artt. 5–9 – Unicità, esecuzione e garanzi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50;p41" draw:style-name="gr153" draw:text-style-name="P9" draw:layer="layout" svg:width="17.566cm" svg:height="1.957cm" svg:x="20.626cm" svg:y="18.138cm">
          <text:p text:style-name="P8"><text:span text:style-name="T4">Sanzione unitaria, modalità esecutive, limiti, modifica art. 133 e principio interpretativ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51;p41" draw:style-name="gr154" draw:text-style-name="P11" draw:layer="layout" svg:width="9.809cm" svg:height="1.102cm" svg:x="16.535cm" svg:y="21.239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323;p13:notes" draw:style-name="gr10" draw:layer="layout" svg:width="15.239cm" svg:height="8.572cm" svg:x="1.905cm" svg:y="3.175cm" draw:page-number="13" presentation:class="page"/>
          <draw:frame draw:name="Google Shape;324;p13:notes" presentation:style-name="pr25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325;p13:notes" presentation:style-name="pr26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14" draw:style-name="dp1" draw:master-page-name="Slide_20_14_20_master">
        <draw:custom-shape draw:name="Google Shape;357;p42" draw:style-name="gr155" draw:text-style-name="P7" draw:layer="layout" svg:width="25.007cm" svg:height="1.699cm" svg:x="2.447cm" svg:y="2.836cm">
          <text:p text:style-name="P6"><text:span text:style-name="T3">Art. 1 – Riformulazione dell'art. 85 c.p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58;p42" draw:style-name="gr156" draw:text-style-name="P9" draw:layer="layout" svg:width="34.826cm" svg:height="2.936cm" svg:x="3.365cm" svg:y="6.448cm">
          <text:p text:style-name="P8"><text:span text:style-name="T4">«È penalmente responsabile chi, al momento del fatto, era capace di comprendere il disvalore giuridico del proprio comportamento e di autodeterminarsi secondo tale comprensione. La capacità di colpa costituisce elemento della colpevolezza e parametro di determinazione della sanzione penale.»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59;p42" draw:style-name="gr37" draw:text-style-name="P16" draw:layer="layout" svg:width="0.084cm" svg:height="4.312cm" svg:x="2.447cm" svg:y="5.76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60;p42" draw:style-name="gr95" draw:text-style-name="P21" draw:layer="layout" svg:width="18.006cm" svg:height="9.262cm" svg:x="2.007cm" svg:y="10.761cm">
          <text:p/>
          <draw:enhanced-geometry draw:mirror-horizontal="false" draw:mirror-vertical="false" svg:viewBox="0 0 0 0" draw:glue-points="?f8 0 0 ?f9 ?f8 ?f10 ?f11 ?f9" draw:text-areas="?f5 ?f5 ?f6 ?f7" draw:type="ooxml-roundRect" draw:modifiers="475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361;p42" draw:style-name="gr157" draw:text-style-name="P18" draw:layer="layout" svg:width="7.626cm" svg:height="0.849cm" svg:x="2.619cm" svg:y="11.373cm">
          <text:p text:style-name="P17"><text:span text:style-name="T12">Innovazione Struttur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62;p42" draw:style-name="gr158" draw:text-style-name="P9" draw:layer="layout" svg:width="16.783cm" svg:height="3.915cm" svg:x="2.619cm" svg:y="12.835cm">
          <text:p text:style-name="P8"><text:span text:style-name="T14">La capacità di colpa non è più una condizione preliminare esterna alla colpevolezza, ma ne diviene </text:span><text:span text:style-name="T15">elemento costitutivo interno</text:span><text:span text:style-name="T14">: opera sia come presupposto della responsabilità sia come parametro di commisurazione della sanzione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63;p42" draw:style-name="gr159" draw:text-style-name="P18" draw:layer="layout" svg:width="6.798cm" svg:height="0.849cm" svg:x="21.088cm" svg:y="11.373cm">
          <text:p text:style-name="P17"><text:span text:style-name="T13">Doppia Valenz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64;p42" draw:style-name="gr160" draw:text-style-name="P9" draw:layer="layout" svg:width="17.125cm" svg:height="4.129cm" svg:x="21.088cm" svg:y="12.835cm">
          <text:p text:style-name="P8"><text:span text:style-name="T9">Qualitativa:</text:span><text:span text:style-name="T4"> la sua presenza o assenza determina se vi è responsabilità penale</text:span></text:p>
          <text:p text:style-name="P8"><text:span text:style-name="T9">Quantitativa:</text:span><text:span text:style-name="T4"> il suo grado determina la misura della sanzione applicabi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65;p42" draw:style-name="gr161" draw:text-style-name="P9" draw:layer="layout" svg:width="17.125cm" svg:height="1.957cm" svg:x="21.088cm" svg:y="17.515cm">
          <text:p text:style-name="P8"><text:span text:style-name="T4">Questo supera la rigida alternativa imputabile/non imputabile del sistema vigente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66;p42" draw:style-name="gr162" draw:text-style-name="P11" draw:layer="layout" svg:width="19.055cm" svg:height="1.102cm" svg:x="18.559cm" svg:y="21.437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353;p14:notes" draw:style-name="gr10" draw:layer="layout" svg:width="15.239cm" svg:height="8.572cm" svg:x="1.905cm" svg:y="3.175cm" draw:page-number="14" presentation:class="page"/>
          <draw:frame draw:name="Google Shape;354;p14:notes" presentation:style-name="pr27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355;p14:notes" presentation:style-name="pr28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15" draw:style-name="dp1" draw:master-page-name="Slide_20_15_20_master">
        <draw:custom-shape draw:name="Google Shape;372;p43" draw:style-name="gr163" draw:text-style-name="P7" draw:layer="layout" svg:width="34.852cm" svg:height="1.699cm" svg:x="2.447cm" svg:y="5.589cm">
          <text:p text:style-name="P6"><text:span text:style-name="T3">Art. 2 – Abrogazione delle Categorie di Imputabilità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73;p43" draw:style-name="gr164" draw:text-style-name="P9" draw:layer="layout" svg:width="35.744cm" svg:height="1.957cm" svg:x="2.447cm" svg:y="8.513cm">
          <text:p text:style-name="P8"><text:span text:style-name="T4">Sono abrogati gli </text:span><text:span text:style-name="T9">artt. 88 e 89 del codice penale</text:span><text:span text:style-name="T4">. Ogni riferimento normativo al vizio totale o parziale di mente è sostituito dal riferimento alla capacità di colpa, valutata in concret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374;p43" draw:style-name="gr1" draw:text-style-name="P1" draw:layer="layout" svg:width="2.508cm" svg:height="2.508cm" svg:x="2.447cm" svg:y="11.159cm">
          <draw:image xlink:href="Pictures/10000001000000EE000000EE117C41FB.png" xlink:type="simple" xlink:show="embed" xlink:actuate="onLoad" draw:mime-type="image/png">
            <text:p/>
          </draw:image>
          <svg:desc>preencoded.png</svg:desc>
        </draw:frame>
        <draw:custom-shape draw:name="Google Shape;375;p43" draw:style-name="gr165" draw:text-style-name="P18" draw:layer="layout" svg:width="7.015cm" svg:height="0.849cm" svg:x="5.721cm" svg:y="11.159cm">
          <text:p text:style-name="P17"><text:span text:style-name="T11">Art. 88 c.p. Abroga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76;p43" draw:style-name="gr166" draw:text-style-name="P9" draw:layer="layout" svg:width="8.131cm" svg:height="3.915cm" svg:x="5.721cm" svg:y="12.376cm">
          <text:p text:style-name="P8"><text:span text:style-name="T4">Vizio totale di mente: eliminato e sostituito dalla valutazione concreta dell'annullamento della capacità di colp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377;p43" draw:style-name="gr1" draw:text-style-name="P1" draw:layer="layout" svg:width="2.508cm" svg:height="2.508cm" svg:x="14.617cm" svg:y="11.159cm">
          <draw:image xlink:href="Pictures/10000001000000EE000000EEE4AF9284.png" xlink:type="simple" xlink:show="embed" xlink:actuate="onLoad" draw:mime-type="image/png">
            <text:p/>
          </draw:image>
          <svg:desc>preencoded.png</svg:desc>
        </draw:frame>
        <draw:custom-shape draw:name="Google Shape;378;p43" draw:style-name="gr167" draw:text-style-name="P18" draw:layer="layout" svg:width="7.02cm" svg:height="0.849cm" svg:x="17.891cm" svg:y="11.159cm">
          <text:p text:style-name="P17"><text:span text:style-name="T11">Art. 89 c.p. Abroga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79;p43" draw:style-name="gr168" draw:text-style-name="P9" draw:layer="layout" svg:width="8.131cm" svg:height="3.915cm" svg:x="17.891cm" svg:y="12.376cm">
          <text:p text:style-name="P8"><text:span text:style-name="T4">Vizio parziale di mente: eliminato e sostituito dalla valutazione graduata della riduzione della capacità di colp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380;p43" draw:style-name="gr1" draw:text-style-name="P1" draw:layer="layout" svg:width="2.508cm" svg:height="2.508cm" svg:x="26.787cm" svg:y="11.159cm">
          <draw:image xlink:href="Pictures/10000001000000EE000000EEF46F9F07.png" xlink:type="simple" xlink:show="embed" xlink:actuate="onLoad" draw:mime-type="image/png">
            <text:p/>
          </draw:image>
          <svg:desc>preencoded.png</svg:desc>
        </draw:frame>
        <draw:custom-shape draw:name="Google Shape;381;p43" draw:style-name="gr169" draw:text-style-name="P18" draw:layer="layout" svg:width="8.001cm" svg:height="0.849cm" svg:x="30.061cm" svg:y="11.159cm">
          <text:p text:style-name="P17"><text:span text:style-name="T11">Sostituzione Sistematic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82;p43" draw:style-name="gr170" draw:text-style-name="P9" draw:layer="layout" svg:width="8.131cm" svg:height="4.894cm" svg:x="30.061cm" svg:y="12.376cm">
          <text:p text:style-name="P8"><text:span text:style-name="T4">Ogni riferimento normativo al vizio di mente nell'intero ordinamento è sostituito dal riferimento alla capacità di colpa valutata in concre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83;p43" draw:style-name="gr171" draw:text-style-name="P11" draw:layer="layout" svg:width="7.377cm" svg:height="1.102cm" svg:x="16.631cm" svg:y="20.71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368;p15:notes" draw:style-name="gr10" draw:layer="layout" svg:width="15.239cm" svg:height="8.572cm" svg:x="1.905cm" svg:y="3.175cm" draw:page-number="15" presentation:class="page"/>
          <draw:frame draw:name="Google Shape;369;p15:notes" presentation:style-name="pr29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370;p15:notes" presentation:style-name="pr30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16" draw:style-name="dp1" draw:master-page-name="Slide_20_16_20_master">
        <draw:custom-shape draw:name="Google Shape;389;p44" draw:style-name="gr172" draw:text-style-name="P27" draw:layer="layout" svg:width="28.77cm" svg:height="1.677cm" svg:x="2.416cm" svg:y="2.179cm">
          <text:p text:style-name="P26"><text:span text:style-name="T25">Art. 3 – Valutazione della Capacità di Colp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90;p44" draw:style-name="gr173" draw:text-style-name="P36" draw:layer="layout" svg:width="35.806cm" svg:height="0.959cm" svg:x="2.416cm" svg:y="5.049cm">
          <text:p text:style-name="P35"><text:span text:style-name="T4">Nel determinare la capacità di colpa il giudice valuta, con riferimento al </text:span><text:span text:style-name="T9">momento del fatto</text:span><text:span text:style-name="T4">, i seguenti elementi: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91;p44" draw:style-name="gr174" draw:text-style-name="P20" draw:layer="layout" svg:width="11.537cm" svg:height="6.276cm" svg:x="2.416cm" svg:y="7.586cm">
          <text:p/>
          <draw:enhanced-geometry draw:mirror-horizontal="false" draw:mirror-vertical="false" svg:viewBox="0 0 0 0" draw:glue-points="?f8 0 0 ?f9 ?f8 ?f10 ?f11 ?f9" draw:text-areas="?f5 ?f5 ?f6 ?f7" draw:type="ooxml-roundRect" draw:modifiers="647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392;p44" draw:style-name="gr175" draw:text-style-name="P16" draw:layer="layout" svg:width="11.537cm" svg:height="0.338cm" svg:x="2.416cm" svg:y="7.502cm">
          <text:p/>
          <draw:enhanced-geometry draw:mirror-horizontal="false" draw:mirror-vertical="false" svg:viewBox="0 0 0 0" draw:glue-points="?f8 0 0 ?f9 ?f8 ?f10 ?f11 ?f9" draw:text-areas="?f5 ?f5 ?f6 ?f7" draw:type="ooxml-roundRect" draw:modifiers="74918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393;p44" draw:style-name="gr37" draw:text-style-name="P16" draw:layer="layout" svg:width="1.811cm" svg:height="1.811cm" svg:x="7.279cm" svg:y="6.68cm">
          <text:p/>
          <draw:enhanced-geometry draw:mirror-horizontal="false" draw:mirror-vertical="false" svg:viewBox="0 0 0 0" draw:glue-points="?f8 0 0 ?f9 ?f8 ?f10 ?f11 ?f9" draw:text-areas="?f5 ?f5 ?f6 ?f7" draw:type="ooxml-roundRect" draw:modifiers="140172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394;p44" draw:style-name="gr176" draw:text-style-name="P36" draw:layer="layout" svg:width="0.724cm" svg:height="0.905cm" svg:x="7.823cm" svg:y="7.133cm">
          <text:p text:style-name="P35"><text:span text:style-name="T26">1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95;p44" draw:style-name="gr177" draw:text-style-name="P38" draw:layer="layout" svg:width="6.711cm" svg:height="0.838cm" svg:x="3.105cm" svg:y="9.096cm">
          <text:p text:style-name="P37"><text:span text:style-name="T11">Funzioni Cognitiv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96;p44" draw:style-name="gr178" draw:text-style-name="P36" draw:layer="layout" svg:width="10.16cm" svg:height="2.88cm" svg:x="3.105cm" svg:y="10.293cm">
          <text:p text:style-name="P35"><text:span text:style-name="T4">Capacità di percepire il significato giuridico e morale della propria condotta al momento della commiss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397;p44" draw:style-name="gr174" draw:text-style-name="P20" draw:layer="layout" svg:width="11.537cm" svg:height="6.276cm" svg:x="14.551cm" svg:y="7.586cm">
          <text:p/>
          <draw:enhanced-geometry draw:mirror-horizontal="false" draw:mirror-vertical="false" svg:viewBox="0 0 0 0" draw:glue-points="?f8 0 0 ?f9 ?f8 ?f10 ?f11 ?f9" draw:text-areas="?f5 ?f5 ?f6 ?f7" draw:type="ooxml-roundRect" draw:modifiers="647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398;p44" draw:style-name="gr175" draw:text-style-name="P16" draw:layer="layout" svg:width="11.537cm" svg:height="0.338cm" svg:x="14.551cm" svg:y="7.502cm">
          <text:p/>
          <draw:enhanced-geometry draw:mirror-horizontal="false" draw:mirror-vertical="false" svg:viewBox="0 0 0 0" draw:glue-points="?f8 0 0 ?f9 ?f8 ?f10 ?f11 ?f9" draw:text-areas="?f5 ?f5 ?f6 ?f7" draw:type="ooxml-roundRect" draw:modifiers="74918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399;p44" draw:style-name="gr37" draw:text-style-name="P16" draw:layer="layout" svg:width="1.811cm" svg:height="1.811cm" svg:x="19.414cm" svg:y="6.68cm">
          <text:p/>
          <draw:enhanced-geometry draw:mirror-horizontal="false" draw:mirror-vertical="false" svg:viewBox="0 0 0 0" draw:glue-points="?f8 0 0 ?f9 ?f8 ?f10 ?f11 ?f9" draw:text-areas="?f5 ?f5 ?f6 ?f7" draw:type="ooxml-roundRect" draw:modifiers="140172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00;p44" draw:style-name="gr179" draw:text-style-name="P36" draw:layer="layout" svg:width="0.724cm" svg:height="0.905cm" svg:x="19.957cm" svg:y="7.133cm">
          <text:p text:style-name="P35"><text:span text:style-name="T26">2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01;p44" draw:style-name="gr180" draw:text-style-name="P38" draw:layer="layout" svg:width="6.711cm" svg:height="0.838cm" svg:x="15.239cm" svg:y="9.096cm">
          <text:p text:style-name="P37"><text:span text:style-name="T11">Funzioni Volitiv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02;p44" draw:style-name="gr181" draw:text-style-name="P36" draw:layer="layout" svg:width="10.16cm" svg:height="2.88cm" svg:x="15.239cm" svg:y="10.293cm">
          <text:p text:style-name="P35"><text:span text:style-name="T4">Capacità di orientare la propria condotta in conformità alla comprensione del disvalor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03;p44" draw:style-name="gr174" draw:text-style-name="P20" draw:layer="layout" svg:width="11.537cm" svg:height="6.276cm" svg:x="26.685cm" svg:y="7.586cm">
          <text:p/>
          <draw:enhanced-geometry draw:mirror-horizontal="false" draw:mirror-vertical="false" svg:viewBox="0 0 0 0" draw:glue-points="?f8 0 0 ?f9 ?f8 ?f10 ?f11 ?f9" draw:text-areas="?f5 ?f5 ?f6 ?f7" draw:type="ooxml-roundRect" draw:modifiers="647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04;p44" draw:style-name="gr175" draw:text-style-name="P16" draw:layer="layout" svg:width="11.537cm" svg:height="0.338cm" svg:x="26.685cm" svg:y="7.502cm">
          <text:p/>
          <draw:enhanced-geometry draw:mirror-horizontal="false" draw:mirror-vertical="false" svg:viewBox="0 0 0 0" draw:glue-points="?f8 0 0 ?f9 ?f8 ?f10 ?f11 ?f9" draw:text-areas="?f5 ?f5 ?f6 ?f7" draw:type="ooxml-roundRect" draw:modifiers="74918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05;p44" draw:style-name="gr37" draw:text-style-name="P16" draw:layer="layout" svg:width="1.811cm" svg:height="1.811cm" svg:x="31.548cm" svg:y="6.68cm">
          <text:p/>
          <draw:enhanced-geometry draw:mirror-horizontal="false" draw:mirror-vertical="false" svg:viewBox="0 0 0 0" draw:glue-points="?f8 0 0 ?f9 ?f8 ?f10 ?f11 ?f9" draw:text-areas="?f5 ?f5 ?f6 ?f7" draw:type="ooxml-roundRect" draw:modifiers="140172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06;p44" draw:style-name="gr182" draw:text-style-name="P36" draw:layer="layout" svg:width="0.724cm" svg:height="0.905cm" svg:x="32.092cm" svg:y="7.133cm">
          <text:p text:style-name="P35"><text:span text:style-name="T26">3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07;p44" draw:style-name="gr183" draw:text-style-name="P38" draw:layer="layout" svg:width="10.146cm" svg:height="0.838cm" svg:x="27.374cm" svg:y="9.096cm">
          <text:p text:style-name="P37"><text:span text:style-name="T11">Integrazione Cognitivo-Volitiv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08;p44" draw:style-name="gr184" draw:text-style-name="P36" draw:layer="layout" svg:width="10.16cm" svg:height="2.88cm" svg:x="27.374cm" svg:y="10.293cm">
          <text:p text:style-name="P35"><text:span text:style-name="T4">Non è sufficiente la sola comprensione intellettiva: occorre che si traduca in capacità decisionale effettiv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09;p44" draw:style-name="gr174" draw:text-style-name="P20" draw:layer="layout" svg:width="17.604cm" svg:height="5.315cm" svg:x="2.416cm" svg:y="15.365cm">
          <text:p/>
          <draw:enhanced-geometry draw:mirror-horizontal="false" draw:mirror-vertical="false" svg:viewBox="0 0 0 0" draw:glue-points="?f8 0 0 ?f9 ?f8 ?f10 ?f11 ?f9" draw:text-areas="?f5 ?f5 ?f6 ?f7" draw:type="ooxml-roundRect" draw:modifiers="764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10;p44" draw:style-name="gr175" draw:text-style-name="P16" draw:layer="layout" svg:width="17.604cm" svg:height="0.338cm" svg:x="2.416cm" svg:y="15.28cm">
          <text:p/>
          <draw:enhanced-geometry draw:mirror-horizontal="false" draw:mirror-vertical="false" svg:viewBox="0 0 0 0" draw:glue-points="?f8 0 0 ?f9 ?f8 ?f10 ?f11 ?f9" draw:text-areas="?f5 ?f5 ?f6 ?f7" draw:type="ooxml-roundRect" draw:modifiers="74918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11;p44" draw:style-name="gr37" draw:text-style-name="P16" draw:layer="layout" svg:width="1.811cm" svg:height="1.811cm" svg:x="10.313cm" svg:y="14.459cm">
          <text:p/>
          <draw:enhanced-geometry draw:mirror-horizontal="false" draw:mirror-vertical="false" svg:viewBox="0 0 0 0" draw:glue-points="?f8 0 0 ?f9 ?f8 ?f10 ?f11 ?f9" draw:text-areas="?f5 ?f5 ?f6 ?f7" draw:type="ooxml-roundRect" draw:modifiers="140172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12;p44" draw:style-name="gr185" draw:text-style-name="P36" draw:layer="layout" svg:width="0.724cm" svg:height="0.905cm" svg:x="10.857cm" svg:y="14.912cm">
          <text:p text:style-name="P35"><text:span text:style-name="T26">4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13;p44" draw:style-name="gr186" draw:text-style-name="P38" draw:layer="layout" svg:width="10.346cm" svg:height="0.838cm" svg:x="3.105cm" svg:y="16.875cm">
          <text:p text:style-name="P37"><text:span text:style-name="T11">Incidenza Concreta dei Disturb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14;p44" draw:style-name="gr187" draw:text-style-name="P36" draw:layer="layout" svg:width="16.227cm" svg:height="1.92cm" svg:x="3.105cm" svg:y="18.072cm">
          <text:p text:style-name="P35"><text:span text:style-name="T4">La diagnosi clinica non ha valore presuntivo: rileva solo l'effetto funzionale sul fatto specific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15;p44" draw:style-name="gr174" draw:text-style-name="P20" draw:layer="layout" svg:width="17.605cm" svg:height="5.315cm" svg:x="20.618cm" svg:y="15.365cm">
          <text:p/>
          <draw:enhanced-geometry draw:mirror-horizontal="false" draw:mirror-vertical="false" svg:viewBox="0 0 0 0" draw:glue-points="?f8 0 0 ?f9 ?f8 ?f10 ?f11 ?f9" draw:text-areas="?f5 ?f5 ?f6 ?f7" draw:type="ooxml-roundRect" draw:modifiers="764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16;p44" draw:style-name="gr175" draw:text-style-name="P16" draw:layer="layout" svg:width="17.605cm" svg:height="0.338cm" svg:x="20.618cm" svg:y="15.28cm">
          <text:p/>
          <draw:enhanced-geometry draw:mirror-horizontal="false" draw:mirror-vertical="false" svg:viewBox="0 0 0 0" draw:glue-points="?f8 0 0 ?f9 ?f8 ?f10 ?f11 ?f9" draw:text-areas="?f5 ?f5 ?f6 ?f7" draw:type="ooxml-roundRect" draw:modifiers="74918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17;p44" draw:style-name="gr37" draw:text-style-name="P16" draw:layer="layout" svg:width="1.811cm" svg:height="1.811cm" svg:x="28.515cm" svg:y="14.459cm">
          <text:p/>
          <draw:enhanced-geometry draw:mirror-horizontal="false" draw:mirror-vertical="false" svg:viewBox="0 0 0 0" draw:glue-points="?f8 0 0 ?f9 ?f8 ?f10 ?f11 ?f9" draw:text-areas="?f5 ?f5 ?f6 ?f7" draw:type="ooxml-roundRect" draw:modifiers="140172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18;p44" draw:style-name="gr188" draw:text-style-name="P36" draw:layer="layout" svg:width="0.724cm" svg:height="0.905cm" svg:x="29.058cm" svg:y="14.912cm">
          <text:p text:style-name="P35"><text:span text:style-name="T26">5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19;p44" draw:style-name="gr189" draw:text-style-name="P38" draw:layer="layout" svg:width="8.699cm" svg:height="0.838cm" svg:x="21.307cm" svg:y="16.875cm">
          <text:p text:style-name="P37"><text:span text:style-name="T11">Rimproverabilità Person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20;p44" draw:style-name="gr190" draw:text-style-name="P36" draw:layer="layout" svg:width="16.228cm" svg:height="1.92cm" svg:x="21.307cm" svg:y="18.072cm">
          <text:p text:style-name="P35"><text:span text:style-name="T4">Clausola aperta che consente al giudice di considerare tutti i fattori concretamente incidenti sulla colpevolezza individu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21;p44" draw:style-name="gr191" draw:text-style-name="P11" draw:layer="layout" svg:width="7.987cm" svg:height="1.102cm" svg:x="16.326cm" svg:y="21.415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385;p16:notes" draw:style-name="gr10" draw:layer="layout" svg:width="15.239cm" svg:height="8.572cm" svg:x="1.905cm" svg:y="3.175cm" draw:page-number="16" presentation:class="page"/>
          <draw:frame draw:name="Google Shape;386;p16:notes" presentation:style-name="pr31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387;p16:notes" presentation:style-name="pr32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17" draw:style-name="dp1" draw:master-page-name="Slide_20_17_20_master">
        <draw:custom-shape draw:name="Google Shape;427;p45" draw:style-name="gr192" draw:text-style-name="P7" draw:layer="layout" svg:width="35.237cm" svg:height="1.699cm" svg:x="2.447cm" svg:y="3.631cm">
          <text:p text:style-name="P6"><text:span text:style-name="T3">Art. 4 – Effetti della Capacità di Colpa sulla San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28;p45" draw:style-name="gr193" draw:text-style-name="P9" draw:layer="layout" svg:width="35.744cm" svg:height="1.957cm" svg:x="2.447cm" svg:y="6.555cm">
          <text:p text:style-name="P8"><text:span text:style-name="T4">L'articolo 4 disciplina le conseguenze sanzionatorie dei diversi gradi di capacità di colpa accertati in concreto, articolando la risposta penale su tre livelli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29;p45" draw:style-name="gr194" draw:text-style-name="P23" draw:layer="layout" svg:width="10.588cm" svg:height="0.611cm" svg:x="3.365cm" svg:y="11.648cm">
          <text:p/>
          <draw:enhanced-geometry draw:mirror-horizontal="false" draw:mirror-vertical="false" svg:viewBox="0 0 0 0" draw:glue-points="?f8 0 0 ?f9 ?f8 ?f10 ?f11 ?f9" draw:text-areas="?f5 ?f5 ?f6 ?f7" draw:type="ooxml-roundRect" draw:modifiers="4200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30;p45" draw:style-name="gr59" draw:text-style-name="P23" draw:layer="layout" svg:width="1.835cm" svg:height="1.835cm" svg:x="2.447cm" svg:y="11.036cm">
          <text:p/>
          <draw:enhanced-geometry draw:mirror-horizontal="false" draw:mirror-vertical="false" svg:viewBox="0 0 0 0" draw:glue-points="?f8 0 0 ?f9 ?f8 ?f10 ?f11 ?f9" draw:text-areas="?f5 ?f5 ?f6 ?f7" draw:type="ooxml-roundRect" draw:modifiers="691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frame draw:name="Google Shape;431;p45" draw:style-name="gr1" draw:text-style-name="P1" draw:layer="layout" svg:width="0.917cm" svg:height="0.917cm" svg:x="2.906cm" svg:y="11.495cm">
          <draw:image xlink:href="Pictures/10000001000000560000005680180425.png" xlink:type="simple" xlink:show="embed" xlink:actuate="onLoad" draw:mime-type="image/png">
            <text:p/>
          </draw:image>
          <svg:desc>preencoded.png</svg:desc>
        </draw:frame>
        <draw:custom-shape draw:name="Google Shape;432;p45" draw:style-name="gr195" draw:text-style-name="P18" draw:layer="layout" svg:width="6.798cm" svg:height="0.849cm" svg:x="3.059cm" svg:y="13.484cm">
          <text:p text:style-name="P17"><text:span text:style-name="T11">Capacità Ridott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33;p45" draw:style-name="gr196" draw:text-style-name="P9" draw:layer="layout" svg:width="10.282cm" svg:height="3.915cm" svg:x="3.059cm" svg:y="14.701cm">
          <text:p text:style-name="P8"><text:span text:style-name="T4">La sanzione è diminuita in misura proporzionata al grado di riduzione accertato, con motivazione autonoma e specifica sull'incidenza funzion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34;p45" draw:style-name="gr194" draw:text-style-name="P23" draw:layer="layout" svg:width="10.588cm" svg:height="0.611cm" svg:x="15.484cm" svg:y="10.731cm">
          <text:p/>
          <draw:enhanced-geometry draw:mirror-horizontal="false" draw:mirror-vertical="false" svg:viewBox="0 0 0 0" draw:glue-points="?f8 0 0 ?f9 ?f8 ?f10 ?f11 ?f9" draw:text-areas="?f5 ?f5 ?f6 ?f7" draw:type="ooxml-roundRect" draw:modifiers="4200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35;p45" draw:style-name="gr59" draw:text-style-name="P23" draw:layer="layout" svg:width="1.835cm" svg:height="1.835cm" svg:x="14.566cm" svg:y="10.119cm">
          <text:p/>
          <draw:enhanced-geometry draw:mirror-horizontal="false" draw:mirror-vertical="false" svg:viewBox="0 0 0 0" draw:glue-points="?f8 0 0 ?f9 ?f8 ?f10 ?f11 ?f9" draw:text-areas="?f5 ?f5 ?f6 ?f7" draw:type="ooxml-roundRect" draw:modifiers="691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frame draw:name="Google Shape;436;p45" draw:style-name="gr1" draw:text-style-name="P1" draw:layer="layout" svg:width="0.917cm" svg:height="0.917cm" svg:x="15.025cm" svg:y="10.578cm">
          <draw:image xlink:href="Pictures/100000010000005600000056E66C8712.png" xlink:type="simple" xlink:show="embed" xlink:actuate="onLoad" draw:mime-type="image/png">
            <text:p/>
          </draw:image>
          <svg:desc>preencoded.png</svg:desc>
        </draw:frame>
        <draw:custom-shape draw:name="Google Shape;437;p45" draw:style-name="gr197" draw:text-style-name="P18" draw:layer="layout" svg:width="8cm" svg:height="1.5cm" svg:x="17cm" svg:y="11.5cm">
          <text:p text:style-name="P17"><text:span text:style-name="T11">Capacità Annullat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38;p45" draw:style-name="gr198" draw:text-style-name="P40" draw:layer="layout" svg:width="10.282cm" svg:height="5.198cm" svg:x="15.178cm" svg:y="12.5cm">
          <text:p text:style-name="P39"><text:span text:style-name="T4">Nessuna limitazione della libertà personale può derivare automaticamente dall'infermità o dall'annullamento della capacità di colpa; ogni misura restrittiva richiede autonomi presupposti legali e un accertamento giurisdizionale concreto 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39;p45" draw:style-name="gr194" draw:text-style-name="P23" draw:layer="layout" svg:width="10.588cm" svg:height="0.611cm" svg:x="27.603cm" svg:y="9.813cm">
          <text:p/>
          <draw:enhanced-geometry draw:mirror-horizontal="false" draw:mirror-vertical="false" svg:viewBox="0 0 0 0" draw:glue-points="?f8 0 0 ?f9 ?f8 ?f10 ?f11 ?f9" draw:text-areas="?f5 ?f5 ?f6 ?f7" draw:type="ooxml-roundRect" draw:modifiers="4200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40;p45" draw:style-name="gr59" draw:text-style-name="P23" draw:layer="layout" svg:width="1.835cm" svg:height="1.835cm" svg:x="26.685cm" svg:y="9.201cm">
          <text:p/>
          <draw:enhanced-geometry draw:mirror-horizontal="false" draw:mirror-vertical="false" svg:viewBox="0 0 0 0" draw:glue-points="?f8 0 0 ?f9 ?f8 ?f10 ?f11 ?f9" draw:text-areas="?f5 ?f5 ?f6 ?f7" draw:type="ooxml-roundRect" draw:modifiers="691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frame draw:name="Google Shape;441;p45" draw:style-name="gr1" draw:text-style-name="P1" draw:layer="layout" svg:width="0.917cm" svg:height="0.917cm" svg:x="27.144cm" svg:y="9.66cm">
          <draw:image xlink:href="Pictures/100000010000005600000056B88E6F72.png" xlink:type="simple" xlink:show="embed" xlink:actuate="onLoad" draw:mime-type="image/png">
            <text:p/>
          </draw:image>
          <svg:desc>preencoded.png</svg:desc>
        </draw:frame>
        <draw:custom-shape draw:name="Google Shape;442;p45" draw:style-name="gr199" draw:text-style-name="P18" draw:layer="layout" svg:width="9.093cm" svg:height="0.849cm" svg:x="27.297cm" svg:y="11.648cm">
          <text:p text:style-name="P17"><text:span text:style-name="T11">Misure Non Penali Residual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43;p45" draw:style-name="gr200" draw:text-style-name="P9" draw:layer="layout" svg:width="10.282cm" svg:height="4.894cm" svg:x="27.297cm" svg:y="12.865cm">
          <text:p text:style-name="P8"><text:span text:style-name="T4">Restano applicabili misure limitative di natura non penale, purché basate su presupposti attuali, proporzionate, a durata determinata e soggette a pieno controllo giurisdizionale ex art. 13 Cost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44;p45" draw:style-name="gr201" draw:text-style-name="P11" draw:layer="layout" svg:width="8cm" svg:height="1.102cm" svg:x="16cm" svg:y="21.398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423;p17:notes" draw:style-name="gr10" draw:layer="layout" svg:width="15.239cm" svg:height="8.572cm" svg:x="1.905cm" svg:y="3.175cm" draw:page-number="17" presentation:class="page"/>
          <draw:frame draw:name="Google Shape;424;p17:notes" presentation:style-name="pr33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425;p17:notes" presentation:style-name="pr34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18" draw:style-name="dp1" draw:master-page-name="Slide_20_18_20_master">
        <draw:custom-shape draw:name="Google Shape;450;p46" draw:style-name="gr202" draw:text-style-name="P7" draw:layer="layout" svg:width="20.612cm" svg:height="1.699cm" svg:x="2.447cm" svg:y="2.545cm">
          <text:p text:style-name="P6"><text:span text:style-name="T3">Art. 4 – Garanzie Fondamental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51;p46" draw:style-name="gr203" draw:text-style-name="P9" draw:layer="layout" svg:width="35.744cm" svg:height="0.978cm" svg:x="2.447cm" svg:y="5.469cm">
          <text:p text:style-name="P8"><text:span text:style-name="T4">I commi 5 e 6 dell'art. 4 sanciscono due principi di garanzia di portata sistematica, che costituiscono il nucleo irrinunciabile della riforma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52;p46" draw:style-name="gr95" draw:text-style-name="P21" draw:layer="layout" svg:width="18.006cm" svg:height="13.177cm" svg:x="2.007cm" svg:y="7.136cm">
          <text:p/>
          <draw:enhanced-geometry draw:mirror-horizontal="false" draw:mirror-vertical="false" svg:viewBox="0 0 0 0" draw:glue-points="?f8 0 0 ?f9 ?f8 ?f10 ?f11 ?f9" draw:text-areas="?f5 ?f5 ?f6 ?f7" draw:type="ooxml-roundRect" draw:modifiers="3343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53;p46" draw:style-name="gr204" draw:text-style-name="P18" draw:layer="layout" svg:width="15.797cm" svg:height="0.849cm" svg:x="2.619cm" svg:y="7.748cm">
          <text:p text:style-name="P17"><text:span text:style-name="T12">Comma 5 – Divieto di Trattamento Più Afflittiv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54;p46" draw:style-name="gr205" draw:text-style-name="P9" draw:layer="layout" svg:width="16.783cm" svg:height="3.915cm" svg:x="2.619cm" svg:y="9.21cm">
          <text:p text:style-name="P8"><text:span text:style-name="T14">In nessun caso la condizione di incapacità o la riduzione della capacità di colpa può comportare un trattamento complessivamente </text:span><text:span text:style-name="T15">più afflittivo</text:span><text:span text:style-name="T14"> rispetto a quello previsto per il soggetto pienamente capace autore del medesimo fatt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55;p46" draw:style-name="gr206" draw:text-style-name="P9" draw:layer="layout" svg:width="16.783cm" svg:height="2.936cm" svg:x="2.619cm" svg:y="13.676cm">
          <text:p text:style-name="P8"><text:span text:style-name="T14">Questo principio rovescia la logica del sistema vigente, in cui la pericolosità sociale poteva giustificare misure più gravose della pena ordinaria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56;p46" draw:style-name="gr207" draw:text-style-name="P18" draw:layer="layout" svg:width="16.678cm" svg:height="0.849cm" svg:x="21.088cm" svg:y="7.748cm">
          <text:p text:style-name="P17"><text:span text:style-name="T13">Comma 6 – Principio di Interpretazione Conform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57;p46" draw:style-name="gr208" draw:text-style-name="P9" draw:layer="layout" svg:width="17.125cm" svg:height="1.957cm" svg:x="21.088cm" svg:y="9.21cm">
          <text:p text:style-name="P8"><text:span text:style-name="T4">Ogni interpretazione della disposizione deve conformarsi ai principi di: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58;p46" draw:style-name="gr209" draw:text-style-name="P25" draw:layer="layout" svg:width="17.125cm" svg:height="4.557cm" svg:x="21.088cm" svg:y="11.718cm">
          <text:list text:style-name="L8">
            <text:list-item>
              <text:p text:style-name="P24"><text:span text:style-name="T9">Responsabilità penale personale</text:span></text:p>
            </text:list-item>
            <text:list-item>
              <text:p text:style-name="P24"><text:span text:style-name="T9">Proporzionalità</text:span></text:p>
            </text:list-item>
            <text:list-item>
              <text:p text:style-name="P24"><text:span text:style-name="T9">Ragionevolezza</text:span></text:p>
            </text:list-item>
            <text:list-item>
              <text:p text:style-name="P24"><text:span text:style-name="T9">Non discriminazione</text:span></text:p>
            </text:list-item>
          </text:list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59;p46" draw:style-name="gr210" draw:text-style-name="P9" draw:layer="layout" svg:width="17.125cm" svg:height="2.936cm" svg:x="21.088cm" svg:y="16.827cm">
          <text:p text:style-name="P8"><text:span text:style-name="T4">La clausola garantisce che l'applicazione concreta non tradisca i principi costituzionali e sovranazionali che ne ispirano la formulazione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60;p46" draw:style-name="gr211" draw:text-style-name="P11" draw:layer="layout" svg:width="10.056cm" svg:height="1.102cm" svg:x="15.292cm" svg:y="21.547cm">
          <text:p text:style-name="P10"><text:span text:style-name="T5">Dott.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446;p18:notes" draw:style-name="gr10" draw:layer="layout" svg:width="15.239cm" svg:height="8.572cm" svg:x="1.905cm" svg:y="3.175cm" draw:page-number="18" presentation:class="page"/>
          <draw:frame draw:name="Google Shape;447;p18:notes" presentation:style-name="pr35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448;p18:notes" presentation:style-name="pr36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19" draw:style-name="dp1" draw:master-page-name="Slide_20_19_20_master">
        <draw:custom-shape draw:name="Google Shape;466;p47" draw:style-name="gr212" draw:text-style-name="P7" draw:layer="layout" svg:width="24.98cm" svg:height="1.699cm" svg:x="2.447cm" svg:y="3.088cm">
          <text:p text:style-name="P6"><text:span text:style-name="T3">Art. 5 – Unicità della Sanzione Pen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67;p47" draw:style-name="gr213" draw:text-style-name="P9" draw:layer="layout" svg:width="35.744cm" svg:height="1.957cm" svg:x="2.447cm" svg:y="6.012cm">
          <text:p text:style-name="P8"><text:span text:style-name="T4">L'articolo 5 costituisce il cuore della riforma: abroga il sistema delle misure di sicurezza personali (artt. 202–240 c.p., incluso l'art. 203 sulla pericolosità sociale) e introduce la </text:span><text:span text:style-name="T9">sanzione penale unitaria</text:span><text:span text:style-name="T4">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468;p47" draw:style-name="gr1" draw:text-style-name="P1" draw:layer="layout" svg:width="11.914cm" svg:height="2.446cm" svg:x="2.447cm" svg:y="8.658cm">
          <draw:image xlink:href="Pictures/1000000100000466000000E82CCF04ED.png" xlink:type="simple" xlink:show="embed" xlink:actuate="onLoad" draw:mime-type="image/png">
            <text:p/>
          </draw:image>
          <svg:desc>preencoded.png</svg:desc>
        </draw:frame>
        <draw:custom-shape draw:name="Google Shape;469;p47" draw:style-name="gr214" draw:text-style-name="P18" draw:layer="layout" svg:width="6.798cm" svg:height="0.849cm" svg:x="3.059cm" svg:y="11.717cm">
          <text:p text:style-name="P17"><text:span text:style-name="T11">Gravità del Fat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70;p47" draw:style-name="gr215" draw:text-style-name="P9" draw:layer="layout" svg:width="10.69cm" svg:height="2.936cm" svg:x="3.059cm" svg:y="12.934cm">
          <text:p text:style-name="P8"><text:span text:style-name="T4">Parametro oggettivo fondamentale: la sanzione riflette il disvalore del fatto nella sua concretezz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471;p47" draw:style-name="gr1" draw:text-style-name="P1" draw:layer="layout" svg:width="11.914cm" svg:height="2.446cm" svg:x="14.362cm" svg:y="8.658cm">
          <draw:image xlink:href="Pictures/1000000100000466000000E8EEE210C8.png" xlink:type="simple" xlink:show="embed" xlink:actuate="onLoad" draw:mime-type="image/png">
            <text:p/>
          </draw:image>
          <svg:desc>preencoded.png</svg:desc>
        </draw:frame>
        <draw:custom-shape draw:name="Google Shape;472;p47" draw:style-name="gr216" draw:text-style-name="P18" draw:layer="layout" svg:width="9.003cm" svg:height="0.849cm" svg:x="14.974cm" svg:y="11.717cm">
          <text:p text:style-name="P17"><text:span text:style-name="T11">Grado di Capacità di Colp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73;p47" draw:style-name="gr217" draw:text-style-name="P9" draw:layer="layout" svg:width="10.69cm" svg:height="2.936cm" svg:x="14.974cm" svg:y="12.934cm">
          <text:p text:style-name="P8"><text:span text:style-name="T4">Parametro soggettivo: il grado di capacità accertato in concreto modula la misura della san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474;p47" draw:style-name="gr1" draw:text-style-name="P1" draw:layer="layout" svg:width="11.914cm" svg:height="2.446cm" svg:x="26.277cm" svg:y="8.658cm">
          <draw:image xlink:href="Pictures/1000000100000466000000E8B4F4A267.png" xlink:type="simple" xlink:show="embed" xlink:actuate="onLoad" draw:mime-type="image/png">
            <text:p/>
          </draw:image>
          <svg:desc>preencoded.png</svg:desc>
        </draw:frame>
        <draw:custom-shape draw:name="Google Shape;475;p47" draw:style-name="gr218" draw:text-style-name="P18" draw:layer="layout" svg:width="6.98cm" svg:height="0.849cm" svg:x="26.889cm" svg:y="11.717cm">
          <text:p text:style-name="P17"><text:span text:style-name="T11">Indici di Reitera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76;p47" draw:style-name="gr219" draw:text-style-name="P9" draw:layer="layout" svg:width="10.69cm" svg:height="2.936cm" svg:x="26.889cm" svg:y="12.934cm">
          <text:p text:style-name="P8"><text:span text:style-name="T4">Parametro esecutivo: gli indici tipizzati incidono sul regime esecutivo, non sulla sanzione bas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77;p47" draw:style-name="gr2" draw:text-style-name="P2" draw:layer="layout" svg:width="35.744cm" svg:height="2.599cm" svg:x="2.447cm" svg:y="17.171cm">
          <text:p/>
          <draw:enhanced-geometry draw:mirror-horizontal="false" draw:mirror-vertical="false" svg:viewBox="0 0 0 0" draw:glue-points="?f8 0 0 ?f9 ?f8 ?f10 ?f11 ?f9" draw:text-areas="?f5 ?f5 ?f6 ?f7" draw:type="ooxml-roundRect" draw:modifiers="988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frame draw:name="Google Shape;478;p47" draw:style-name="gr1" draw:text-style-name="P1" draw:layer="layout" svg:width="0.764cm" svg:height="0.611cm" svg:x="3.059cm" svg:y="18.078cm">
          <draw:image xlink:href="Pictures/10000001000000480000003A08FE22ED.png" xlink:type="simple" xlink:show="embed" xlink:actuate="onLoad" draw:mime-type="image/png">
            <text:p/>
          </draw:image>
          <svg:desc>preencoded.png</svg:desc>
        </draw:frame>
        <draw:custom-shape draw:name="Google Shape;479;p47" draw:style-name="gr220" draw:text-style-name="P9" draw:layer="layout" svg:width="33.144cm" svg:height="0.978cm" svg:x="4.436cm" svg:y="17.936cm">
          <text:p text:style-name="P8"><text:span text:style-name="T17">Limite invalicabile:</text:span><text:span text:style-name="T16"> la sanzione non può eccedere il limite proporzionato alla colpevolezza per il fatto commess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80;p47" draw:style-name="gr221" draw:text-style-name="P11" draw:layer="layout" svg:width="7.939cm" svg:height="1.102cm" svg:x="16.35cm" svg:y="21.305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462;p19:notes" draw:style-name="gr10" draw:layer="layout" svg:width="15.239cm" svg:height="8.572cm" svg:x="1.905cm" svg:y="3.175cm" draw:page-number="19" presentation:class="page"/>
          <draw:frame draw:name="Google Shape;463;p19:notes" presentation:style-name="pr37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464;p19:notes" presentation:style-name="pr38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20" draw:style-name="dp1" draw:master-page-name="Slide_20_20_20_master">
        <draw:custom-shape draw:name="Google Shape;486;p48" draw:style-name="gr222" draw:text-style-name="P7" draw:layer="layout" svg:width="27.813cm" svg:height="1.699cm" svg:x="2.447cm" svg:y="2.575cm">
          <text:p text:style-name="P6"><text:span text:style-name="T3">Art. 6 – Modalità Esecutive Personalizzat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87;p48" draw:style-name="gr223" draw:text-style-name="P9" draw:layer="layout" svg:width="35.744cm" svg:height="1.957cm" svg:x="2.447cm" svg:y="5.499cm">
          <text:p text:style-name="P8"><text:span text:style-name="T4">L'esecuzione della sanzione penale è modulata secondo modalità differenziate in funzione delle esigenze specifiche del condannato. La funzione preventiva viene integrata nell'esecuzione della pena, non affidata a un binario parallel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88;p48" draw:style-name="gr59" draw:text-style-name="P23" draw:layer="layout" svg:width="17.566cm" svg:height="4.44cm" svg:x="2.447cm" svg:y="8.145cm">
          <text:p/>
          <draw:enhanced-geometry draw:mirror-horizontal="false" draw:mirror-vertical="false" svg:viewBox="0 0 0 0" draw:glue-points="?f8 0 0 ?f9 ?f8 ?f10 ?f11 ?f9" draw:text-areas="?f5 ?f5 ?f6 ?f7" draw:type="ooxml-roundRect" draw:modifiers="578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89;p48" draw:style-name="gr224" draw:text-style-name="P18" draw:layer="layout" svg:width="6.798cm" svg:height="0.849cm" svg:x="3.08cm" svg:y="8.778cm">
          <text:p text:style-name="P17"><text:span text:style-name="T11">Controll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90;p48" draw:style-name="gr225" draw:text-style-name="P9" draw:layer="layout" svg:width="16.3cm" svg:height="1.957cm" svg:x="3.08cm" svg:y="9.995cm">
          <text:p text:style-name="P8"><text:span text:style-name="T4">Regimi esecutivi con intensità di controllo calibrata sulle esigenze di sicurezza, entro i limiti della sanzione determinata in sentenz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91;p48" draw:style-name="gr59" draw:text-style-name="P23" draw:layer="layout" svg:width="17.566cm" svg:height="4.44cm" svg:x="20.626cm" svg:y="8.145cm">
          <text:p/>
          <draw:enhanced-geometry draw:mirror-horizontal="false" draw:mirror-vertical="false" svg:viewBox="0 0 0 0" draw:glue-points="?f8 0 0 ?f9 ?f8 ?f10 ?f11 ?f9" draw:text-areas="?f5 ?f5 ?f6 ?f7" draw:type="ooxml-roundRect" draw:modifiers="578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92;p48" draw:style-name="gr226" draw:text-style-name="P18" draw:layer="layout" svg:width="6.798cm" svg:height="0.849cm" svg:x="21.259cm" svg:y="8.778cm">
          <text:p text:style-name="P17"><text:span text:style-name="T11">Cur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93;p48" draw:style-name="gr227" draw:text-style-name="P9" draw:layer="layout" svg:width="16.3cm" svg:height="1.957cm" svg:x="21.259cm" svg:y="9.995cm">
          <text:p text:style-name="P8"><text:span text:style-name="T4">Collocazione in strutture terapeutiche come modalità esecutiva della medesima sanzione, non come misura autonoma aggiuntiv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94;p48" draw:style-name="gr59" draw:text-style-name="P23" draw:layer="layout" svg:width="17.566cm" svg:height="4.44cm" svg:x="2.447cm" svg:y="13.198cm">
          <text:p/>
          <draw:enhanced-geometry draw:mirror-horizontal="false" draw:mirror-vertical="false" svg:viewBox="0 0 0 0" draw:glue-points="?f8 0 0 ?f9 ?f8 ?f10 ?f11 ?f9" draw:text-areas="?f5 ?f5 ?f6 ?f7" draw:type="ooxml-roundRect" draw:modifiers="578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95;p48" draw:style-name="gr228" draw:text-style-name="P18" draw:layer="layout" svg:width="6.798cm" svg:height="0.849cm" svg:x="3.08cm" svg:y="13.831cm">
          <text:p text:style-name="P17"><text:span text:style-name="T11">Rieduca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96;p48" draw:style-name="gr229" draw:text-style-name="P9" draw:layer="layout" svg:width="16.3cm" svg:height="1.957cm" svg:x="3.08cm" svg:y="15.048cm">
          <text:p text:style-name="P8"><text:span text:style-name="T4">Percorsi rieducativi integrati nell'esecuzione, in conformità alla finalità costituzionale ex art. 27, comma 3, Cost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97;p48" draw:style-name="gr59" draw:text-style-name="P23" draw:layer="layout" svg:width="17.566cm" svg:height="4.44cm" svg:x="20.626cm" svg:y="13.198cm">
          <text:p/>
          <draw:enhanced-geometry draw:mirror-horizontal="false" draw:mirror-vertical="false" svg:viewBox="0 0 0 0" draw:glue-points="?f8 0 0 ?f9 ?f8 ?f10 ?f11 ?f9" draw:text-areas="?f5 ?f5 ?f6 ?f7" draw:type="ooxml-roundRect" draw:modifiers="5787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498;p48" draw:style-name="gr230" draw:text-style-name="P18" draw:layer="layout" svg:width="6.963cm" svg:height="0.849cm" svg:x="21.259cm" svg:y="13.831cm">
          <text:p text:style-name="P17"><text:span text:style-name="T11">Responsabilizza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499;p48" draw:style-name="gr231" draw:text-style-name="P9" draw:layer="layout" svg:width="16.3cm" svg:height="1.957cm" svg:x="21.259cm" svg:y="15.048cm">
          <text:p text:style-name="P8"><text:span text:style-name="T4">Programmi orientati al reinserimento sociale e alla prevenzione della recidiva attraverso il coinvolgimento attivo del condanna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00;p48" draw:style-name="gr232" draw:text-style-name="P9" draw:layer="layout" svg:width="35.744cm" svg:height="1.957cm" svg:x="2.447cm" svg:y="18.327cm">
          <text:p text:style-name="P8"><text:span text:style-name="T4">Gli indici di inclinazione alla reiterazione incidono </text:span><text:span text:style-name="T9">esclusivamente</text:span><text:span text:style-name="T4"> sulla scelta del regime esecutivo. È esclusa ogni misura autonoma fondata su prognosi di reiterazione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01;p48" draw:style-name="gr233" draw:text-style-name="P11" draw:layer="layout" svg:width="7.476cm" svg:height="1.102cm" svg:x="16.582cm" svg:y="21.504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482;p20:notes" draw:style-name="gr10" draw:layer="layout" svg:width="15.239cm" svg:height="8.572cm" svg:x="1.905cm" svg:y="3.175cm" draw:page-number="20" presentation:class="page"/>
          <draw:frame draw:name="Google Shape;483;p20:notes" presentation:style-name="pr39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484;p20:notes" presentation:style-name="pr40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21" draw:style-name="dp1" draw:master-page-name="Slide_20_21_20_master">
        <draw:custom-shape draw:name="Google Shape;507;p49" draw:style-name="gr234" draw:text-style-name="P7" draw:layer="layout" svg:width="16.52cm" svg:height="1.699cm" svg:x="2.447cm" svg:y="2.792cm">
          <text:p text:style-name="P6"><text:span text:style-name="T3">Art. 7 – Limiti e Garanzi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08;p49" draw:style-name="gr235" draw:text-style-name="P9" draw:layer="layout" svg:width="35.744cm" svg:height="1.957cm" svg:x="2.447cm" svg:y="5.716cm">
          <text:p text:style-name="P8"><text:span text:style-name="T4">L'articolo 7 enuncia le garanzie fondamentali che presiedono a ogni limitazione della libertà personale nell'ambito del nuovo sistema sanzionatori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09;p49" draw:style-name="gr36" draw:text-style-name="P20" draw:layer="layout" svg:width="17.566cm" svg:height="5.546cm" svg:x="2.447cm" svg:y="8.362cm">
          <text:p/>
          <draw:enhanced-geometry draw:mirror-horizontal="false" draw:mirror-vertical="false" svg:viewBox="0 0 0 0" draw:glue-points="?f8 0 0 ?f9 ?f8 ?f10 ?f11 ?f9" draw:text-areas="?f5 ?f5 ?f6 ?f7" draw:type="ooxml-roundRect" draw:modifiers="7326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10;p49" draw:style-name="gr37" draw:text-style-name="P16" draw:layer="layout" svg:width="0.338cm" svg:height="5.546cm" svg:x="2.363cm" svg:y="8.362cm">
          <text:p/>
          <draw:enhanced-geometry draw:mirror-horizontal="false" draw:mirror-vertical="false" svg:viewBox="0 0 0 0" draw:glue-points="?f8 0 0 ?f9 ?f8 ?f10 ?f11 ?f9" draw:text-areas="?f5 ?f5 ?f6 ?f7" draw:type="ooxml-roundRect" draw:modifiers="75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11;p49" draw:style-name="gr236" draw:text-style-name="P18" draw:layer="layout" svg:width="8.779cm" svg:height="0.849cm" svg:x="3.398cm" svg:y="9.058cm">
          <text:p text:style-name="P17"><text:span text:style-name="T11">Determinatezza Tempor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12;p49" draw:style-name="gr237" draw:text-style-name="P9" draw:layer="layout" svg:width="15.919cm" svg:height="2.936cm" svg:x="3.398cm" svg:y="10.275cm">
          <text:p text:style-name="P8"><text:span text:style-name="T4">Ogni limitazione della libertà personale deve essere </text:span><text:span text:style-name="T9">temporalmente determinata</text:span><text:span text:style-name="T4">: nessuna restrizione può avere durata indefinita, in conformità all'art. 13 Cost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13;p49" draw:style-name="gr36" draw:text-style-name="P20" draw:layer="layout" svg:width="17.566cm" svg:height="5.546cm" svg:x="20.626cm" svg:y="8.362cm">
          <text:p/>
          <draw:enhanced-geometry draw:mirror-horizontal="false" draw:mirror-vertical="false" svg:viewBox="0 0 0 0" draw:glue-points="?f8 0 0 ?f9 ?f8 ?f10 ?f11 ?f9" draw:text-areas="?f5 ?f5 ?f6 ?f7" draw:type="ooxml-roundRect" draw:modifiers="7326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14;p49" draw:style-name="gr37" draw:text-style-name="P16" draw:layer="layout" svg:width="0.338cm" svg:height="5.546cm" svg:x="20.541cm" svg:y="8.362cm">
          <text:p/>
          <draw:enhanced-geometry draw:mirror-horizontal="false" draw:mirror-vertical="false" svg:viewBox="0 0 0 0" draw:glue-points="?f8 0 0 ?f9 ?f8 ?f10 ?f11 ?f9" draw:text-areas="?f5 ?f5 ?f6 ?f7" draw:type="ooxml-roundRect" draw:modifiers="75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15;p49" draw:style-name="gr238" draw:text-style-name="P18" draw:layer="layout" svg:width="7.044cm" svg:height="0.849cm" svg:x="21.576cm" svg:y="9.058cm">
          <text:p text:style-name="P17"><text:span text:style-name="T11">Limite della San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16;p49" draw:style-name="gr239" draw:text-style-name="P9" draw:layer="layout" svg:width="15.919cm" svg:height="2.936cm" svg:x="21.576cm" svg:y="10.275cm">
          <text:p text:style-name="P8"><text:span text:style-name="T4">La limitazione della libertà </text:span><text:span text:style-name="T9">non può avere durata superiore alla sanzione stabilita in sentenza</text:span><text:span text:style-name="T4">: il quantum della pena costituisce il tetto invalicabi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17;p49" draw:style-name="gr36" draw:text-style-name="P20" draw:layer="layout" svg:width="17.566cm" svg:height="5.546cm" svg:x="2.447cm" svg:y="14.521cm">
          <text:p/>
          <draw:enhanced-geometry draw:mirror-horizontal="false" draw:mirror-vertical="false" svg:viewBox="0 0 0 0" draw:glue-points="?f8 0 0 ?f9 ?f8 ?f10 ?f11 ?f9" draw:text-areas="?f5 ?f5 ?f6 ?f7" draw:type="ooxml-roundRect" draw:modifiers="7326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18;p49" draw:style-name="gr37" draw:text-style-name="P16" draw:layer="layout" svg:width="0.338cm" svg:height="5.546cm" svg:x="2.363cm" svg:y="14.521cm">
          <text:p/>
          <draw:enhanced-geometry draw:mirror-horizontal="false" draw:mirror-vertical="false" svg:viewBox="0 0 0 0" draw:glue-points="?f8 0 0 ?f9 ?f8 ?f10 ?f11 ?f9" draw:text-areas="?f5 ?f5 ?f6 ?f7" draw:type="ooxml-roundRect" draw:modifiers="75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19;p49" draw:style-name="gr240" draw:text-style-name="P18" draw:layer="layout" svg:width="6.798cm" svg:height="0.849cm" svg:x="3.398cm" svg:y="15.217cm">
          <text:p text:style-name="P17"><text:span text:style-name="T11">Verifica Periodic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20;p49" draw:style-name="gr241" draw:text-style-name="P9" draw:layer="layout" svg:width="15.919cm" svg:height="2.936cm" svg:x="3.398cm" svg:y="16.434cm">
          <text:p text:style-name="P8"><text:span text:style-name="T4">Ogni limitazione è </text:span><text:span text:style-name="T9">soggetta a verifica periodica</text:span><text:span text:style-name="T4">: il giudice controlla con cadenza regolare la persistenza dei presupposti e la proporzionalità della misur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21;p49" draw:style-name="gr36" draw:text-style-name="P20" draw:layer="layout" svg:width="17.566cm" svg:height="5.546cm" svg:x="20.626cm" svg:y="14.521cm">
          <text:p/>
          <draw:enhanced-geometry draw:mirror-horizontal="false" draw:mirror-vertical="false" svg:viewBox="0 0 0 0" draw:glue-points="?f8 0 0 ?f9 ?f8 ?f10 ?f11 ?f9" draw:text-areas="?f5 ?f5 ?f6 ?f7" draw:type="ooxml-roundRect" draw:modifiers="7326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22;p49" draw:style-name="gr37" draw:text-style-name="P16" draw:layer="layout" svg:width="0.338cm" svg:height="5.546cm" svg:x="20.541cm" svg:y="14.521cm">
          <text:p/>
          <draw:enhanced-geometry draw:mirror-horizontal="false" draw:mirror-vertical="false" svg:viewBox="0 0 0 0" draw:glue-points="?f8 0 0 ?f9 ?f8 ?f10 ?f11 ?f9" draw:text-areas="?f5 ?f5 ?f6 ?f7" draw:type="ooxml-roundRect" draw:modifiers="7588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23;p49" draw:style-name="gr242" draw:text-style-name="P18" draw:layer="layout" svg:width="7.275cm" svg:height="0.849cm" svg:x="21.576cm" svg:y="15.217cm">
          <text:p text:style-name="P17"><text:span text:style-name="T11">Divieto di Presunzion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24;p49" draw:style-name="gr243" draw:text-style-name="P9" draw:layer="layout" svg:width="15.919cm" svg:height="2.936cm" svg:x="21.576cm" svg:y="16.434cm">
          <text:p text:style-name="P8"><text:span text:style-name="T4">La limitazione </text:span><text:span text:style-name="T9">non può fondarsi esclusivamente su condizioni patologiche o valutazioni presuntive</text:span><text:span text:style-name="T4">: ogni restrizione richiede un accertamento concreto e attu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25;p49" draw:style-name="gr244" draw:text-style-name="P11" draw:layer="layout" svg:width="7.608cm" svg:height="1.102cm" svg:x="16.515cm" svg:y="21.305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503;p21:notes" draw:style-name="gr10" draw:layer="layout" svg:width="15.239cm" svg:height="8.572cm" svg:x="1.905cm" svg:y="3.175cm" draw:page-number="21" presentation:class="page"/>
          <draw:frame draw:name="Google Shape;504;p21:notes" presentation:style-name="pr41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505;p21:notes" presentation:style-name="pr42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22" draw:style-name="dp1" draw:master-page-name="Slide_20_22_20_master">
        <draw:custom-shape draw:name="Google Shape;531;p50" draw:style-name="gr245" draw:text-style-name="P7" draw:layer="layout" svg:width="21.623cm" svg:height="1.699cm" svg:x="2.447cm" svg:y="4.197cm">
          <text:p text:style-name="P6"><text:span text:style-name="T3">Art. 8 – Modifica dell'art. 133 c.p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32;p50" draw:style-name="gr246" draw:text-style-name="P9" draw:layer="layout" svg:width="34.826cm" svg:height="1.957cm" svg:x="3.365cm" svg:y="7.809cm">
          <text:p text:style-name="P8"><text:span text:style-name="T4">«Il giudice valuta autonomamente il grado di capacità di colpa e gli indici normativamente tipizzati di inclinazione alla reiterazione, esclusivamente ai fini della modulazione della sanzione nei limiti della responsabilità personale.»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33;p50" draw:style-name="gr37" draw:text-style-name="P16" draw:layer="layout" svg:width="0.084cm" svg:height="3.333cm" svg:x="2.447cm" svg:y="7.121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34;p50" draw:style-name="gr95" draw:text-style-name="P21" draw:layer="layout" svg:width="18.006cm" svg:height="7.518cm" svg:x="2.007cm" svg:y="11.144cm">
          <text:p/>
          <draw:enhanced-geometry draw:mirror-horizontal="false" draw:mirror-vertical="false" svg:viewBox="0 0 0 0" draw:glue-points="?f8 0 0 ?f9 ?f8 ?f10 ?f11 ?f9" draw:text-areas="?f5 ?f5 ?f6 ?f7" draw:type="ooxml-roundRect" draw:modifiers="586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35;p50" draw:style-name="gr247" draw:text-style-name="P18" draw:layer="layout" svg:width="8.363cm" svg:height="0.849cm" svg:x="2.619cm" svg:y="11.755cm">
          <text:p text:style-name="P17"><text:span text:style-name="T12">Significato della Modific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36;p50" draw:style-name="gr248" draw:text-style-name="P9" draw:layer="layout" svg:width="16.783cm" svg:height="3.915cm" svg:x="2.619cm" svg:y="13.217cm">
          <text:p text:style-name="P8"><text:span text:style-name="T14">La capacità di colpa e gli indici di reiterazione vengono inseriti tra i criteri di commisurazione della pena, ma vincolati </text:span><text:span text:style-name="T15">esclusivamente</text:span><text:span text:style-name="T14"> alla modulazione della sanzione entro i limiti della responsabilità personale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37;p50" draw:style-name="gr249" draw:text-style-name="P18" draw:layer="layout" svg:width="9.541cm" svg:height="0.849cm" svg:x="21.088cm" svg:y="11.755cm">
          <text:p text:style-name="P17"><text:span text:style-name="T13">Autonomia della Valuta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38;p50" draw:style-name="gr250" draw:text-style-name="P9" draw:layer="layout" svg:width="17.125cm" svg:height="4.894cm" svg:x="21.088cm" svg:y="13.217cm">
          <text:p text:style-name="P8"><text:span text:style-name="T4">Il termine </text:span><text:span text:style-name="T9">«autonomamente»</text:span><text:span text:style-name="T4"> è di fondamentale importanza: il giudice deve valutare il grado di capacità di colpa con una motivazione specifica e separata rispetto alla valutazione della gravità del fatto, garantendo trasparenza e controllabilità del ragionamento decisori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39;p50" draw:style-name="gr251" draw:text-style-name="P11" draw:layer="layout" svg:width="10.618cm" svg:height="1.102cm" svg:x="15.01cm" svg:y="21.239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527;p22:notes" draw:style-name="gr10" draw:layer="layout" svg:width="15.239cm" svg:height="8.572cm" svg:x="1.905cm" svg:y="3.175cm" draw:page-number="22" presentation:class="page"/>
          <draw:frame draw:name="Google Shape;528;p22:notes" presentation:style-name="pr43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529;p22:notes" presentation:style-name="pr44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23" draw:style-name="dp1" draw:master-page-name="Slide_20_23_20_master">
        <draw:custom-shape draw:name="Google Shape;545;p51" draw:style-name="gr252" draw:text-style-name="P7" draw:layer="layout" svg:width="23.795cm" svg:height="1.699cm" svg:x="2.447cm" svg:y="2.477cm">
          <text:p text:style-name="P6"><text:span text:style-name="T3">Art. 9 – Principio di Interpreta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46;p51" draw:style-name="gr253" draw:text-style-name="P9" draw:layer="layout" svg:width="35.744cm" svg:height="1.957cm" svg:x="2.447cm" svg:y="5.4cm">
          <text:p text:style-name="P8"><text:span text:style-name="T4">Le disposizioni del presente capo sono interpretate in conformità ai principi di responsabilità penale personale, proporzionalità e non discriminazione, come risultanti dalla Costituzione e dalle fonti sovranazionali vincolanti per l'Italia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547;p51" draw:style-name="gr1" draw:text-style-name="P1" draw:layer="layout" svg:width="2.508cm" svg:height="2.508cm" svg:x="2.447cm" svg:y="8.046cm">
          <draw:image xlink:href="Pictures/10000001000000EE000000EEC0980D54.png" xlink:type="simple" xlink:show="embed" xlink:actuate="onLoad" draw:mime-type="image/png">
            <text:p/>
          </draw:image>
          <svg:desc>preencoded.png</svg:desc>
        </draw:frame>
        <draw:custom-shape draw:name="Google Shape;548;p51" draw:style-name="gr254" draw:text-style-name="P18" draw:layer="layout" svg:width="8.131cm" svg:height="1.699cm" svg:x="5.721cm" svg:y="8.046cm">
          <text:p text:style-name="P17"><text:span text:style-name="T11">Responsabilità Penale Person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49;p51" draw:style-name="gr255" draw:text-style-name="P9" draw:layer="layout" svg:width="8.131cm" svg:height="5.873cm" svg:x="5.721cm" svg:y="10.113cm">
          <text:p text:style-name="P8"><text:span text:style-name="T4">Art. 27, comma 1, Cost.: la responsabilità penale è personale. Nessuno può essere punito per un fatto altrui o per una condizione soggettiva svincolata dal fatto commess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550;p51" draw:style-name="gr1" draw:text-style-name="P1" draw:layer="layout" svg:width="2.508cm" svg:height="2.508cm" svg:x="14.617cm" svg:y="8.046cm">
          <draw:image xlink:href="Pictures/10000001000000EE000000EEE71224C1.png" xlink:type="simple" xlink:show="embed" xlink:actuate="onLoad" draw:mime-type="image/png">
            <text:p/>
          </draw:image>
          <svg:desc>preencoded.png</svg:desc>
        </draw:frame>
        <draw:custom-shape draw:name="Google Shape;551;p51" draw:style-name="gr256" draw:text-style-name="P18" draw:layer="layout" svg:width="6.798cm" svg:height="0.849cm" svg:x="17.891cm" svg:y="8.046cm">
          <text:p text:style-name="P17"><text:span text:style-name="T11">Proporzionalità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52;p51" draw:style-name="gr257" draw:text-style-name="P9" draw:layer="layout" svg:width="8.131cm" svg:height="5.873cm" svg:x="17.891cm" svg:y="9.263cm">
          <text:p text:style-name="P8"><text:span text:style-name="T4">Principio costituzionale e convenzionale: la sanzione deve essere proporzionata alla colpevolezza per il fatto. Ogni eccesso sanzionatorio è costituzionalmente illegittim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oogle Shape;553;p51" draw:style-name="gr1" draw:text-style-name="P1" draw:layer="layout" svg:width="2.508cm" svg:height="2.508cm" svg:x="26.787cm" svg:y="8.046cm">
          <draw:image xlink:href="Pictures/10000001000000EE000000EE64A3D0F5.png" xlink:type="simple" xlink:show="embed" xlink:actuate="onLoad" draw:mime-type="image/png">
            <text:p/>
          </draw:image>
          <svg:desc>preencoded.png</svg:desc>
        </draw:frame>
        <draw:custom-shape draw:name="Google Shape;554;p51" draw:style-name="gr258" draw:text-style-name="P18" draw:layer="layout" svg:width="6.798cm" svg:height="0.849cm" svg:x="30.061cm" svg:y="8.046cm">
          <text:p text:style-name="P17"><text:span text:style-name="T11">Non Discrimina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55;p51" draw:style-name="gr259" draw:text-style-name="P9" draw:layer="layout" svg:width="8.131cm" svg:height="6.852cm" svg:x="30.061cm" svg:y="9.263cm">
          <text:p text:style-name="P8"><text:span text:style-name="T4">Art. 3 Cost. e fonti sovranazionali: il sistema sanzionatorio non può trattare diversamente soggetti in ragione di condizioni patologiche non incidenti sulla rimproverabilità del fat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56;p51" draw:style-name="gr2" draw:text-style-name="P2" draw:layer="layout" svg:width="35.744cm" svg:height="3.578cm" svg:x="2.5cm" svg:y="17.422cm">
          <text:p/>
          <draw:enhanced-geometry draw:mirror-horizontal="false" draw:mirror-vertical="false" svg:viewBox="0 0 0 0" draw:glue-points="?f8 0 0 ?f9 ?f8 ?f10 ?f11 ?f9" draw:text-areas="?f5 ?f5 ?f6 ?f7" draw:type="ooxml-roundRect" draw:modifiers="7181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frame draw:name="Google Shape;557;p51" draw:style-name="gr1" draw:text-style-name="P1" draw:layer="layout" svg:width="0.764cm" svg:height="0.611cm" svg:x="3.059cm" svg:y="17.711cm">
          <draw:image xlink:href="Pictures/10000001000000480000003A08FE22ED.png" xlink:type="simple" xlink:show="embed" xlink:actuate="onLoad" draw:mime-type="image/png">
            <text:p/>
          </draw:image>
          <svg:desc>preencoded.png</svg:desc>
        </draw:frame>
        <draw:custom-shape draw:name="Google Shape;558;p51" draw:style-name="gr260" draw:text-style-name="P9" draw:layer="layout" svg:width="33.144cm" svg:height="1.957cm" svg:x="4.436cm" svg:y="17.569cm">
          <text:p text:style-name="P8"><text:span text:style-name="T16">Il richiamo alle </text:span><text:span text:style-name="T17">fonti sovranazionali vincolanti</text:span><text:span text:style-name="T16"> — CEDU, Carta dei diritti fondamentali UE, Patti internazionali — garantisce la conformità agli standard europei e internazionali in materia di diritti fondamentali e giustizia penale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59;p51" draw:style-name="gr261" draw:text-style-name="P5" draw:layer="layout" svg:width="0.098cm" svg:height="0.098cm" svg:x="19.519cm" svg:y="21.338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60;p51" draw:style-name="gr262" draw:text-style-name="P11" draw:layer="layout" svg:width="7.542cm" svg:height="1.102cm" svg:x="16.549cm" svg:y="21.246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541;p23:notes" draw:style-name="gr10" draw:layer="layout" svg:width="15.239cm" svg:height="8.572cm" svg:x="1.905cm" svg:y="3.175cm" draw:page-number="23" presentation:class="page"/>
          <draw:frame draw:name="Google Shape;542;p23:notes" presentation:style-name="pr45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543;p23:notes" presentation:style-name="pr46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24" draw:style-name="dp1" draw:master-page-name="Slide_20_24_20_master">
        <draw:custom-shape draw:name="Google Shape;566;p52" draw:style-name="gr263" draw:text-style-name="P27" draw:layer="layout" svg:width="16.488cm" svg:height="1.375cm" svg:x="2.957cm" svg:y="1.956cm">
          <text:p text:style-name="P26"><text:span text:style-name="T27">Effetto Sistemico della Riform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67;p52" draw:style-name="gr264" draw:text-style-name="P42" draw:layer="layout" svg:width="34.725cm" svg:height="1.433cm" svg:x="2.957cm" svg:y="4.134cm">
          <text:p text:style-name="P41"><text:span text:style-name="T28">Il complesso delle disposizioni introdotte produce un effetto sistemico di riorganizzazione dell'intero sistema sanzionatorio penale, sintetizzabile in cinque trasformazioni fondamentali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68;p52" draw:style-name="gr59" draw:text-style-name="P23" draw:layer="layout" svg:width="3.471cm" svg:height="2.635cm" svg:x="2.957cm" svg:y="6.019cm">
          <text:p/>
          <draw:enhanced-geometry draw:mirror-horizontal="false" draw:mirror-vertical="false" svg:viewBox="0 0 0 0" draw:glue-points="?f8 0 0 ?f9 ?f8 ?f10 ?f11 ?f9" draw:text-areas="?f5 ?f5 ?f6 ?f7" draw:type="ooxml-roundRect" draw:modifiers="789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69;p52" draw:style-name="gr265" draw:text-style-name="P44" draw:layer="layout" svg:width="0.696cm" svg:height="0.87cm" svg:x="4.344cm" svg:y="6.902cm">
          <text:p text:style-name="P43"><text:span text:style-name="T29">1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70;p52" draw:style-name="gr266" draw:text-style-name="P27" draw:layer="layout" svg:width="6.357cm" svg:height="0.687cm" svg:x="6.924cm" svg:y="6.514cm">
          <text:p text:style-name="P26"><text:span text:style-name="T30">Integrazione Preventiv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71;p52" draw:style-name="gr267" draw:text-style-name="P42" draw:layer="layout" svg:width="13.861cm" svg:height="0.716cm" svg:x="6.924cm" svg:y="7.443cm">
          <text:p text:style-name="P41"><text:span text:style-name="T28">Integrazione della funzione preventiva nella fase esecutiva della pen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72;p52" draw:style-name="gr268" draw:text-style-name="P34" draw:layer="layout" svg:width="30.758cm" svg:height="0.031cm" svg:x="6.676cm" svg:y="8.628cm">
          <text:p/>
          <draw:enhanced-geometry draw:mirror-horizontal="false" draw:mirror-vertical="false" svg:viewBox="0 0 0 0" draw:glue-points="?f8 0 0 ?f9 ?f8 ?f10 ?f11 ?f9" draw:text-areas="?f5 ?f5 ?f6 ?f7" draw:type="ooxml-roundRect" draw:modifiers="65535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73;p52" draw:style-name="gr59" draw:text-style-name="P23" draw:layer="layout" svg:width="6.944cm" svg:height="2.635cm" svg:x="2.957cm" svg:y="8.902cm">
          <text:p/>
          <draw:enhanced-geometry draw:mirror-horizontal="false" draw:mirror-vertical="false" svg:viewBox="0 0 0 0" draw:glue-points="?f8 0 0 ?f9 ?f8 ?f10 ?f11 ?f9" draw:text-areas="?f5 ?f5 ?f6 ?f7" draw:type="ooxml-roundRect" draw:modifiers="789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74;p52" draw:style-name="gr269" draw:text-style-name="P44" draw:layer="layout" svg:width="0.696cm" svg:height="0.87cm" svg:x="6.081cm" svg:y="9.785cm">
          <text:p text:style-name="P43"><text:span text:style-name="T29">2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75;p52" draw:style-name="gr270" draw:text-style-name="P27" draw:layer="layout" svg:width="8.332cm" svg:height="0.687cm" svg:x="10.397cm" svg:y="9.397cm">
          <text:p text:style-name="P26"><text:span text:style-name="T30">Superamento della Pericolosità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76;p52" draw:style-name="gr271" draw:text-style-name="P42" draw:layer="layout" svg:width="21.278cm" svg:height="0.716cm" svg:x="10.397cm" svg:y="10.326cm">
          <text:p text:style-name="P41"><text:span text:style-name="T28">Soppressione della categoria di pericolosità sociale come fondamento autonomo di risposta sanzionatori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77;p52" draw:style-name="gr268" draw:text-style-name="P34" draw:layer="layout" svg:width="27.285cm" svg:height="0.031cm" svg:x="10.149cm" svg:y="11.511cm">
          <text:p/>
          <draw:enhanced-geometry draw:mirror-horizontal="false" draw:mirror-vertical="false" svg:viewBox="0 0 0 0" draw:glue-points="?f8 0 0 ?f9 ?f8 ?f10 ?f11 ?f9" draw:text-areas="?f5 ?f5 ?f6 ?f7" draw:type="ooxml-roundRect" draw:modifiers="65535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78;p52" draw:style-name="gr59" draw:text-style-name="P23" draw:layer="layout" svg:width="10.417cm" svg:height="2.635cm" svg:x="2.957cm" svg:y="11.785cm">
          <text:p/>
          <draw:enhanced-geometry draw:mirror-horizontal="false" draw:mirror-vertical="false" svg:viewBox="0 0 0 0" draw:glue-points="?f8 0 0 ?f9 ?f8 ?f10 ?f11 ?f9" draw:text-areas="?f5 ?f5 ?f6 ?f7" draw:type="ooxml-roundRect" draw:modifiers="789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79;p52" draw:style-name="gr272" draw:text-style-name="P44" draw:layer="layout" svg:width="0.696cm" svg:height="0.87cm" svg:x="7.817cm" svg:y="12.668cm">
          <text:p text:style-name="P43"><text:span text:style-name="T29">3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80;p52" draw:style-name="gr273" draw:text-style-name="P27" draw:layer="layout" svg:width="7.485cm" svg:height="0.687cm" svg:x="13.869cm" svg:y="12.28cm">
          <text:p text:style-name="P26"><text:span text:style-name="T30">Fine della Misura Autonom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81;p52" draw:style-name="gr274" draw:text-style-name="P42" draw:layer="layout" svg:width="16.815cm" svg:height="0.716cm" svg:x="13.869cm" svg:y="13.209cm">
          <text:p text:style-name="P41"><text:span text:style-name="T28">Superamento della misura di sicurezza come sanzione autonoma distinta dalla pen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82;p52" draw:style-name="gr268" draw:text-style-name="P34" draw:layer="layout" svg:width="23.813cm" svg:height="0.031cm" svg:x="13.622cm" svg:y="14.394cm">
          <text:p/>
          <draw:enhanced-geometry draw:mirror-horizontal="false" draw:mirror-vertical="false" svg:viewBox="0 0 0 0" draw:glue-points="?f8 0 0 ?f9 ?f8 ?f10 ?f11 ?f9" draw:text-areas="?f5 ?f5 ?f6 ?f7" draw:type="ooxml-roundRect" draw:modifiers="65535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83;p52" draw:style-name="gr59" draw:text-style-name="P23" draw:layer="layout" svg:width="13.889cm" svg:height="2.635cm" svg:x="2.957cm" svg:y="14.668cm">
          <text:p/>
          <draw:enhanced-geometry draw:mirror-horizontal="false" draw:mirror-vertical="false" svg:viewBox="0 0 0 0" draw:glue-points="?f8 0 0 ?f9 ?f8 ?f10 ?f11 ?f9" draw:text-areas="?f5 ?f5 ?f6 ?f7" draw:type="ooxml-roundRect" draw:modifiers="789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84;p52" draw:style-name="gr275" draw:text-style-name="P44" draw:layer="layout" svg:width="0.696cm" svg:height="0.87cm" svg:x="9.553cm" svg:y="15.551cm">
          <text:p text:style-name="P43"><text:span text:style-name="T29">4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85;p52" draw:style-name="gr276" draw:text-style-name="P27" draw:layer="layout" svg:width="9.04cm" svg:height="0.687cm" svg:x="17.342cm" svg:y="15.163cm">
          <text:p text:style-name="P26"><text:span text:style-name="T30">Centralità della Capacità di Colp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86;p52" draw:style-name="gr277" draw:text-style-name="P42" draw:layer="layout" svg:width="15.765cm" svg:height="0.716cm" svg:x="17.342cm" svg:y="16.092cm">
          <text:p text:style-name="P41"><text:span text:style-name="T28">Capacità di colpa come limite massimo di compressione della libertà person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87;p52" draw:style-name="gr268" draw:text-style-name="P34" draw:layer="layout" svg:width="20.34cm" svg:height="0.031cm" svg:x="17.094cm" svg:y="17.277cm">
          <text:p/>
          <draw:enhanced-geometry draw:mirror-horizontal="false" draw:mirror-vertical="false" svg:viewBox="0 0 0 0" draw:glue-points="?f8 0 0 ?f9 ?f8 ?f10 ?f11 ?f9" draw:text-areas="?f5 ?f5 ?f6 ?f7" draw:type="ooxml-roundRect" draw:modifiers="65535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88;p52" draw:style-name="gr59" draw:text-style-name="P23" draw:layer="layout" svg:width="17.362cm" svg:height="3.352cm" svg:x="2.957cm" svg:y="17.551cm">
          <text:p/>
          <draw:enhanced-geometry draw:mirror-horizontal="false" draw:mirror-vertical="false" svg:viewBox="0 0 0 0" draw:glue-points="?f8 0 0 ?f9 ?f8 ?f10 ?f11 ?f9" draw:text-areas="?f5 ?f5 ?f6 ?f7" draw:type="ooxml-roundRect" draw:modifiers="6206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589;p52" draw:style-name="gr278" draw:text-style-name="P44" draw:layer="layout" svg:width="0.696cm" svg:height="0.87cm" svg:x="11.29cm" svg:y="18.792cm">
          <text:p text:style-name="P43"><text:span text:style-name="T29">5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90;p52" draw:style-name="gr279" draw:text-style-name="P27" draw:layer="layout" svg:width="8.564cm" svg:height="0.687cm" svg:x="20.815cm" svg:y="18.046cm">
          <text:p text:style-name="P26"><text:span text:style-name="T30">Eliminazione del Doppio Binari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91;p52" draw:style-name="gr280" draw:text-style-name="P42" draw:layer="layout" svg:width="16.372cm" svg:height="1.433cm" svg:x="20.815cm" svg:y="18.975cm">
          <text:p text:style-name="P41"><text:span text:style-name="T28">Eliminazione definitiva del doppio binario pena/misura di sicurezza dall'ordinamento penale italian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92;p52" draw:style-name="gr281" draw:text-style-name="P11" draw:layer="layout" svg:width="8.332cm" svg:height="1.102cm" svg:x="16.153cm" svg:y="21.566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562;p24:notes" draw:style-name="gr10" draw:layer="layout" svg:width="15.239cm" svg:height="8.572cm" svg:x="1.905cm" svg:y="3.175cm" draw:page-number="24" presentation:class="page"/>
          <draw:frame draw:name="Google Shape;563;p24:notes" presentation:style-name="pr47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564;p24:notes" presentation:style-name="pr48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25" draw:style-name="dp1" draw:master-page-name="Slide_20_25_20_master">
        <draw:custom-shape draw:name="Google Shape;598;p53" draw:style-name="gr282" draw:text-style-name="P27" draw:layer="layout" svg:width="12.544cm" svg:height="1.041cm" svg:x="7.175cm" svg:y="4.099cm">
          <text:p text:style-name="P26"><text:span text:style-name="T31">Quadro Sinottico della Riform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599;p53" draw:style-name="gr283" draw:text-style-name="P46" draw:layer="layout" svg:width="26.29cm" svg:height="0.483cm" svg:x="7.175cm" svg:y="5.601cm">
          <text:p text:style-name="P45"><text:span text:style-name="T32">La tabella seguente offre una visione d'insieme delle modifiche normative introdotte dalla riforma, con indicazione delle disposizioni abrogate, modificate e introdotte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00;p53" draw:style-name="gr284" draw:text-style-name="P5" draw:layer="layout" svg:width="26.29cm" svg:height="12.416cm" svg:x="7.175cm" svg:y="6.343cm">
          <text:p/>
          <draw:enhanced-geometry draw:mirror-horizontal="false" draw:mirror-vertical="false" svg:viewBox="0 0 0 0" draw:glue-points="?f8 0 0 ?f9 ?f8 ?f10 ?f11 ?f9" draw:text-areas="?f5 ?f5 ?f6 ?f7" draw:type="ooxml-roundRect" draw:modifiers="1269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601;p53" draw:style-name="gr285" draw:text-style-name="P47" draw:layer="layout" svg:width="26.248cm" svg:height="0.801cm" svg:x="7.196cm" svg:y="6.365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02;p53" draw:style-name="gr286" draw:text-style-name="P46" draw:layer="layout" svg:width="5.8cm" svg:height="0.483cm" svg:x="7.571cm" svg:y="6.524cm">
          <text:p text:style-name="P45"><text:span text:style-name="T33">Articol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03;p53" draw:style-name="gr287" draw:text-style-name="P46" draw:layer="layout" svg:width="8.415cm" svg:height="0.483cm" svg:x="14.144cm" svg:y="6.524cm">
          <text:p text:style-name="P45"><text:span text:style-name="T33">Ogget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04;p53" draw:style-name="gr288" draw:text-style-name="P46" draw:layer="layout" svg:width="9.738cm" svg:height="0.483cm" svg:x="23.331cm" svg:y="6.524cm">
          <text:p text:style-name="P45"><text:span text:style-name="T33">Effet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05;p53" draw:style-name="gr289" draw:text-style-name="P48" draw:layer="layout" svg:width="26.248cm" svg:height="1.285cm" svg:x="7.196cm" svg:y="7.167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06;p53" draw:style-name="gr290" draw:text-style-name="P46" draw:layer="layout" svg:width="5.8cm" svg:height="0.483cm" svg:x="7.571cm" svg:y="7.326cm">
          <text:p text:style-name="P45"><text:span text:style-name="T32">Art. 1 (nuovo art. 85 c.p.)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07;p53" draw:style-name="gr291" draw:text-style-name="P46" draw:layer="layout" svg:width="8.415cm" svg:height="0.483cm" svg:x="14.144cm" svg:y="7.326cm">
          <text:p text:style-name="P45"><text:span text:style-name="T32">Colpevolezza e capacità di colp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08;p53" draw:style-name="gr292" draw:text-style-name="P46" draw:layer="layout" svg:width="9.738cm" svg:height="0.967cm" svg:x="23.331cm" svg:y="7.326cm">
          <text:p text:style-name="P45"><text:span text:style-name="T32">Capacità di colpa come elemento strutturale della colpevolezza e parametro sanzionatori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09;p53" draw:style-name="gr285" draw:text-style-name="P47" draw:layer="layout" svg:width="26.248cm" svg:height="1.285cm" svg:x="7.196cm" svg:y="8.452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10;p53" draw:style-name="gr293" draw:text-style-name="P46" draw:layer="layout" svg:width="5.8cm" svg:height="0.483cm" svg:x="7.571cm" svg:y="8.612cm">
          <text:p text:style-name="P45"><text:span text:style-name="T32">Art. 2 (abrogazione artt. 88–89 c.p.)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11;p53" draw:style-name="gr294" draw:text-style-name="P46" draw:layer="layout" svg:width="8.415cm" svg:height="0.483cm" svg:x="14.144cm" svg:y="8.612cm">
          <text:p text:style-name="P45"><text:span text:style-name="T32">Vizio totale e parziale di ment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12;p53" draw:style-name="gr295" draw:text-style-name="P46" draw:layer="layout" svg:width="9.738cm" svg:height="0.967cm" svg:x="23.331cm" svg:y="8.612cm">
          <text:p text:style-name="P45"><text:span text:style-name="T32">Eliminazione delle categorie di imputabilità; sostituzione con capacità di colpa valutata in concre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13;p53" draw:style-name="gr289" draw:text-style-name="P48" draw:layer="layout" svg:width="26.248cm" svg:height="1.285cm" svg:x="7.196cm" svg:y="9.738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14;p53" draw:style-name="gr296" draw:text-style-name="P46" draw:layer="layout" svg:width="5.8cm" svg:height="0.483cm" svg:x="7.571cm" svg:y="9.897cm">
          <text:p text:style-name="P45"><text:span text:style-name="T32">Art. 3 (valutazione)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15;p53" draw:style-name="gr297" draw:text-style-name="P46" draw:layer="layout" svg:width="8.415cm" svg:height="0.483cm" svg:x="14.144cm" svg:y="9.897cm">
          <text:p text:style-name="P45"><text:span text:style-name="T32">Criteri di valutazione della capacità di colp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16;p53" draw:style-name="gr298" draw:text-style-name="P46" draw:layer="layout" svg:width="9.738cm" svg:height="0.967cm" svg:x="23.331cm" svg:y="9.897cm">
          <text:p text:style-name="P45"><text:span text:style-name="T32">Valutazione individualizzata e concreta; diagnosi clinica senza valore presuntiv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17;p53" draw:style-name="gr285" draw:text-style-name="P47" draw:layer="layout" svg:width="26.248cm" svg:height="1.285cm" svg:x="7.196cm" svg:y="11.024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18;p53" draw:style-name="gr299" draw:text-style-name="P46" draw:layer="layout" svg:width="5.8cm" svg:height="0.483cm" svg:x="7.571cm" svg:y="11.183cm">
          <text:p text:style-name="P45"><text:span text:style-name="T32">Art. 4 (effetti)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19;p53" draw:style-name="gr300" draw:text-style-name="P46" draw:layer="layout" svg:width="8.415cm" svg:height="0.483cm" svg:x="14.144cm" svg:y="11.183cm">
          <text:p text:style-name="P45"><text:span text:style-name="T32">Conseguenze sanzionatori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20;p53" draw:style-name="gr301" draw:text-style-name="P46" draw:layer="layout" svg:width="9.738cm" svg:height="0.967cm" svg:x="23.331cm" svg:y="11.183cm">
          <text:p text:style-name="P45"><text:span text:style-name="T32">Riduzione proporzionale; esclusione della sanzione; divieto di trattamento più afflittiv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21;p53" draw:style-name="gr289" draw:text-style-name="P48" draw:layer="layout" svg:width="26.248cm" svg:height="1.285cm" svg:x="7.196cm" svg:y="12.31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22;p53" draw:style-name="gr302" draw:text-style-name="P46" draw:layer="layout" svg:width="5.8cm" svg:height="0.483cm" svg:x="7.571cm" svg:y="12.469cm">
          <text:p text:style-name="P45"><text:span text:style-name="T32">Art. 5 (abrogazione artt. 202–240 c.p.)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23;p53" draw:style-name="gr303" draw:text-style-name="P46" draw:layer="layout" svg:width="8.415cm" svg:height="0.483cm" svg:x="14.144cm" svg:y="12.469cm">
          <text:p text:style-name="P45"><text:span text:style-name="T32">Misure di sicurezza personal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24;p53" draw:style-name="gr304" draw:text-style-name="P46" draw:layer="layout" svg:width="9.738cm" svg:height="0.967cm" svg:x="23.331cm" svg:y="12.469cm">
          <text:p text:style-name="P45"><text:span text:style-name="T32">Abolizione del sistema delle misure di sicurezza; sanzione penale unitari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25;p53" draw:style-name="gr285" draw:text-style-name="P47" draw:layer="layout" svg:width="26.248cm" svg:height="1.285cm" svg:x="7.196cm" svg:y="13.596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26;p53" draw:style-name="gr305" draw:text-style-name="P46" draw:layer="layout" svg:width="5.8cm" svg:height="0.483cm" svg:x="7.571cm" svg:y="13.755cm">
          <text:p text:style-name="P45"><text:span text:style-name="T32">Art. 6 (esecuzione)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27;p53" draw:style-name="gr306" draw:text-style-name="P46" draw:layer="layout" svg:width="8.415cm" svg:height="0.483cm" svg:x="14.144cm" svg:y="13.755cm">
          <text:p text:style-name="P45"><text:span text:style-name="T32">Modalità esecutive personalizzat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28;p53" draw:style-name="gr307" draw:text-style-name="P46" draw:layer="layout" svg:width="9.738cm" svg:height="0.967cm" svg:x="23.331cm" svg:y="13.755cm">
          <text:p text:style-name="P45"><text:span text:style-name="T32">Funzione preventiva integrata nell'esecuzione; esclusione di misure autonom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29;p53" draw:style-name="gr289" draw:text-style-name="P48" draw:layer="layout" svg:width="26.248cm" svg:height="1.285cm" svg:x="7.196cm" svg:y="14.882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30;p53" draw:style-name="gr308" draw:text-style-name="P46" draw:layer="layout" svg:width="5.8cm" svg:height="0.483cm" svg:x="7.571cm" svg:y="15.041cm">
          <text:p text:style-name="P45"><text:span text:style-name="T32">Art. 7 (garanzie)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31;p53" draw:style-name="gr309" draw:text-style-name="P46" draw:layer="layout" svg:width="8.415cm" svg:height="0.483cm" svg:x="14.144cm" svg:y="15.041cm">
          <text:p text:style-name="P45"><text:span text:style-name="T32">Limiti alle limitazioni della libertà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32;p53" draw:style-name="gr310" draw:text-style-name="P46" draw:layer="layout" svg:width="9.738cm" svg:height="0.967cm" svg:x="23.331cm" svg:y="15.041cm">
          <text:p text:style-name="P45"><text:span text:style-name="T32">Determinatezza, proporzionalità, verifica periodica, divieto di presunzion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33;p53" draw:style-name="gr285" draw:text-style-name="P47" draw:layer="layout" svg:width="26.248cm" svg:height="1.285cm" svg:x="7.196cm" svg:y="16.168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34;p53" draw:style-name="gr311" draw:text-style-name="P46" draw:layer="layout" svg:width="5.8cm" svg:height="0.483cm" svg:x="7.571cm" svg:y="16.327cm">
          <text:p text:style-name="P45"><text:span text:style-name="T32">Art. 8 (modifica art. 133 c.p.)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35;p53" draw:style-name="gr312" draw:text-style-name="P46" draw:layer="layout" svg:width="8.415cm" svg:height="0.483cm" svg:x="14.144cm" svg:y="16.327cm">
          <text:p text:style-name="P45"><text:span text:style-name="T32">Criteri di commisurazione della pen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36;p53" draw:style-name="gr313" draw:text-style-name="P46" draw:layer="layout" svg:width="9.738cm" svg:height="0.967cm" svg:x="23.331cm" svg:y="16.327cm">
          <text:p text:style-name="P45"><text:span text:style-name="T32">Inserimento della capacità di colpa e degli indici di reiterazione tra i criteri di commisuraz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37;p53" draw:style-name="gr289" draw:text-style-name="P48" draw:layer="layout" svg:width="26.248cm" svg:height="1.285cm" svg:x="7.196cm" svg:y="17.454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38;p53" draw:style-name="gr314" draw:text-style-name="P46" draw:layer="layout" svg:width="5.8cm" svg:height="0.483cm" svg:x="7.571cm" svg:y="17.613cm">
          <text:p text:style-name="P45"><text:span text:style-name="T32">Art. 9 (interpretazione)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39;p53" draw:style-name="gr315" draw:text-style-name="P46" draw:layer="layout" svg:width="8.415cm" svg:height="0.483cm" svg:x="14.144cm" svg:y="17.613cm">
          <text:p text:style-name="P45"><text:span text:style-name="T32">Principio interpretativo general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40;p53" draw:style-name="gr316" draw:text-style-name="P46" draw:layer="layout" svg:width="9.738cm" svg:height="0.967cm" svg:x="23.331cm" svg:y="17.613cm">
          <text:p text:style-name="P45"><text:span text:style-name="T32">Conformità a responsabilità personale, proporzionalità, non discriminazione e fonti sovranazional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41;p53" draw:style-name="gr317" draw:text-style-name="P11" draw:layer="layout" svg:width="8.203cm" svg:height="1.102cm" svg:x="16.218cm" svg:y="21.074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594;p25:notes" draw:style-name="gr10" draw:layer="layout" svg:width="15.239cm" svg:height="8.572cm" svg:x="1.905cm" svg:y="3.175cm" draw:page-number="25" presentation:class="page"/>
          <draw:frame draw:name="Google Shape;595;p25:notes" presentation:style-name="pr49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596;p25:notes" presentation:style-name="pr50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draw:page draw:name="page26" draw:style-name="dp1" draw:master-page-name="Slide_20_26_20_master">
        <draw:custom-shape draw:name="Google Shape;647;p54" draw:style-name="gr2" draw:text-style-name="P2" draw:layer="layout" svg:width="3.64cm" svg:height="1.149cm" svg:x="2.447cm" svg:y="1.975cm">
          <text:p/>
          <draw:enhanced-geometry draw:mirror-horizontal="false" draw:mirror-vertical="false" svg:viewBox="0 0 0 0" draw:glue-points="?f8 0 0 ?f9 ?f8 ?f10 ?f11 ?f9" draw:text-areas="?f5 ?f5 ?f6 ?f7" draw:type="ooxml-roundRect" draw:modifiers="17875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648;p54" draw:style-name="gr318" draw:text-style-name="P4" draw:layer="layout" svg:width="3.641cm" svg:height="0.782cm" svg:x="2.815cm" svg:y="2.159cm">
          <text:p text:style-name="P3"><text:span text:style-name="T1">CONCLUSION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49;p54" draw:style-name="gr319" draw:text-style-name="P7" draw:layer="layout" svg:width="21.347cm" svg:height="1.699cm" svg:x="2.447cm" svg:y="3.37cm">
          <text:p text:style-name="P6"><text:span text:style-name="T3">Un Diritto Penale per la Person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50;p54" draw:style-name="gr320" draw:text-style-name="P9" draw:layer="layout" svg:width="35.744cm" svg:height="1.957cm" svg:x="2.447cm" svg:y="5.988cm">
          <text:p text:style-name="P8"><text:span text:style-name="T4">La riforma realizza un modello di diritto penale che pone la persona — nella sua concreta individualità al momento del fatto — al centro del sistema sanzionatorio. La libertà personale è il bene supremo che il nuovo sistema tutela anche contro le pretese punitive dello Stat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51;p54" draw:style-name="gr59" draw:text-style-name="P23" draw:layer="layout" svg:width="11.506cm" svg:height="8.227cm" svg:x="2.447cm" svg:y="8.634cm">
          <text:p/>
          <draw:enhanced-geometry draw:mirror-horizontal="false" draw:mirror-vertical="false" svg:viewBox="0 0 0 0" draw:glue-points="?f8 0 0 ?f9 ?f8 ?f10 ?f11 ?f9" draw:text-areas="?f5 ?f5 ?f6 ?f7" draw:type="ooxml-roundRect" draw:modifiers="312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652;p54" draw:style-name="gr321" draw:text-style-name="P18" draw:layer="layout" svg:width="10.24cm" svg:height="1.699cm" svg:x="3.08cm" svg:y="9.267cm">
          <text:p text:style-name="P17"><text:span text:style-name="T11">Pena Non Duplicata, ma Modulat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53;p54" draw:style-name="gr322" draw:text-style-name="P9" draw:layer="layout" svg:width="10.24cm" svg:height="4.894cm" svg:x="3.08cm" svg:y="11.334cm">
          <text:p text:style-name="P8"><text:span text:style-name="T4">La sanzione è unica, ma la sua esecuzione è personalizzata in funzione delle esigenze individuali del condannato, senza mai eccedere il limite della colpevolezza per il fatto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54;p54" draw:style-name="gr59" draw:text-style-name="P23" draw:layer="layout" svg:width="11.506cm" svg:height="8.227cm" svg:x="14.566cm" svg:y="8.634cm">
          <text:p/>
          <draw:enhanced-geometry draw:mirror-horizontal="false" draw:mirror-vertical="false" svg:viewBox="0 0 0 0" draw:glue-points="?f8 0 0 ?f9 ?f8 ?f10 ?f11 ?f9" draw:text-areas="?f5 ?f5 ?f6 ?f7" draw:type="ooxml-roundRect" draw:modifiers="312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655;p54" draw:style-name="gr323" draw:text-style-name="P18" draw:layer="layout" svg:width="10.24cm" svg:height="1.699cm" svg:x="15.199cm" svg:y="9.267cm">
          <text:p text:style-name="P17"><text:span text:style-name="T11">Pena Non Sostituita, ma Personalizzat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56;p54" draw:style-name="gr324" draw:text-style-name="P9" draw:layer="layout" svg:width="10.24cm" svg:height="3.915cm" svg:x="15.199cm" svg:y="11.334cm">
          <text:p text:style-name="P8"><text:span text:style-name="T4">La funzione preventiva è integrata nell'esecuzione della medesima sanzione, non affidata a un binario parallelo di misure di sicurezza autonom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57;p54" draw:style-name="gr59" draw:text-style-name="P23" draw:layer="layout" svg:width="11.506cm" svg:height="8.227cm" svg:x="26.685cm" svg:y="8.634cm">
          <text:p/>
          <draw:enhanced-geometry draw:mirror-horizontal="false" draw:mirror-vertical="false" svg:viewBox="0 0 0 0" draw:glue-points="?f8 0 0 ?f9 ?f8 ?f10 ?f11 ?f9" draw:text-areas="?f5 ?f5 ?f6 ?f7" draw:type="ooxml-roundRect" draw:modifiers="312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range-x-maximum="50000" draw:handle-range-x-minimum="0" draw:handle-position="?f2 0" draw:handle-position-x="?f2" draw:handle-position-y="0"/>
          </draw:enhanced-geometry>
        </draw:custom-shape>
        <draw:custom-shape draw:name="Google Shape;658;p54" draw:style-name="gr325" draw:text-style-name="P18" draw:layer="layout" svg:width="10.24cm" svg:height="1.699cm" svg:x="27.318cm" svg:y="9.267cm">
          <text:p text:style-name="P17"><text:span text:style-name="T11">Pena Non Ampliata, ma Limitata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59;p54" draw:style-name="gr326" draw:text-style-name="P9" draw:layer="layout" svg:width="10.24cm" svg:height="4.894cm" svg:x="27.318cm" svg:y="11.334cm">
          <text:p text:style-name="P8"><text:span text:style-name="T4">La responsabilità personale costituisce il limite invalicabile della risposta penale: nessuna categoria autonoma — pericolosità, infermità, recidiva — può ampliare la sanzione oltre tale limite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60;p54" draw:style-name="gr327" draw:text-style-name="P9" draw:layer="layout" svg:width="34.826cm" svg:height="1.957cm" svg:x="3.365cm" svg:y="18.238cm">
          <text:p text:style-name="P8"><text:span text:style-name="T4">Il doppio binario viene così definitivamente superato in favore di un diritto penale unitario, proporzionato e personalizzato. La libertà personale può essere compressa solo entro i limiti della colpevolezza per il fatto commesso.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61;p54" draw:style-name="gr37" draw:text-style-name="P16" draw:layer="layout" svg:width="0.084cm" svg:height="3.333cm" svg:x="2.447cm" svg:y="17.55cm">
          <text:p/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Google Shape;662;p54" draw:style-name="gr328" draw:text-style-name="P11" draw:layer="layout" svg:width="8.659cm" svg:height="1.102cm" svg:x="15.99cm" svg:y="21.015cm">
          <text:p text:style-name="P10"><text:span text:style-name="T5">Dott. Andrea Michelazzi</text:span></text:p>
          <draw:enhanced-geometry draw:mirror-horizontal="false" draw:mirror-vertical="false" svg:viewBox="0 0 0 0" draw:glue-points="?f0 0 0 ?f1 ?f0 ?f2 ?f3 ?f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Google Shape;643;p26:notes" draw:style-name="gr10" draw:layer="layout" svg:width="15.239cm" svg:height="8.572cm" svg:x="1.905cm" svg:y="3.175cm" draw:page-number="26" presentation:class="page"/>
          <draw:frame draw:name="Google Shape;644;p26:notes" presentation:style-name="pr51" draw:text-style-name="P19" draw:layer="layout" svg:width="15.239cm" svg:height="10cm" svg:x="1.905cm" svg:y="12.224cm" presentation:class="notes" presentation:placeholder="true" presentation:user-transformed="true">
            <draw:text-box/>
          </draw:frame>
          <draw:frame draw:name="Google Shape;645;p26:notes" presentation:style-name="pr52" draw:text-style-name="P15" draw:layer="layout" svg:width="8.254cm" svg:height="1.273cm" svg:x="10.791cm" svg:y="24.126cm" presentation:class="page-number" presentation:user-transformed="true">
            <draw:text-box>
              <text:p text:style-name="P14"><text:span text:style-name="T8"><text:page-number>&lt;numero&gt;</text:page-number></text:span></text:p>
            </draw:text-box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Mukta" svg:font-family="Mukta"/>
    <style:font-face style:name="Mukta Light" svg:font-family="'Mukta Light'"/>
    <style:font-face style:name="Noto Sans" svg:font-family="'Noto Sans'" style:font-family-generic="roman" style:font-pitch="variable"/>
    <style:font-face style:name="Prompt" svg:font-family="Prompt"/>
    <style:font-face style:name="Prompt Medium" svg:font-family="'Prompt Medium'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Blu_20_pieno" draw:display-name="Blu pieno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orme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Giallo_20_pieno" draw:display-name="Giallo pien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ien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osso_20_pieno" draw:display-name="Rosso pien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Verde_20_pieno" draw:display-name="Verde pieno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it" fo:country="IT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"/>
      <style:text-properties fo:font-size="14pt" fo:font-weight="bold"/>
    </style:style>
    <style:style style:name="Filled" style:family="graphic" style:parent-style-name="Shapes">
      <style:graphic-properties draw:fill="gradient" draw:fill-gradient-name="Pieno"/>
    </style:style>
    <style:style style:name="Filled_20_Blue" style:display-name="Filled Blue" style:family="graphic" style:parent-style-name="Filled">
      <style:graphic-properties draw:fill-gradient-name="Blu_20_pieno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Verde_20_pieno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osso_20_pien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Giallo_20_pien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lide_20_1_20_master-background" style:display-name="Slide 1 master-background" style:family="presentation">
      <style:graphic-properties draw:stroke="none" draw:fill="none"/>
      <style:text-properties style:letter-kerning="true"/>
    </style:style>
    <style:style style:name="Slide_20_1_20_master-backgroundobjects" style:display-name="Slide 1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1_20_master-notes" style:display-name="Slide 1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1_20_master-outline1" style:display-name="Slide 1 master-outline1" style:family="presentation">
      <style:graphic-properties draw:stroke="none" draw:fill="none" draw:auto-grow-height="false" draw:fit-to-size="false" style:shrink-to-fit="true" style:writing-mode="lr-tb">
        <text:list-style style:name="Slide_20_1_20_master-outline1" style:display-name="Slide 1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_20_master-outline2" style:display-name="Slide 1 master-outline2" style:family="presentation" style:parent-style-name="Slide_20_1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_20_master-outline3" style:display-name="Slide 1 master-outline3" style:family="presentation" style:parent-style-name="Slide_20_1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_20_master-outline4" style:display-name="Slide 1 master-outline4" style:family="presentation" style:parent-style-name="Slide_20_1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_20_master-outline5" style:display-name="Slide 1 master-outline5" style:family="presentation" style:parent-style-name="Slide_20_1_20_master-outline4">
      <style:paragraph-properties fo:margin-top="0.1cm" fo:margin-bottom="0cm"/>
      <style:text-properties fo:font-size="20pt" style:font-size-asian="20pt" style:font-size-complex="20pt"/>
    </style:style>
    <style:style style:name="Slide_20_1_20_master-outline6" style:display-name="Slide 1 master-outline6" style:family="presentation" style:parent-style-name="Slide_20_1_20_master-outline5">
      <style:paragraph-properties fo:margin-top="0.1cm" fo:margin-bottom="0cm"/>
      <style:text-properties fo:font-size="20pt" style:font-size-asian="20pt" style:font-size-complex="20pt"/>
    </style:style>
    <style:style style:name="Slide_20_1_20_master-outline7" style:display-name="Slide 1 master-outline7" style:family="presentation" style:parent-style-name="Slide_20_1_20_master-outline6">
      <style:paragraph-properties fo:margin-top="0.1cm" fo:margin-bottom="0cm"/>
      <style:text-properties fo:font-size="20pt" style:font-size-asian="20pt" style:font-size-complex="20pt"/>
    </style:style>
    <style:style style:name="Slide_20_1_20_master-outline8" style:display-name="Slide 1 master-outline8" style:family="presentation" style:parent-style-name="Slide_20_1_20_master-outline7">
      <style:paragraph-properties fo:margin-top="0.1cm" fo:margin-bottom="0cm"/>
      <style:text-properties fo:font-size="20pt" style:font-size-asian="20pt" style:font-size-complex="20pt"/>
    </style:style>
    <style:style style:name="Slide_20_1_20_master-outline9" style:display-name="Slide 1 master-outline9" style:family="presentation" style:parent-style-name="Slide_20_1_20_master-outline8">
      <style:paragraph-properties fo:margin-top="0.1cm" fo:margin-bottom="0cm"/>
      <style:text-properties fo:font-size="20pt" style:font-size-asian="20pt" style:font-size-complex="20pt"/>
    </style:style>
    <style:style style:name="Slide_20_1_20_master-subtitle" style:display-name="Slide 1 master-subtitle" style:family="presentation">
      <style:graphic-properties draw:stroke="none" draw:fill="none" draw:textarea-vertical-align="middle">
        <text:list-style style:name="Slide_20_1_20_master-subtitle" style:display-name="Slide 1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1_20_master-title" style:display-name="Slide 1 master-title" style:family="presentation">
      <style:graphic-properties draw:stroke="none" draw:fill="none" draw:textarea-vertical-align="middle" style:writing-mode="lr-tb">
        <text:list-style style:name="Slide_20_1_20_master-title" style:display-name="Slide 1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0_20_master-background" style:display-name="Slide 10 master-background" style:family="presentation">
      <style:graphic-properties draw:stroke="none" draw:fill="none"/>
      <style:text-properties style:letter-kerning="true"/>
    </style:style>
    <style:style style:name="Slide_20_10_20_master-backgroundobjects" style:display-name="Slide 10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10_20_master-notes" style:display-name="Slide 10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10_20_master-outline1" style:display-name="Slide 10 master-outline1" style:family="presentation">
      <style:graphic-properties draw:stroke="none" draw:fill="none" draw:auto-grow-height="false" draw:fit-to-size="false" style:shrink-to-fit="true" style:writing-mode="lr-tb">
        <text:list-style style:name="Slide_20_10_20_master-outline1" style:display-name="Slide 10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0_20_master-outline2" style:display-name="Slide 10 master-outline2" style:family="presentation" style:parent-style-name="Slide_20_10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0_20_master-outline3" style:display-name="Slide 10 master-outline3" style:family="presentation" style:parent-style-name="Slide_20_10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0_20_master-outline4" style:display-name="Slide 10 master-outline4" style:family="presentation" style:parent-style-name="Slide_20_10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0_20_master-outline5" style:display-name="Slide 10 master-outline5" style:family="presentation" style:parent-style-name="Slide_20_10_20_master-outline4">
      <style:paragraph-properties fo:margin-top="0.1cm" fo:margin-bottom="0cm"/>
      <style:text-properties fo:font-size="20pt" style:font-size-asian="20pt" style:font-size-complex="20pt"/>
    </style:style>
    <style:style style:name="Slide_20_10_20_master-outline6" style:display-name="Slide 10 master-outline6" style:family="presentation" style:parent-style-name="Slide_20_10_20_master-outline5">
      <style:paragraph-properties fo:margin-top="0.1cm" fo:margin-bottom="0cm"/>
      <style:text-properties fo:font-size="20pt" style:font-size-asian="20pt" style:font-size-complex="20pt"/>
    </style:style>
    <style:style style:name="Slide_20_10_20_master-outline7" style:display-name="Slide 10 master-outline7" style:family="presentation" style:parent-style-name="Slide_20_10_20_master-outline6">
      <style:paragraph-properties fo:margin-top="0.1cm" fo:margin-bottom="0cm"/>
      <style:text-properties fo:font-size="20pt" style:font-size-asian="20pt" style:font-size-complex="20pt"/>
    </style:style>
    <style:style style:name="Slide_20_10_20_master-outline8" style:display-name="Slide 10 master-outline8" style:family="presentation" style:parent-style-name="Slide_20_10_20_master-outline7">
      <style:paragraph-properties fo:margin-top="0.1cm" fo:margin-bottom="0cm"/>
      <style:text-properties fo:font-size="20pt" style:font-size-asian="20pt" style:font-size-complex="20pt"/>
    </style:style>
    <style:style style:name="Slide_20_10_20_master-outline9" style:display-name="Slide 10 master-outline9" style:family="presentation" style:parent-style-name="Slide_20_10_20_master-outline8">
      <style:paragraph-properties fo:margin-top="0.1cm" fo:margin-bottom="0cm"/>
      <style:text-properties fo:font-size="20pt" style:font-size-asian="20pt" style:font-size-complex="20pt"/>
    </style:style>
    <style:style style:name="Slide_20_10_20_master-subtitle" style:display-name="Slide 10 master-subtitle" style:family="presentation">
      <style:graphic-properties draw:stroke="none" draw:fill="none" draw:textarea-vertical-align="middle">
        <text:list-style style:name="Slide_20_10_20_master-subtitle" style:display-name="Slide 10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10_20_master-title" style:display-name="Slide 10 master-title" style:family="presentation">
      <style:graphic-properties draw:stroke="none" draw:fill="none" draw:textarea-vertical-align="middle" style:writing-mode="lr-tb">
        <text:list-style style:name="Slide_20_10_20_master-title" style:display-name="Slide 10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1_20_master-background" style:display-name="Slide 11 master-background" style:family="presentation">
      <style:graphic-properties draw:stroke="none" draw:fill="none"/>
      <style:text-properties style:letter-kerning="true"/>
    </style:style>
    <style:style style:name="Slide_20_11_20_master-backgroundobjects" style:display-name="Slide 11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11_20_master-notes" style:display-name="Slide 11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11_20_master-outline1" style:display-name="Slide 11 master-outline1" style:family="presentation">
      <style:graphic-properties draw:stroke="none" draw:fill="none" draw:auto-grow-height="false" draw:fit-to-size="false" style:shrink-to-fit="true" style:writing-mode="lr-tb">
        <text:list-style style:name="Slide_20_11_20_master-outline1" style:display-name="Slide 11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1_20_master-outline2" style:display-name="Slide 11 master-outline2" style:family="presentation" style:parent-style-name="Slide_20_11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1_20_master-outline3" style:display-name="Slide 11 master-outline3" style:family="presentation" style:parent-style-name="Slide_20_11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1_20_master-outline4" style:display-name="Slide 11 master-outline4" style:family="presentation" style:parent-style-name="Slide_20_11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1_20_master-outline5" style:display-name="Slide 11 master-outline5" style:family="presentation" style:parent-style-name="Slide_20_11_20_master-outline4">
      <style:paragraph-properties fo:margin-top="0.1cm" fo:margin-bottom="0cm"/>
      <style:text-properties fo:font-size="20pt" style:font-size-asian="20pt" style:font-size-complex="20pt"/>
    </style:style>
    <style:style style:name="Slide_20_11_20_master-outline6" style:display-name="Slide 11 master-outline6" style:family="presentation" style:parent-style-name="Slide_20_11_20_master-outline5">
      <style:paragraph-properties fo:margin-top="0.1cm" fo:margin-bottom="0cm"/>
      <style:text-properties fo:font-size="20pt" style:font-size-asian="20pt" style:font-size-complex="20pt"/>
    </style:style>
    <style:style style:name="Slide_20_11_20_master-outline7" style:display-name="Slide 11 master-outline7" style:family="presentation" style:parent-style-name="Slide_20_11_20_master-outline6">
      <style:paragraph-properties fo:margin-top="0.1cm" fo:margin-bottom="0cm"/>
      <style:text-properties fo:font-size="20pt" style:font-size-asian="20pt" style:font-size-complex="20pt"/>
    </style:style>
    <style:style style:name="Slide_20_11_20_master-outline8" style:display-name="Slide 11 master-outline8" style:family="presentation" style:parent-style-name="Slide_20_11_20_master-outline7">
      <style:paragraph-properties fo:margin-top="0.1cm" fo:margin-bottom="0cm"/>
      <style:text-properties fo:font-size="20pt" style:font-size-asian="20pt" style:font-size-complex="20pt"/>
    </style:style>
    <style:style style:name="Slide_20_11_20_master-outline9" style:display-name="Slide 11 master-outline9" style:family="presentation" style:parent-style-name="Slide_20_11_20_master-outline8">
      <style:paragraph-properties fo:margin-top="0.1cm" fo:margin-bottom="0cm"/>
      <style:text-properties fo:font-size="20pt" style:font-size-asian="20pt" style:font-size-complex="20pt"/>
    </style:style>
    <style:style style:name="Slide_20_11_20_master-subtitle" style:display-name="Slide 11 master-subtitle" style:family="presentation">
      <style:graphic-properties draw:stroke="none" draw:fill="none" draw:textarea-vertical-align="middle">
        <text:list-style style:name="Slide_20_11_20_master-subtitle" style:display-name="Slide 11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11_20_master-title" style:display-name="Slide 11 master-title" style:family="presentation">
      <style:graphic-properties draw:stroke="none" draw:fill="none" draw:textarea-vertical-align="middle" style:writing-mode="lr-tb">
        <text:list-style style:name="Slide_20_11_20_master-title" style:display-name="Slide 11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2_20_master-background" style:display-name="Slide 12 master-background" style:family="presentation">
      <style:graphic-properties draw:stroke="none" draw:fill="none"/>
      <style:text-properties style:letter-kerning="true"/>
    </style:style>
    <style:style style:name="Slide_20_12_20_master-backgroundobjects" style:display-name="Slide 12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12_20_master-notes" style:display-name="Slide 12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12_20_master-outline1" style:display-name="Slide 12 master-outline1" style:family="presentation">
      <style:graphic-properties draw:stroke="none" draw:fill="none" draw:auto-grow-height="false" draw:fit-to-size="false" style:shrink-to-fit="true" style:writing-mode="lr-tb">
        <text:list-style style:name="Slide_20_12_20_master-outline1" style:display-name="Slide 12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2_20_master-outline2" style:display-name="Slide 12 master-outline2" style:family="presentation" style:parent-style-name="Slide_20_12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2_20_master-outline3" style:display-name="Slide 12 master-outline3" style:family="presentation" style:parent-style-name="Slide_20_12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2_20_master-outline4" style:display-name="Slide 12 master-outline4" style:family="presentation" style:parent-style-name="Slide_20_12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2_20_master-outline5" style:display-name="Slide 12 master-outline5" style:family="presentation" style:parent-style-name="Slide_20_12_20_master-outline4">
      <style:paragraph-properties fo:margin-top="0.1cm" fo:margin-bottom="0cm"/>
      <style:text-properties fo:font-size="20pt" style:font-size-asian="20pt" style:font-size-complex="20pt"/>
    </style:style>
    <style:style style:name="Slide_20_12_20_master-outline6" style:display-name="Slide 12 master-outline6" style:family="presentation" style:parent-style-name="Slide_20_12_20_master-outline5">
      <style:paragraph-properties fo:margin-top="0.1cm" fo:margin-bottom="0cm"/>
      <style:text-properties fo:font-size="20pt" style:font-size-asian="20pt" style:font-size-complex="20pt"/>
    </style:style>
    <style:style style:name="Slide_20_12_20_master-outline7" style:display-name="Slide 12 master-outline7" style:family="presentation" style:parent-style-name="Slide_20_12_20_master-outline6">
      <style:paragraph-properties fo:margin-top="0.1cm" fo:margin-bottom="0cm"/>
      <style:text-properties fo:font-size="20pt" style:font-size-asian="20pt" style:font-size-complex="20pt"/>
    </style:style>
    <style:style style:name="Slide_20_12_20_master-outline8" style:display-name="Slide 12 master-outline8" style:family="presentation" style:parent-style-name="Slide_20_12_20_master-outline7">
      <style:paragraph-properties fo:margin-top="0.1cm" fo:margin-bottom="0cm"/>
      <style:text-properties fo:font-size="20pt" style:font-size-asian="20pt" style:font-size-complex="20pt"/>
    </style:style>
    <style:style style:name="Slide_20_12_20_master-outline9" style:display-name="Slide 12 master-outline9" style:family="presentation" style:parent-style-name="Slide_20_12_20_master-outline8">
      <style:paragraph-properties fo:margin-top="0.1cm" fo:margin-bottom="0cm"/>
      <style:text-properties fo:font-size="20pt" style:font-size-asian="20pt" style:font-size-complex="20pt"/>
    </style:style>
    <style:style style:name="Slide_20_12_20_master-subtitle" style:display-name="Slide 12 master-subtitle" style:family="presentation">
      <style:graphic-properties draw:stroke="none" draw:fill="none" draw:textarea-vertical-align="middle">
        <text:list-style style:name="Slide_20_12_20_master-subtitle" style:display-name="Slide 12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12_20_master-title" style:display-name="Slide 12 master-title" style:family="presentation">
      <style:graphic-properties draw:stroke="none" draw:fill="none" draw:textarea-vertical-align="middle" style:writing-mode="lr-tb">
        <text:list-style style:name="Slide_20_12_20_master-title" style:display-name="Slide 12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3_20_master-background" style:display-name="Slide 13 master-background" style:family="presentation">
      <style:graphic-properties draw:stroke="none" draw:fill="none"/>
      <style:text-properties style:letter-kerning="true"/>
    </style:style>
    <style:style style:name="Slide_20_13_20_master-backgroundobjects" style:display-name="Slide 13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13_20_master-notes" style:display-name="Slide 13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13_20_master-outline1" style:display-name="Slide 13 master-outline1" style:family="presentation">
      <style:graphic-properties draw:stroke="none" draw:fill="none" draw:auto-grow-height="false" draw:fit-to-size="false" style:shrink-to-fit="true" style:writing-mode="lr-tb">
        <text:list-style style:name="Slide_20_13_20_master-outline1" style:display-name="Slide 13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3_20_master-outline2" style:display-name="Slide 13 master-outline2" style:family="presentation" style:parent-style-name="Slide_20_13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3_20_master-outline3" style:display-name="Slide 13 master-outline3" style:family="presentation" style:parent-style-name="Slide_20_13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3_20_master-outline4" style:display-name="Slide 13 master-outline4" style:family="presentation" style:parent-style-name="Slide_20_13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3_20_master-outline5" style:display-name="Slide 13 master-outline5" style:family="presentation" style:parent-style-name="Slide_20_13_20_master-outline4">
      <style:paragraph-properties fo:margin-top="0.1cm" fo:margin-bottom="0cm"/>
      <style:text-properties fo:font-size="20pt" style:font-size-asian="20pt" style:font-size-complex="20pt"/>
    </style:style>
    <style:style style:name="Slide_20_13_20_master-outline6" style:display-name="Slide 13 master-outline6" style:family="presentation" style:parent-style-name="Slide_20_13_20_master-outline5">
      <style:paragraph-properties fo:margin-top="0.1cm" fo:margin-bottom="0cm"/>
      <style:text-properties fo:font-size="20pt" style:font-size-asian="20pt" style:font-size-complex="20pt"/>
    </style:style>
    <style:style style:name="Slide_20_13_20_master-outline7" style:display-name="Slide 13 master-outline7" style:family="presentation" style:parent-style-name="Slide_20_13_20_master-outline6">
      <style:paragraph-properties fo:margin-top="0.1cm" fo:margin-bottom="0cm"/>
      <style:text-properties fo:font-size="20pt" style:font-size-asian="20pt" style:font-size-complex="20pt"/>
    </style:style>
    <style:style style:name="Slide_20_13_20_master-outline8" style:display-name="Slide 13 master-outline8" style:family="presentation" style:parent-style-name="Slide_20_13_20_master-outline7">
      <style:paragraph-properties fo:margin-top="0.1cm" fo:margin-bottom="0cm"/>
      <style:text-properties fo:font-size="20pt" style:font-size-asian="20pt" style:font-size-complex="20pt"/>
    </style:style>
    <style:style style:name="Slide_20_13_20_master-outline9" style:display-name="Slide 13 master-outline9" style:family="presentation" style:parent-style-name="Slide_20_13_20_master-outline8">
      <style:paragraph-properties fo:margin-top="0.1cm" fo:margin-bottom="0cm"/>
      <style:text-properties fo:font-size="20pt" style:font-size-asian="20pt" style:font-size-complex="20pt"/>
    </style:style>
    <style:style style:name="Slide_20_13_20_master-subtitle" style:display-name="Slide 13 master-subtitle" style:family="presentation">
      <style:graphic-properties draw:stroke="none" draw:fill="none" draw:textarea-vertical-align="middle">
        <text:list-style style:name="Slide_20_13_20_master-subtitle" style:display-name="Slide 13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13_20_master-title" style:display-name="Slide 13 master-title" style:family="presentation">
      <style:graphic-properties draw:stroke="none" draw:fill="none" draw:textarea-vertical-align="middle" style:writing-mode="lr-tb">
        <text:list-style style:name="Slide_20_13_20_master-title" style:display-name="Slide 13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4_20_master-background" style:display-name="Slide 14 master-background" style:family="presentation">
      <style:graphic-properties draw:stroke="none" draw:fill="none"/>
      <style:text-properties style:letter-kerning="true"/>
    </style:style>
    <style:style style:name="Slide_20_14_20_master-backgroundobjects" style:display-name="Slide 14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14_20_master-notes" style:display-name="Slide 14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14_20_master-outline1" style:display-name="Slide 14 master-outline1" style:family="presentation">
      <style:graphic-properties draw:stroke="none" draw:fill="none" draw:auto-grow-height="false" draw:fit-to-size="false" style:shrink-to-fit="true" style:writing-mode="lr-tb">
        <text:list-style style:name="Slide_20_14_20_master-outline1" style:display-name="Slide 14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4_20_master-outline2" style:display-name="Slide 14 master-outline2" style:family="presentation" style:parent-style-name="Slide_20_14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4_20_master-outline3" style:display-name="Slide 14 master-outline3" style:family="presentation" style:parent-style-name="Slide_20_14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4_20_master-outline4" style:display-name="Slide 14 master-outline4" style:family="presentation" style:parent-style-name="Slide_20_14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4_20_master-outline5" style:display-name="Slide 14 master-outline5" style:family="presentation" style:parent-style-name="Slide_20_14_20_master-outline4">
      <style:paragraph-properties fo:margin-top="0.1cm" fo:margin-bottom="0cm"/>
      <style:text-properties fo:font-size="20pt" style:font-size-asian="20pt" style:font-size-complex="20pt"/>
    </style:style>
    <style:style style:name="Slide_20_14_20_master-outline6" style:display-name="Slide 14 master-outline6" style:family="presentation" style:parent-style-name="Slide_20_14_20_master-outline5">
      <style:paragraph-properties fo:margin-top="0.1cm" fo:margin-bottom="0cm"/>
      <style:text-properties fo:font-size="20pt" style:font-size-asian="20pt" style:font-size-complex="20pt"/>
    </style:style>
    <style:style style:name="Slide_20_14_20_master-outline7" style:display-name="Slide 14 master-outline7" style:family="presentation" style:parent-style-name="Slide_20_14_20_master-outline6">
      <style:paragraph-properties fo:margin-top="0.1cm" fo:margin-bottom="0cm"/>
      <style:text-properties fo:font-size="20pt" style:font-size-asian="20pt" style:font-size-complex="20pt"/>
    </style:style>
    <style:style style:name="Slide_20_14_20_master-outline8" style:display-name="Slide 14 master-outline8" style:family="presentation" style:parent-style-name="Slide_20_14_20_master-outline7">
      <style:paragraph-properties fo:margin-top="0.1cm" fo:margin-bottom="0cm"/>
      <style:text-properties fo:font-size="20pt" style:font-size-asian="20pt" style:font-size-complex="20pt"/>
    </style:style>
    <style:style style:name="Slide_20_14_20_master-outline9" style:display-name="Slide 14 master-outline9" style:family="presentation" style:parent-style-name="Slide_20_14_20_master-outline8">
      <style:paragraph-properties fo:margin-top="0.1cm" fo:margin-bottom="0cm"/>
      <style:text-properties fo:font-size="20pt" style:font-size-asian="20pt" style:font-size-complex="20pt"/>
    </style:style>
    <style:style style:name="Slide_20_14_20_master-subtitle" style:display-name="Slide 14 master-subtitle" style:family="presentation">
      <style:graphic-properties draw:stroke="none" draw:fill="none" draw:textarea-vertical-align="middle">
        <text:list-style style:name="Slide_20_14_20_master-subtitle" style:display-name="Slide 14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14_20_master-title" style:display-name="Slide 14 master-title" style:family="presentation">
      <style:graphic-properties draw:stroke="none" draw:fill="none" draw:textarea-vertical-align="middle" style:writing-mode="lr-tb">
        <text:list-style style:name="Slide_20_14_20_master-title" style:display-name="Slide 14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5_20_master-background" style:display-name="Slide 15 master-background" style:family="presentation">
      <style:graphic-properties draw:stroke="none" draw:fill="none"/>
      <style:text-properties style:letter-kerning="true"/>
    </style:style>
    <style:style style:name="Slide_20_15_20_master-backgroundobjects" style:display-name="Slide 15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15_20_master-notes" style:display-name="Slide 15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15_20_master-outline1" style:display-name="Slide 15 master-outline1" style:family="presentation">
      <style:graphic-properties draw:stroke="none" draw:fill="none" draw:auto-grow-height="false" draw:fit-to-size="false" style:shrink-to-fit="true" style:writing-mode="lr-tb">
        <text:list-style style:name="Slide_20_15_20_master-outline1" style:display-name="Slide 15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5_20_master-outline2" style:display-name="Slide 15 master-outline2" style:family="presentation" style:parent-style-name="Slide_20_15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5_20_master-outline3" style:display-name="Slide 15 master-outline3" style:family="presentation" style:parent-style-name="Slide_20_15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5_20_master-outline4" style:display-name="Slide 15 master-outline4" style:family="presentation" style:parent-style-name="Slide_20_15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5_20_master-outline5" style:display-name="Slide 15 master-outline5" style:family="presentation" style:parent-style-name="Slide_20_15_20_master-outline4">
      <style:paragraph-properties fo:margin-top="0.1cm" fo:margin-bottom="0cm"/>
      <style:text-properties fo:font-size="20pt" style:font-size-asian="20pt" style:font-size-complex="20pt"/>
    </style:style>
    <style:style style:name="Slide_20_15_20_master-outline6" style:display-name="Slide 15 master-outline6" style:family="presentation" style:parent-style-name="Slide_20_15_20_master-outline5">
      <style:paragraph-properties fo:margin-top="0.1cm" fo:margin-bottom="0cm"/>
      <style:text-properties fo:font-size="20pt" style:font-size-asian="20pt" style:font-size-complex="20pt"/>
    </style:style>
    <style:style style:name="Slide_20_15_20_master-outline7" style:display-name="Slide 15 master-outline7" style:family="presentation" style:parent-style-name="Slide_20_15_20_master-outline6">
      <style:paragraph-properties fo:margin-top="0.1cm" fo:margin-bottom="0cm"/>
      <style:text-properties fo:font-size="20pt" style:font-size-asian="20pt" style:font-size-complex="20pt"/>
    </style:style>
    <style:style style:name="Slide_20_15_20_master-outline8" style:display-name="Slide 15 master-outline8" style:family="presentation" style:parent-style-name="Slide_20_15_20_master-outline7">
      <style:paragraph-properties fo:margin-top="0.1cm" fo:margin-bottom="0cm"/>
      <style:text-properties fo:font-size="20pt" style:font-size-asian="20pt" style:font-size-complex="20pt"/>
    </style:style>
    <style:style style:name="Slide_20_15_20_master-outline9" style:display-name="Slide 15 master-outline9" style:family="presentation" style:parent-style-name="Slide_20_15_20_master-outline8">
      <style:paragraph-properties fo:margin-top="0.1cm" fo:margin-bottom="0cm"/>
      <style:text-properties fo:font-size="20pt" style:font-size-asian="20pt" style:font-size-complex="20pt"/>
    </style:style>
    <style:style style:name="Slide_20_15_20_master-subtitle" style:display-name="Slide 15 master-subtitle" style:family="presentation">
      <style:graphic-properties draw:stroke="none" draw:fill="none" draw:textarea-vertical-align="middle">
        <text:list-style style:name="Slide_20_15_20_master-subtitle" style:display-name="Slide 15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15_20_master-title" style:display-name="Slide 15 master-title" style:family="presentation">
      <style:graphic-properties draw:stroke="none" draw:fill="none" draw:textarea-vertical-align="middle" style:writing-mode="lr-tb">
        <text:list-style style:name="Slide_20_15_20_master-title" style:display-name="Slide 15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6_20_master-background" style:display-name="Slide 16 master-background" style:family="presentation">
      <style:graphic-properties draw:stroke="none" draw:fill="none"/>
      <style:text-properties style:letter-kerning="true"/>
    </style:style>
    <style:style style:name="Slide_20_16_20_master-backgroundobjects" style:display-name="Slide 16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16_20_master-notes" style:display-name="Slide 16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16_20_master-outline1" style:display-name="Slide 16 master-outline1" style:family="presentation">
      <style:graphic-properties draw:stroke="none" draw:fill="none" draw:auto-grow-height="false" draw:fit-to-size="false" style:shrink-to-fit="true" style:writing-mode="lr-tb">
        <text:list-style style:name="Slide_20_16_20_master-outline1" style:display-name="Slide 16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6_20_master-outline2" style:display-name="Slide 16 master-outline2" style:family="presentation" style:parent-style-name="Slide_20_16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6_20_master-outline3" style:display-name="Slide 16 master-outline3" style:family="presentation" style:parent-style-name="Slide_20_16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6_20_master-outline4" style:display-name="Slide 16 master-outline4" style:family="presentation" style:parent-style-name="Slide_20_16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6_20_master-outline5" style:display-name="Slide 16 master-outline5" style:family="presentation" style:parent-style-name="Slide_20_16_20_master-outline4">
      <style:paragraph-properties fo:margin-top="0.1cm" fo:margin-bottom="0cm"/>
      <style:text-properties fo:font-size="20pt" style:font-size-asian="20pt" style:font-size-complex="20pt"/>
    </style:style>
    <style:style style:name="Slide_20_16_20_master-outline6" style:display-name="Slide 16 master-outline6" style:family="presentation" style:parent-style-name="Slide_20_16_20_master-outline5">
      <style:paragraph-properties fo:margin-top="0.1cm" fo:margin-bottom="0cm"/>
      <style:text-properties fo:font-size="20pt" style:font-size-asian="20pt" style:font-size-complex="20pt"/>
    </style:style>
    <style:style style:name="Slide_20_16_20_master-outline7" style:display-name="Slide 16 master-outline7" style:family="presentation" style:parent-style-name="Slide_20_16_20_master-outline6">
      <style:paragraph-properties fo:margin-top="0.1cm" fo:margin-bottom="0cm"/>
      <style:text-properties fo:font-size="20pt" style:font-size-asian="20pt" style:font-size-complex="20pt"/>
    </style:style>
    <style:style style:name="Slide_20_16_20_master-outline8" style:display-name="Slide 16 master-outline8" style:family="presentation" style:parent-style-name="Slide_20_16_20_master-outline7">
      <style:paragraph-properties fo:margin-top="0.1cm" fo:margin-bottom="0cm"/>
      <style:text-properties fo:font-size="20pt" style:font-size-asian="20pt" style:font-size-complex="20pt"/>
    </style:style>
    <style:style style:name="Slide_20_16_20_master-outline9" style:display-name="Slide 16 master-outline9" style:family="presentation" style:parent-style-name="Slide_20_16_20_master-outline8">
      <style:paragraph-properties fo:margin-top="0.1cm" fo:margin-bottom="0cm"/>
      <style:text-properties fo:font-size="20pt" style:font-size-asian="20pt" style:font-size-complex="20pt"/>
    </style:style>
    <style:style style:name="Slide_20_16_20_master-subtitle" style:display-name="Slide 16 master-subtitle" style:family="presentation">
      <style:graphic-properties draw:stroke="none" draw:fill="none" draw:textarea-vertical-align="middle">
        <text:list-style style:name="Slide_20_16_20_master-subtitle" style:display-name="Slide 16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16_20_master-title" style:display-name="Slide 16 master-title" style:family="presentation">
      <style:graphic-properties draw:stroke="none" draw:fill="none" draw:textarea-vertical-align="middle" style:writing-mode="lr-tb">
        <text:list-style style:name="Slide_20_16_20_master-title" style:display-name="Slide 16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7_20_master-background" style:display-name="Slide 17 master-background" style:family="presentation">
      <style:graphic-properties draw:stroke="none" draw:fill="none"/>
      <style:text-properties style:letter-kerning="true"/>
    </style:style>
    <style:style style:name="Slide_20_17_20_master-backgroundobjects" style:display-name="Slide 17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17_20_master-notes" style:display-name="Slide 17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17_20_master-outline1" style:display-name="Slide 17 master-outline1" style:family="presentation">
      <style:graphic-properties draw:stroke="none" draw:fill="none" draw:auto-grow-height="false" draw:fit-to-size="false" style:shrink-to-fit="true" style:writing-mode="lr-tb">
        <text:list-style style:name="Slide_20_17_20_master-outline1" style:display-name="Slide 17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7_20_master-outline2" style:display-name="Slide 17 master-outline2" style:family="presentation" style:parent-style-name="Slide_20_17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7_20_master-outline3" style:display-name="Slide 17 master-outline3" style:family="presentation" style:parent-style-name="Slide_20_17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7_20_master-outline4" style:display-name="Slide 17 master-outline4" style:family="presentation" style:parent-style-name="Slide_20_17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7_20_master-outline5" style:display-name="Slide 17 master-outline5" style:family="presentation" style:parent-style-name="Slide_20_17_20_master-outline4">
      <style:paragraph-properties fo:margin-top="0.1cm" fo:margin-bottom="0cm"/>
      <style:text-properties fo:font-size="20pt" style:font-size-asian="20pt" style:font-size-complex="20pt"/>
    </style:style>
    <style:style style:name="Slide_20_17_20_master-outline6" style:display-name="Slide 17 master-outline6" style:family="presentation" style:parent-style-name="Slide_20_17_20_master-outline5">
      <style:paragraph-properties fo:margin-top="0.1cm" fo:margin-bottom="0cm"/>
      <style:text-properties fo:font-size="20pt" style:font-size-asian="20pt" style:font-size-complex="20pt"/>
    </style:style>
    <style:style style:name="Slide_20_17_20_master-outline7" style:display-name="Slide 17 master-outline7" style:family="presentation" style:parent-style-name="Slide_20_17_20_master-outline6">
      <style:paragraph-properties fo:margin-top="0.1cm" fo:margin-bottom="0cm"/>
      <style:text-properties fo:font-size="20pt" style:font-size-asian="20pt" style:font-size-complex="20pt"/>
    </style:style>
    <style:style style:name="Slide_20_17_20_master-outline8" style:display-name="Slide 17 master-outline8" style:family="presentation" style:parent-style-name="Slide_20_17_20_master-outline7">
      <style:paragraph-properties fo:margin-top="0.1cm" fo:margin-bottom="0cm"/>
      <style:text-properties fo:font-size="20pt" style:font-size-asian="20pt" style:font-size-complex="20pt"/>
    </style:style>
    <style:style style:name="Slide_20_17_20_master-outline9" style:display-name="Slide 17 master-outline9" style:family="presentation" style:parent-style-name="Slide_20_17_20_master-outline8">
      <style:paragraph-properties fo:margin-top="0.1cm" fo:margin-bottom="0cm"/>
      <style:text-properties fo:font-size="20pt" style:font-size-asian="20pt" style:font-size-complex="20pt"/>
    </style:style>
    <style:style style:name="Slide_20_17_20_master-subtitle" style:display-name="Slide 17 master-subtitle" style:family="presentation">
      <style:graphic-properties draw:stroke="none" draw:fill="none" draw:textarea-vertical-align="middle">
        <text:list-style style:name="Slide_20_17_20_master-subtitle" style:display-name="Slide 17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17_20_master-title" style:display-name="Slide 17 master-title" style:family="presentation">
      <style:graphic-properties draw:stroke="none" draw:fill="none" draw:textarea-vertical-align="middle" style:writing-mode="lr-tb">
        <text:list-style style:name="Slide_20_17_20_master-title" style:display-name="Slide 17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8_20_master-background" style:display-name="Slide 18 master-background" style:family="presentation">
      <style:graphic-properties draw:stroke="none" draw:fill="none"/>
      <style:text-properties style:letter-kerning="true"/>
    </style:style>
    <style:style style:name="Slide_20_18_20_master-backgroundobjects" style:display-name="Slide 18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18_20_master-notes" style:display-name="Slide 18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18_20_master-outline1" style:display-name="Slide 18 master-outline1" style:family="presentation">
      <style:graphic-properties draw:stroke="none" draw:fill="none" draw:auto-grow-height="false" draw:fit-to-size="false" style:shrink-to-fit="true" style:writing-mode="lr-tb">
        <text:list-style style:name="Slide_20_18_20_master-outline1" style:display-name="Slide 18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8_20_master-outline2" style:display-name="Slide 18 master-outline2" style:family="presentation" style:parent-style-name="Slide_20_18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8_20_master-outline3" style:display-name="Slide 18 master-outline3" style:family="presentation" style:parent-style-name="Slide_20_18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8_20_master-outline4" style:display-name="Slide 18 master-outline4" style:family="presentation" style:parent-style-name="Slide_20_18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8_20_master-outline5" style:display-name="Slide 18 master-outline5" style:family="presentation" style:parent-style-name="Slide_20_18_20_master-outline4">
      <style:paragraph-properties fo:margin-top="0.1cm" fo:margin-bottom="0cm"/>
      <style:text-properties fo:font-size="20pt" style:font-size-asian="20pt" style:font-size-complex="20pt"/>
    </style:style>
    <style:style style:name="Slide_20_18_20_master-outline6" style:display-name="Slide 18 master-outline6" style:family="presentation" style:parent-style-name="Slide_20_18_20_master-outline5">
      <style:paragraph-properties fo:margin-top="0.1cm" fo:margin-bottom="0cm"/>
      <style:text-properties fo:font-size="20pt" style:font-size-asian="20pt" style:font-size-complex="20pt"/>
    </style:style>
    <style:style style:name="Slide_20_18_20_master-outline7" style:display-name="Slide 18 master-outline7" style:family="presentation" style:parent-style-name="Slide_20_18_20_master-outline6">
      <style:paragraph-properties fo:margin-top="0.1cm" fo:margin-bottom="0cm"/>
      <style:text-properties fo:font-size="20pt" style:font-size-asian="20pt" style:font-size-complex="20pt"/>
    </style:style>
    <style:style style:name="Slide_20_18_20_master-outline8" style:display-name="Slide 18 master-outline8" style:family="presentation" style:parent-style-name="Slide_20_18_20_master-outline7">
      <style:paragraph-properties fo:margin-top="0.1cm" fo:margin-bottom="0cm"/>
      <style:text-properties fo:font-size="20pt" style:font-size-asian="20pt" style:font-size-complex="20pt"/>
    </style:style>
    <style:style style:name="Slide_20_18_20_master-outline9" style:display-name="Slide 18 master-outline9" style:family="presentation" style:parent-style-name="Slide_20_18_20_master-outline8">
      <style:paragraph-properties fo:margin-top="0.1cm" fo:margin-bottom="0cm"/>
      <style:text-properties fo:font-size="20pt" style:font-size-asian="20pt" style:font-size-complex="20pt"/>
    </style:style>
    <style:style style:name="Slide_20_18_20_master-subtitle" style:display-name="Slide 18 master-subtitle" style:family="presentation">
      <style:graphic-properties draw:stroke="none" draw:fill="none" draw:textarea-vertical-align="middle">
        <text:list-style style:name="Slide_20_18_20_master-subtitle" style:display-name="Slide 18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18_20_master-title" style:display-name="Slide 18 master-title" style:family="presentation">
      <style:graphic-properties draw:stroke="none" draw:fill="none" draw:textarea-vertical-align="middle" style:writing-mode="lr-tb">
        <text:list-style style:name="Slide_20_18_20_master-title" style:display-name="Slide 18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9_20_master-background" style:display-name="Slide 19 master-background" style:family="presentation">
      <style:graphic-properties draw:stroke="none" draw:fill="none"/>
      <style:text-properties style:letter-kerning="true"/>
    </style:style>
    <style:style style:name="Slide_20_19_20_master-backgroundobjects" style:display-name="Slide 19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19_20_master-notes" style:display-name="Slide 19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19_20_master-outline1" style:display-name="Slide 19 master-outline1" style:family="presentation">
      <style:graphic-properties draw:stroke="none" draw:fill="none" draw:auto-grow-height="false" draw:fit-to-size="false" style:shrink-to-fit="true" style:writing-mode="lr-tb">
        <text:list-style style:name="Slide_20_19_20_master-outline1" style:display-name="Slide 19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19_20_master-outline2" style:display-name="Slide 19 master-outline2" style:family="presentation" style:parent-style-name="Slide_20_19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9_20_master-outline3" style:display-name="Slide 19 master-outline3" style:family="presentation" style:parent-style-name="Slide_20_19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9_20_master-outline4" style:display-name="Slide 19 master-outline4" style:family="presentation" style:parent-style-name="Slide_20_19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19_20_master-outline5" style:display-name="Slide 19 master-outline5" style:family="presentation" style:parent-style-name="Slide_20_19_20_master-outline4">
      <style:paragraph-properties fo:margin-top="0.1cm" fo:margin-bottom="0cm"/>
      <style:text-properties fo:font-size="20pt" style:font-size-asian="20pt" style:font-size-complex="20pt"/>
    </style:style>
    <style:style style:name="Slide_20_19_20_master-outline6" style:display-name="Slide 19 master-outline6" style:family="presentation" style:parent-style-name="Slide_20_19_20_master-outline5">
      <style:paragraph-properties fo:margin-top="0.1cm" fo:margin-bottom="0cm"/>
      <style:text-properties fo:font-size="20pt" style:font-size-asian="20pt" style:font-size-complex="20pt"/>
    </style:style>
    <style:style style:name="Slide_20_19_20_master-outline7" style:display-name="Slide 19 master-outline7" style:family="presentation" style:parent-style-name="Slide_20_19_20_master-outline6">
      <style:paragraph-properties fo:margin-top="0.1cm" fo:margin-bottom="0cm"/>
      <style:text-properties fo:font-size="20pt" style:font-size-asian="20pt" style:font-size-complex="20pt"/>
    </style:style>
    <style:style style:name="Slide_20_19_20_master-outline8" style:display-name="Slide 19 master-outline8" style:family="presentation" style:parent-style-name="Slide_20_19_20_master-outline7">
      <style:paragraph-properties fo:margin-top="0.1cm" fo:margin-bottom="0cm"/>
      <style:text-properties fo:font-size="20pt" style:font-size-asian="20pt" style:font-size-complex="20pt"/>
    </style:style>
    <style:style style:name="Slide_20_19_20_master-outline9" style:display-name="Slide 19 master-outline9" style:family="presentation" style:parent-style-name="Slide_20_19_20_master-outline8">
      <style:paragraph-properties fo:margin-top="0.1cm" fo:margin-bottom="0cm"/>
      <style:text-properties fo:font-size="20pt" style:font-size-asian="20pt" style:font-size-complex="20pt"/>
    </style:style>
    <style:style style:name="Slide_20_19_20_master-subtitle" style:display-name="Slide 19 master-subtitle" style:family="presentation">
      <style:graphic-properties draw:stroke="none" draw:fill="none" draw:textarea-vertical-align="middle">
        <text:list-style style:name="Slide_20_19_20_master-subtitle" style:display-name="Slide 19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19_20_master-title" style:display-name="Slide 19 master-title" style:family="presentation">
      <style:graphic-properties draw:stroke="none" draw:fill="none" draw:textarea-vertical-align="middle" style:writing-mode="lr-tb">
        <text:list-style style:name="Slide_20_19_20_master-title" style:display-name="Slide 19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_20_master-background" style:display-name="Slide 2 master-background" style:family="presentation">
      <style:graphic-properties draw:stroke="none" draw:fill="none"/>
      <style:text-properties style:letter-kerning="true"/>
    </style:style>
    <style:style style:name="Slide_20_2_20_master-backgroundobjects" style:display-name="Slide 2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2_20_master-notes" style:display-name="Slide 2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2_20_master-outline1" style:display-name="Slide 2 master-outline1" style:family="presentation">
      <style:graphic-properties draw:stroke="none" draw:fill="none" draw:auto-grow-height="false" draw:fit-to-size="false" style:shrink-to-fit="true" style:writing-mode="lr-tb">
        <text:list-style style:name="Slide_20_2_20_master-outline1" style:display-name="Slide 2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_20_master-outline2" style:display-name="Slide 2 master-outline2" style:family="presentation" style:parent-style-name="Slide_20_2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_20_master-outline3" style:display-name="Slide 2 master-outline3" style:family="presentation" style:parent-style-name="Slide_20_2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_20_master-outline4" style:display-name="Slide 2 master-outline4" style:family="presentation" style:parent-style-name="Slide_20_2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_20_master-outline5" style:display-name="Slide 2 master-outline5" style:family="presentation" style:parent-style-name="Slide_20_2_20_master-outline4">
      <style:paragraph-properties fo:margin-top="0.1cm" fo:margin-bottom="0cm"/>
      <style:text-properties fo:font-size="20pt" style:font-size-asian="20pt" style:font-size-complex="20pt"/>
    </style:style>
    <style:style style:name="Slide_20_2_20_master-outline6" style:display-name="Slide 2 master-outline6" style:family="presentation" style:parent-style-name="Slide_20_2_20_master-outline5">
      <style:paragraph-properties fo:margin-top="0.1cm" fo:margin-bottom="0cm"/>
      <style:text-properties fo:font-size="20pt" style:font-size-asian="20pt" style:font-size-complex="20pt"/>
    </style:style>
    <style:style style:name="Slide_20_2_20_master-outline7" style:display-name="Slide 2 master-outline7" style:family="presentation" style:parent-style-name="Slide_20_2_20_master-outline6">
      <style:paragraph-properties fo:margin-top="0.1cm" fo:margin-bottom="0cm"/>
      <style:text-properties fo:font-size="20pt" style:font-size-asian="20pt" style:font-size-complex="20pt"/>
    </style:style>
    <style:style style:name="Slide_20_2_20_master-outline8" style:display-name="Slide 2 master-outline8" style:family="presentation" style:parent-style-name="Slide_20_2_20_master-outline7">
      <style:paragraph-properties fo:margin-top="0.1cm" fo:margin-bottom="0cm"/>
      <style:text-properties fo:font-size="20pt" style:font-size-asian="20pt" style:font-size-complex="20pt"/>
    </style:style>
    <style:style style:name="Slide_20_2_20_master-outline9" style:display-name="Slide 2 master-outline9" style:family="presentation" style:parent-style-name="Slide_20_2_20_master-outline8">
      <style:paragraph-properties fo:margin-top="0.1cm" fo:margin-bottom="0cm"/>
      <style:text-properties fo:font-size="20pt" style:font-size-asian="20pt" style:font-size-complex="20pt"/>
    </style:style>
    <style:style style:name="Slide_20_2_20_master-subtitle" style:display-name="Slide 2 master-subtitle" style:family="presentation">
      <style:graphic-properties draw:stroke="none" draw:fill="none" draw:textarea-vertical-align="middle">
        <text:list-style style:name="Slide_20_2_20_master-subtitle" style:display-name="Slide 2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2_20_master-title" style:display-name="Slide 2 master-title" style:family="presentation">
      <style:graphic-properties draw:stroke="none" draw:fill="none" draw:textarea-vertical-align="middle" style:writing-mode="lr-tb">
        <text:list-style style:name="Slide_20_2_20_master-title" style:display-name="Slide 2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0_20_master-background" style:display-name="Slide 20 master-background" style:family="presentation">
      <style:graphic-properties draw:stroke="none" draw:fill="none"/>
      <style:text-properties style:letter-kerning="true"/>
    </style:style>
    <style:style style:name="Slide_20_20_20_master-backgroundobjects" style:display-name="Slide 20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20_20_master-notes" style:display-name="Slide 20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20_20_master-outline1" style:display-name="Slide 20 master-outline1" style:family="presentation">
      <style:graphic-properties draw:stroke="none" draw:fill="none" draw:auto-grow-height="false" draw:fit-to-size="false" style:shrink-to-fit="true" style:writing-mode="lr-tb">
        <text:list-style style:name="Slide_20_20_20_master-outline1" style:display-name="Slide 20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0_20_master-outline2" style:display-name="Slide 20 master-outline2" style:family="presentation" style:parent-style-name="Slide_20_20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0_20_master-outline3" style:display-name="Slide 20 master-outline3" style:family="presentation" style:parent-style-name="Slide_20_20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0_20_master-outline4" style:display-name="Slide 20 master-outline4" style:family="presentation" style:parent-style-name="Slide_20_20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0_20_master-outline5" style:display-name="Slide 20 master-outline5" style:family="presentation" style:parent-style-name="Slide_20_20_20_master-outline4">
      <style:paragraph-properties fo:margin-top="0.1cm" fo:margin-bottom="0cm"/>
      <style:text-properties fo:font-size="20pt" style:font-size-asian="20pt" style:font-size-complex="20pt"/>
    </style:style>
    <style:style style:name="Slide_20_20_20_master-outline6" style:display-name="Slide 20 master-outline6" style:family="presentation" style:parent-style-name="Slide_20_20_20_master-outline5">
      <style:paragraph-properties fo:margin-top="0.1cm" fo:margin-bottom="0cm"/>
      <style:text-properties fo:font-size="20pt" style:font-size-asian="20pt" style:font-size-complex="20pt"/>
    </style:style>
    <style:style style:name="Slide_20_20_20_master-outline7" style:display-name="Slide 20 master-outline7" style:family="presentation" style:parent-style-name="Slide_20_20_20_master-outline6">
      <style:paragraph-properties fo:margin-top="0.1cm" fo:margin-bottom="0cm"/>
      <style:text-properties fo:font-size="20pt" style:font-size-asian="20pt" style:font-size-complex="20pt"/>
    </style:style>
    <style:style style:name="Slide_20_20_20_master-outline8" style:display-name="Slide 20 master-outline8" style:family="presentation" style:parent-style-name="Slide_20_20_20_master-outline7">
      <style:paragraph-properties fo:margin-top="0.1cm" fo:margin-bottom="0cm"/>
      <style:text-properties fo:font-size="20pt" style:font-size-asian="20pt" style:font-size-complex="20pt"/>
    </style:style>
    <style:style style:name="Slide_20_20_20_master-outline9" style:display-name="Slide 20 master-outline9" style:family="presentation" style:parent-style-name="Slide_20_20_20_master-outline8">
      <style:paragraph-properties fo:margin-top="0.1cm" fo:margin-bottom="0cm"/>
      <style:text-properties fo:font-size="20pt" style:font-size-asian="20pt" style:font-size-complex="20pt"/>
    </style:style>
    <style:style style:name="Slide_20_20_20_master-subtitle" style:display-name="Slide 20 master-subtitle" style:family="presentation">
      <style:graphic-properties draw:stroke="none" draw:fill="none" draw:textarea-vertical-align="middle">
        <text:list-style style:name="Slide_20_20_20_master-subtitle" style:display-name="Slide 20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20_20_master-title" style:display-name="Slide 20 master-title" style:family="presentation">
      <style:graphic-properties draw:stroke="none" draw:fill="none" draw:textarea-vertical-align="middle" style:writing-mode="lr-tb">
        <text:list-style style:name="Slide_20_20_20_master-title" style:display-name="Slide 20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1_20_master-background" style:display-name="Slide 21 master-background" style:family="presentation">
      <style:graphic-properties draw:stroke="none" draw:fill="none"/>
      <style:text-properties style:letter-kerning="true"/>
    </style:style>
    <style:style style:name="Slide_20_21_20_master-backgroundobjects" style:display-name="Slide 21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21_20_master-notes" style:display-name="Slide 21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21_20_master-outline1" style:display-name="Slide 21 master-outline1" style:family="presentation">
      <style:graphic-properties draw:stroke="none" draw:fill="none" draw:auto-grow-height="false" draw:fit-to-size="false" style:shrink-to-fit="true" style:writing-mode="lr-tb">
        <text:list-style style:name="Slide_20_21_20_master-outline1" style:display-name="Slide 21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1_20_master-outline2" style:display-name="Slide 21 master-outline2" style:family="presentation" style:parent-style-name="Slide_20_21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1_20_master-outline3" style:display-name="Slide 21 master-outline3" style:family="presentation" style:parent-style-name="Slide_20_21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1_20_master-outline4" style:display-name="Slide 21 master-outline4" style:family="presentation" style:parent-style-name="Slide_20_21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1_20_master-outline5" style:display-name="Slide 21 master-outline5" style:family="presentation" style:parent-style-name="Slide_20_21_20_master-outline4">
      <style:paragraph-properties fo:margin-top="0.1cm" fo:margin-bottom="0cm"/>
      <style:text-properties fo:font-size="20pt" style:font-size-asian="20pt" style:font-size-complex="20pt"/>
    </style:style>
    <style:style style:name="Slide_20_21_20_master-outline6" style:display-name="Slide 21 master-outline6" style:family="presentation" style:parent-style-name="Slide_20_21_20_master-outline5">
      <style:paragraph-properties fo:margin-top="0.1cm" fo:margin-bottom="0cm"/>
      <style:text-properties fo:font-size="20pt" style:font-size-asian="20pt" style:font-size-complex="20pt"/>
    </style:style>
    <style:style style:name="Slide_20_21_20_master-outline7" style:display-name="Slide 21 master-outline7" style:family="presentation" style:parent-style-name="Slide_20_21_20_master-outline6">
      <style:paragraph-properties fo:margin-top="0.1cm" fo:margin-bottom="0cm"/>
      <style:text-properties fo:font-size="20pt" style:font-size-asian="20pt" style:font-size-complex="20pt"/>
    </style:style>
    <style:style style:name="Slide_20_21_20_master-outline8" style:display-name="Slide 21 master-outline8" style:family="presentation" style:parent-style-name="Slide_20_21_20_master-outline7">
      <style:paragraph-properties fo:margin-top="0.1cm" fo:margin-bottom="0cm"/>
      <style:text-properties fo:font-size="20pt" style:font-size-asian="20pt" style:font-size-complex="20pt"/>
    </style:style>
    <style:style style:name="Slide_20_21_20_master-outline9" style:display-name="Slide 21 master-outline9" style:family="presentation" style:parent-style-name="Slide_20_21_20_master-outline8">
      <style:paragraph-properties fo:margin-top="0.1cm" fo:margin-bottom="0cm"/>
      <style:text-properties fo:font-size="20pt" style:font-size-asian="20pt" style:font-size-complex="20pt"/>
    </style:style>
    <style:style style:name="Slide_20_21_20_master-subtitle" style:display-name="Slide 21 master-subtitle" style:family="presentation">
      <style:graphic-properties draw:stroke="none" draw:fill="none" draw:textarea-vertical-align="middle">
        <text:list-style style:name="Slide_20_21_20_master-subtitle" style:display-name="Slide 21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21_20_master-title" style:display-name="Slide 21 master-title" style:family="presentation">
      <style:graphic-properties draw:stroke="none" draw:fill="none" draw:textarea-vertical-align="middle" style:writing-mode="lr-tb">
        <text:list-style style:name="Slide_20_21_20_master-title" style:display-name="Slide 21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2_20_master-background" style:display-name="Slide 22 master-background" style:family="presentation">
      <style:graphic-properties draw:stroke="none" draw:fill="none"/>
      <style:text-properties style:letter-kerning="true"/>
    </style:style>
    <style:style style:name="Slide_20_22_20_master-backgroundobjects" style:display-name="Slide 22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22_20_master-notes" style:display-name="Slide 22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22_20_master-outline1" style:display-name="Slide 22 master-outline1" style:family="presentation">
      <style:graphic-properties draw:stroke="none" draw:fill="none" draw:auto-grow-height="false" draw:fit-to-size="false" style:shrink-to-fit="true" style:writing-mode="lr-tb">
        <text:list-style style:name="Slide_20_22_20_master-outline1" style:display-name="Slide 22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2_20_master-outline2" style:display-name="Slide 22 master-outline2" style:family="presentation" style:parent-style-name="Slide_20_22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2_20_master-outline3" style:display-name="Slide 22 master-outline3" style:family="presentation" style:parent-style-name="Slide_20_22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2_20_master-outline4" style:display-name="Slide 22 master-outline4" style:family="presentation" style:parent-style-name="Slide_20_22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2_20_master-outline5" style:display-name="Slide 22 master-outline5" style:family="presentation" style:parent-style-name="Slide_20_22_20_master-outline4">
      <style:paragraph-properties fo:margin-top="0.1cm" fo:margin-bottom="0cm"/>
      <style:text-properties fo:font-size="20pt" style:font-size-asian="20pt" style:font-size-complex="20pt"/>
    </style:style>
    <style:style style:name="Slide_20_22_20_master-outline6" style:display-name="Slide 22 master-outline6" style:family="presentation" style:parent-style-name="Slide_20_22_20_master-outline5">
      <style:paragraph-properties fo:margin-top="0.1cm" fo:margin-bottom="0cm"/>
      <style:text-properties fo:font-size="20pt" style:font-size-asian="20pt" style:font-size-complex="20pt"/>
    </style:style>
    <style:style style:name="Slide_20_22_20_master-outline7" style:display-name="Slide 22 master-outline7" style:family="presentation" style:parent-style-name="Slide_20_22_20_master-outline6">
      <style:paragraph-properties fo:margin-top="0.1cm" fo:margin-bottom="0cm"/>
      <style:text-properties fo:font-size="20pt" style:font-size-asian="20pt" style:font-size-complex="20pt"/>
    </style:style>
    <style:style style:name="Slide_20_22_20_master-outline8" style:display-name="Slide 22 master-outline8" style:family="presentation" style:parent-style-name="Slide_20_22_20_master-outline7">
      <style:paragraph-properties fo:margin-top="0.1cm" fo:margin-bottom="0cm"/>
      <style:text-properties fo:font-size="20pt" style:font-size-asian="20pt" style:font-size-complex="20pt"/>
    </style:style>
    <style:style style:name="Slide_20_22_20_master-outline9" style:display-name="Slide 22 master-outline9" style:family="presentation" style:parent-style-name="Slide_20_22_20_master-outline8">
      <style:paragraph-properties fo:margin-top="0.1cm" fo:margin-bottom="0cm"/>
      <style:text-properties fo:font-size="20pt" style:font-size-asian="20pt" style:font-size-complex="20pt"/>
    </style:style>
    <style:style style:name="Slide_20_22_20_master-subtitle" style:display-name="Slide 22 master-subtitle" style:family="presentation">
      <style:graphic-properties draw:stroke="none" draw:fill="none" draw:textarea-vertical-align="middle">
        <text:list-style style:name="Slide_20_22_20_master-subtitle" style:display-name="Slide 22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22_20_master-title" style:display-name="Slide 22 master-title" style:family="presentation">
      <style:graphic-properties draw:stroke="none" draw:fill="none" draw:textarea-vertical-align="middle" style:writing-mode="lr-tb">
        <text:list-style style:name="Slide_20_22_20_master-title" style:display-name="Slide 22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3_20_master-background" style:display-name="Slide 23 master-background" style:family="presentation">
      <style:graphic-properties draw:stroke="none" draw:fill="none"/>
      <style:text-properties style:letter-kerning="true"/>
    </style:style>
    <style:style style:name="Slide_20_23_20_master-backgroundobjects" style:display-name="Slide 23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23_20_master-notes" style:display-name="Slide 23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23_20_master-outline1" style:display-name="Slide 23 master-outline1" style:family="presentation">
      <style:graphic-properties draw:stroke="none" draw:fill="none" draw:auto-grow-height="false" draw:fit-to-size="false" style:shrink-to-fit="true" style:writing-mode="lr-tb">
        <text:list-style style:name="Slide_20_23_20_master-outline1" style:display-name="Slide 23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3_20_master-outline2" style:display-name="Slide 23 master-outline2" style:family="presentation" style:parent-style-name="Slide_20_23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3_20_master-outline3" style:display-name="Slide 23 master-outline3" style:family="presentation" style:parent-style-name="Slide_20_23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3_20_master-outline4" style:display-name="Slide 23 master-outline4" style:family="presentation" style:parent-style-name="Slide_20_23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3_20_master-outline5" style:display-name="Slide 23 master-outline5" style:family="presentation" style:parent-style-name="Slide_20_23_20_master-outline4">
      <style:paragraph-properties fo:margin-top="0.1cm" fo:margin-bottom="0cm"/>
      <style:text-properties fo:font-size="20pt" style:font-size-asian="20pt" style:font-size-complex="20pt"/>
    </style:style>
    <style:style style:name="Slide_20_23_20_master-outline6" style:display-name="Slide 23 master-outline6" style:family="presentation" style:parent-style-name="Slide_20_23_20_master-outline5">
      <style:paragraph-properties fo:margin-top="0.1cm" fo:margin-bottom="0cm"/>
      <style:text-properties fo:font-size="20pt" style:font-size-asian="20pt" style:font-size-complex="20pt"/>
    </style:style>
    <style:style style:name="Slide_20_23_20_master-outline7" style:display-name="Slide 23 master-outline7" style:family="presentation" style:parent-style-name="Slide_20_23_20_master-outline6">
      <style:paragraph-properties fo:margin-top="0.1cm" fo:margin-bottom="0cm"/>
      <style:text-properties fo:font-size="20pt" style:font-size-asian="20pt" style:font-size-complex="20pt"/>
    </style:style>
    <style:style style:name="Slide_20_23_20_master-outline8" style:display-name="Slide 23 master-outline8" style:family="presentation" style:parent-style-name="Slide_20_23_20_master-outline7">
      <style:paragraph-properties fo:margin-top="0.1cm" fo:margin-bottom="0cm"/>
      <style:text-properties fo:font-size="20pt" style:font-size-asian="20pt" style:font-size-complex="20pt"/>
    </style:style>
    <style:style style:name="Slide_20_23_20_master-outline9" style:display-name="Slide 23 master-outline9" style:family="presentation" style:parent-style-name="Slide_20_23_20_master-outline8">
      <style:paragraph-properties fo:margin-top="0.1cm" fo:margin-bottom="0cm"/>
      <style:text-properties fo:font-size="20pt" style:font-size-asian="20pt" style:font-size-complex="20pt"/>
    </style:style>
    <style:style style:name="Slide_20_23_20_master-subtitle" style:display-name="Slide 23 master-subtitle" style:family="presentation">
      <style:graphic-properties draw:stroke="none" draw:fill="none" draw:textarea-vertical-align="middle">
        <text:list-style style:name="Slide_20_23_20_master-subtitle" style:display-name="Slide 23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23_20_master-title" style:display-name="Slide 23 master-title" style:family="presentation">
      <style:graphic-properties draw:stroke="none" draw:fill="none" draw:textarea-vertical-align="middle" style:writing-mode="lr-tb">
        <text:list-style style:name="Slide_20_23_20_master-title" style:display-name="Slide 23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4_20_master-background" style:display-name="Slide 24 master-background" style:family="presentation">
      <style:graphic-properties draw:stroke="none" draw:fill="none"/>
      <style:text-properties style:letter-kerning="true"/>
    </style:style>
    <style:style style:name="Slide_20_24_20_master-backgroundobjects" style:display-name="Slide 24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24_20_master-notes" style:display-name="Slide 24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24_20_master-outline1" style:display-name="Slide 24 master-outline1" style:family="presentation">
      <style:graphic-properties draw:stroke="none" draw:fill="none" draw:auto-grow-height="false" draw:fit-to-size="false" style:shrink-to-fit="true" style:writing-mode="lr-tb">
        <text:list-style style:name="Slide_20_24_20_master-outline1" style:display-name="Slide 24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4_20_master-outline2" style:display-name="Slide 24 master-outline2" style:family="presentation" style:parent-style-name="Slide_20_24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4_20_master-outline3" style:display-name="Slide 24 master-outline3" style:family="presentation" style:parent-style-name="Slide_20_24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4_20_master-outline4" style:display-name="Slide 24 master-outline4" style:family="presentation" style:parent-style-name="Slide_20_24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4_20_master-outline5" style:display-name="Slide 24 master-outline5" style:family="presentation" style:parent-style-name="Slide_20_24_20_master-outline4">
      <style:paragraph-properties fo:margin-top="0.1cm" fo:margin-bottom="0cm"/>
      <style:text-properties fo:font-size="20pt" style:font-size-asian="20pt" style:font-size-complex="20pt"/>
    </style:style>
    <style:style style:name="Slide_20_24_20_master-outline6" style:display-name="Slide 24 master-outline6" style:family="presentation" style:parent-style-name="Slide_20_24_20_master-outline5">
      <style:paragraph-properties fo:margin-top="0.1cm" fo:margin-bottom="0cm"/>
      <style:text-properties fo:font-size="20pt" style:font-size-asian="20pt" style:font-size-complex="20pt"/>
    </style:style>
    <style:style style:name="Slide_20_24_20_master-outline7" style:display-name="Slide 24 master-outline7" style:family="presentation" style:parent-style-name="Slide_20_24_20_master-outline6">
      <style:paragraph-properties fo:margin-top="0.1cm" fo:margin-bottom="0cm"/>
      <style:text-properties fo:font-size="20pt" style:font-size-asian="20pt" style:font-size-complex="20pt"/>
    </style:style>
    <style:style style:name="Slide_20_24_20_master-outline8" style:display-name="Slide 24 master-outline8" style:family="presentation" style:parent-style-name="Slide_20_24_20_master-outline7">
      <style:paragraph-properties fo:margin-top="0.1cm" fo:margin-bottom="0cm"/>
      <style:text-properties fo:font-size="20pt" style:font-size-asian="20pt" style:font-size-complex="20pt"/>
    </style:style>
    <style:style style:name="Slide_20_24_20_master-outline9" style:display-name="Slide 24 master-outline9" style:family="presentation" style:parent-style-name="Slide_20_24_20_master-outline8">
      <style:paragraph-properties fo:margin-top="0.1cm" fo:margin-bottom="0cm"/>
      <style:text-properties fo:font-size="20pt" style:font-size-asian="20pt" style:font-size-complex="20pt"/>
    </style:style>
    <style:style style:name="Slide_20_24_20_master-subtitle" style:display-name="Slide 24 master-subtitle" style:family="presentation">
      <style:graphic-properties draw:stroke="none" draw:fill="none" draw:textarea-vertical-align="middle">
        <text:list-style style:name="Slide_20_24_20_master-subtitle" style:display-name="Slide 24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24_20_master-title" style:display-name="Slide 24 master-title" style:family="presentation">
      <style:graphic-properties draw:stroke="none" draw:fill="none" draw:textarea-vertical-align="middle" style:writing-mode="lr-tb">
        <text:list-style style:name="Slide_20_24_20_master-title" style:display-name="Slide 24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5_20_master-background" style:display-name="Slide 25 master-background" style:family="presentation">
      <style:graphic-properties draw:stroke="none" draw:fill="none"/>
      <style:text-properties style:letter-kerning="true"/>
    </style:style>
    <style:style style:name="Slide_20_25_20_master-backgroundobjects" style:display-name="Slide 25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25_20_master-notes" style:display-name="Slide 25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25_20_master-outline1" style:display-name="Slide 25 master-outline1" style:family="presentation">
      <style:graphic-properties draw:stroke="none" draw:fill="none" draw:auto-grow-height="false" draw:fit-to-size="false" style:shrink-to-fit="true" style:writing-mode="lr-tb">
        <text:list-style style:name="Slide_20_25_20_master-outline1" style:display-name="Slide 25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5_20_master-outline2" style:display-name="Slide 25 master-outline2" style:family="presentation" style:parent-style-name="Slide_20_25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5_20_master-outline3" style:display-name="Slide 25 master-outline3" style:family="presentation" style:parent-style-name="Slide_20_25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5_20_master-outline4" style:display-name="Slide 25 master-outline4" style:family="presentation" style:parent-style-name="Slide_20_25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5_20_master-outline5" style:display-name="Slide 25 master-outline5" style:family="presentation" style:parent-style-name="Slide_20_25_20_master-outline4">
      <style:paragraph-properties fo:margin-top="0.1cm" fo:margin-bottom="0cm"/>
      <style:text-properties fo:font-size="20pt" style:font-size-asian="20pt" style:font-size-complex="20pt"/>
    </style:style>
    <style:style style:name="Slide_20_25_20_master-outline6" style:display-name="Slide 25 master-outline6" style:family="presentation" style:parent-style-name="Slide_20_25_20_master-outline5">
      <style:paragraph-properties fo:margin-top="0.1cm" fo:margin-bottom="0cm"/>
      <style:text-properties fo:font-size="20pt" style:font-size-asian="20pt" style:font-size-complex="20pt"/>
    </style:style>
    <style:style style:name="Slide_20_25_20_master-outline7" style:display-name="Slide 25 master-outline7" style:family="presentation" style:parent-style-name="Slide_20_25_20_master-outline6">
      <style:paragraph-properties fo:margin-top="0.1cm" fo:margin-bottom="0cm"/>
      <style:text-properties fo:font-size="20pt" style:font-size-asian="20pt" style:font-size-complex="20pt"/>
    </style:style>
    <style:style style:name="Slide_20_25_20_master-outline8" style:display-name="Slide 25 master-outline8" style:family="presentation" style:parent-style-name="Slide_20_25_20_master-outline7">
      <style:paragraph-properties fo:margin-top="0.1cm" fo:margin-bottom="0cm"/>
      <style:text-properties fo:font-size="20pt" style:font-size-asian="20pt" style:font-size-complex="20pt"/>
    </style:style>
    <style:style style:name="Slide_20_25_20_master-outline9" style:display-name="Slide 25 master-outline9" style:family="presentation" style:parent-style-name="Slide_20_25_20_master-outline8">
      <style:paragraph-properties fo:margin-top="0.1cm" fo:margin-bottom="0cm"/>
      <style:text-properties fo:font-size="20pt" style:font-size-asian="20pt" style:font-size-complex="20pt"/>
    </style:style>
    <style:style style:name="Slide_20_25_20_master-subtitle" style:display-name="Slide 25 master-subtitle" style:family="presentation">
      <style:graphic-properties draw:stroke="none" draw:fill="none" draw:textarea-vertical-align="middle">
        <text:list-style style:name="Slide_20_25_20_master-subtitle" style:display-name="Slide 25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25_20_master-title" style:display-name="Slide 25 master-title" style:family="presentation">
      <style:graphic-properties draw:stroke="none" draw:fill="none" draw:textarea-vertical-align="middle" style:writing-mode="lr-tb">
        <text:list-style style:name="Slide_20_25_20_master-title" style:display-name="Slide 25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6_20_master-background" style:display-name="Slide 26 master-background" style:family="presentation">
      <style:graphic-properties draw:stroke="none" draw:fill="none"/>
      <style:text-properties style:letter-kerning="true"/>
    </style:style>
    <style:style style:name="Slide_20_26_20_master-backgroundobjects" style:display-name="Slide 26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26_20_master-notes" style:display-name="Slide 26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26_20_master-outline1" style:display-name="Slide 26 master-outline1" style:family="presentation">
      <style:graphic-properties draw:stroke="none" draw:fill="none" draw:auto-grow-height="false" draw:fit-to-size="false" style:shrink-to-fit="true" style:writing-mode="lr-tb">
        <text:list-style style:name="Slide_20_26_20_master-outline1" style:display-name="Slide 26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26_20_master-outline2" style:display-name="Slide 26 master-outline2" style:family="presentation" style:parent-style-name="Slide_20_26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6_20_master-outline3" style:display-name="Slide 26 master-outline3" style:family="presentation" style:parent-style-name="Slide_20_26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6_20_master-outline4" style:display-name="Slide 26 master-outline4" style:family="presentation" style:parent-style-name="Slide_20_26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26_20_master-outline5" style:display-name="Slide 26 master-outline5" style:family="presentation" style:parent-style-name="Slide_20_26_20_master-outline4">
      <style:paragraph-properties fo:margin-top="0.1cm" fo:margin-bottom="0cm"/>
      <style:text-properties fo:font-size="20pt" style:font-size-asian="20pt" style:font-size-complex="20pt"/>
    </style:style>
    <style:style style:name="Slide_20_26_20_master-outline6" style:display-name="Slide 26 master-outline6" style:family="presentation" style:parent-style-name="Slide_20_26_20_master-outline5">
      <style:paragraph-properties fo:margin-top="0.1cm" fo:margin-bottom="0cm"/>
      <style:text-properties fo:font-size="20pt" style:font-size-asian="20pt" style:font-size-complex="20pt"/>
    </style:style>
    <style:style style:name="Slide_20_26_20_master-outline7" style:display-name="Slide 26 master-outline7" style:family="presentation" style:parent-style-name="Slide_20_26_20_master-outline6">
      <style:paragraph-properties fo:margin-top="0.1cm" fo:margin-bottom="0cm"/>
      <style:text-properties fo:font-size="20pt" style:font-size-asian="20pt" style:font-size-complex="20pt"/>
    </style:style>
    <style:style style:name="Slide_20_26_20_master-outline8" style:display-name="Slide 26 master-outline8" style:family="presentation" style:parent-style-name="Slide_20_26_20_master-outline7">
      <style:paragraph-properties fo:margin-top="0.1cm" fo:margin-bottom="0cm"/>
      <style:text-properties fo:font-size="20pt" style:font-size-asian="20pt" style:font-size-complex="20pt"/>
    </style:style>
    <style:style style:name="Slide_20_26_20_master-outline9" style:display-name="Slide 26 master-outline9" style:family="presentation" style:parent-style-name="Slide_20_26_20_master-outline8">
      <style:paragraph-properties fo:margin-top="0.1cm" fo:margin-bottom="0cm"/>
      <style:text-properties fo:font-size="20pt" style:font-size-asian="20pt" style:font-size-complex="20pt"/>
    </style:style>
    <style:style style:name="Slide_20_26_20_master-subtitle" style:display-name="Slide 26 master-subtitle" style:family="presentation">
      <style:graphic-properties draw:stroke="none" draw:fill="none" draw:textarea-vertical-align="middle">
        <text:list-style style:name="Slide_20_26_20_master-subtitle" style:display-name="Slide 26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26_20_master-title" style:display-name="Slide 26 master-title" style:family="presentation">
      <style:graphic-properties draw:stroke="none" draw:fill="none" draw:textarea-vertical-align="middle" style:writing-mode="lr-tb">
        <text:list-style style:name="Slide_20_26_20_master-title" style:display-name="Slide 26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DEFAULT-background" style:family="presentation">
      <style:graphic-properties draw:stroke="none" draw:fill="solid" draw:fill-color="#ffffff">
        <loext:fill-complex-color loext:theme-type="light1" loext:color-type="theme"/>
      </style:graphic-properties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 style:writing-mode="lr-tb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DEFAULT-outline3" style:family="presentation" style:parent-style-name="DEFAULT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DEFAULT-outline4" style:family="presentation" style:parent-style-name="DEFAULT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 style:writing-mode="lr-tb">
        <text:list-style style:name="DEFAU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3_20_master-background" style:display-name="Slide 3 master-background" style:family="presentation">
      <style:graphic-properties draw:stroke="none" draw:fill="none"/>
      <style:text-properties style:letter-kerning="true"/>
    </style:style>
    <style:style style:name="Slide_20_3_20_master-backgroundobjects" style:display-name="Slide 3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3_20_master-notes" style:display-name="Slide 3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3_20_master-outline1" style:display-name="Slide 3 master-outline1" style:family="presentation">
      <style:graphic-properties draw:stroke="none" draw:fill="none" draw:auto-grow-height="false" draw:fit-to-size="false" style:shrink-to-fit="true" style:writing-mode="lr-tb">
        <text:list-style style:name="Slide_20_3_20_master-outline1" style:display-name="Slide 3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3_20_master-outline2" style:display-name="Slide 3 master-outline2" style:family="presentation" style:parent-style-name="Slide_20_3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3_20_master-outline3" style:display-name="Slide 3 master-outline3" style:family="presentation" style:parent-style-name="Slide_20_3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3_20_master-outline4" style:display-name="Slide 3 master-outline4" style:family="presentation" style:parent-style-name="Slide_20_3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3_20_master-outline5" style:display-name="Slide 3 master-outline5" style:family="presentation" style:parent-style-name="Slide_20_3_20_master-outline4">
      <style:paragraph-properties fo:margin-top="0.1cm" fo:margin-bottom="0cm"/>
      <style:text-properties fo:font-size="20pt" style:font-size-asian="20pt" style:font-size-complex="20pt"/>
    </style:style>
    <style:style style:name="Slide_20_3_20_master-outline6" style:display-name="Slide 3 master-outline6" style:family="presentation" style:parent-style-name="Slide_20_3_20_master-outline5">
      <style:paragraph-properties fo:margin-top="0.1cm" fo:margin-bottom="0cm"/>
      <style:text-properties fo:font-size="20pt" style:font-size-asian="20pt" style:font-size-complex="20pt"/>
    </style:style>
    <style:style style:name="Slide_20_3_20_master-outline7" style:display-name="Slide 3 master-outline7" style:family="presentation" style:parent-style-name="Slide_20_3_20_master-outline6">
      <style:paragraph-properties fo:margin-top="0.1cm" fo:margin-bottom="0cm"/>
      <style:text-properties fo:font-size="20pt" style:font-size-asian="20pt" style:font-size-complex="20pt"/>
    </style:style>
    <style:style style:name="Slide_20_3_20_master-outline8" style:display-name="Slide 3 master-outline8" style:family="presentation" style:parent-style-name="Slide_20_3_20_master-outline7">
      <style:paragraph-properties fo:margin-top="0.1cm" fo:margin-bottom="0cm"/>
      <style:text-properties fo:font-size="20pt" style:font-size-asian="20pt" style:font-size-complex="20pt"/>
    </style:style>
    <style:style style:name="Slide_20_3_20_master-outline9" style:display-name="Slide 3 master-outline9" style:family="presentation" style:parent-style-name="Slide_20_3_20_master-outline8">
      <style:paragraph-properties fo:margin-top="0.1cm" fo:margin-bottom="0cm"/>
      <style:text-properties fo:font-size="20pt" style:font-size-asian="20pt" style:font-size-complex="20pt"/>
    </style:style>
    <style:style style:name="Slide_20_3_20_master-subtitle" style:display-name="Slide 3 master-subtitle" style:family="presentation">
      <style:graphic-properties draw:stroke="none" draw:fill="none" draw:textarea-vertical-align="middle">
        <text:list-style style:name="Slide_20_3_20_master-subtitle" style:display-name="Slide 3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3_20_master-title" style:display-name="Slide 3 master-title" style:family="presentation">
      <style:graphic-properties draw:stroke="none" draw:fill="none" draw:textarea-vertical-align="middle" style:writing-mode="lr-tb">
        <text:list-style style:name="Slide_20_3_20_master-title" style:display-name="Slide 3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4_20_master-background" style:display-name="Slide 4 master-background" style:family="presentation">
      <style:graphic-properties draw:stroke="none" draw:fill="none"/>
      <style:text-properties style:letter-kerning="true"/>
    </style:style>
    <style:style style:name="Slide_20_4_20_master-backgroundobjects" style:display-name="Slide 4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4_20_master-notes" style:display-name="Slide 4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4_20_master-outline1" style:display-name="Slide 4 master-outline1" style:family="presentation">
      <style:graphic-properties draw:stroke="none" draw:fill="none" draw:auto-grow-height="false" draw:fit-to-size="false" style:shrink-to-fit="true" style:writing-mode="lr-tb">
        <text:list-style style:name="Slide_20_4_20_master-outline1" style:display-name="Slide 4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4_20_master-outline2" style:display-name="Slide 4 master-outline2" style:family="presentation" style:parent-style-name="Slide_20_4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4_20_master-outline3" style:display-name="Slide 4 master-outline3" style:family="presentation" style:parent-style-name="Slide_20_4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4_20_master-outline4" style:display-name="Slide 4 master-outline4" style:family="presentation" style:parent-style-name="Slide_20_4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4_20_master-outline5" style:display-name="Slide 4 master-outline5" style:family="presentation" style:parent-style-name="Slide_20_4_20_master-outline4">
      <style:paragraph-properties fo:margin-top="0.1cm" fo:margin-bottom="0cm"/>
      <style:text-properties fo:font-size="20pt" style:font-size-asian="20pt" style:font-size-complex="20pt"/>
    </style:style>
    <style:style style:name="Slide_20_4_20_master-outline6" style:display-name="Slide 4 master-outline6" style:family="presentation" style:parent-style-name="Slide_20_4_20_master-outline5">
      <style:paragraph-properties fo:margin-top="0.1cm" fo:margin-bottom="0cm"/>
      <style:text-properties fo:font-size="20pt" style:font-size-asian="20pt" style:font-size-complex="20pt"/>
    </style:style>
    <style:style style:name="Slide_20_4_20_master-outline7" style:display-name="Slide 4 master-outline7" style:family="presentation" style:parent-style-name="Slide_20_4_20_master-outline6">
      <style:paragraph-properties fo:margin-top="0.1cm" fo:margin-bottom="0cm"/>
      <style:text-properties fo:font-size="20pt" style:font-size-asian="20pt" style:font-size-complex="20pt"/>
    </style:style>
    <style:style style:name="Slide_20_4_20_master-outline8" style:display-name="Slide 4 master-outline8" style:family="presentation" style:parent-style-name="Slide_20_4_20_master-outline7">
      <style:paragraph-properties fo:margin-top="0.1cm" fo:margin-bottom="0cm"/>
      <style:text-properties fo:font-size="20pt" style:font-size-asian="20pt" style:font-size-complex="20pt"/>
    </style:style>
    <style:style style:name="Slide_20_4_20_master-outline9" style:display-name="Slide 4 master-outline9" style:family="presentation" style:parent-style-name="Slide_20_4_20_master-outline8">
      <style:paragraph-properties fo:margin-top="0.1cm" fo:margin-bottom="0cm"/>
      <style:text-properties fo:font-size="20pt" style:font-size-asian="20pt" style:font-size-complex="20pt"/>
    </style:style>
    <style:style style:name="Slide_20_4_20_master-subtitle" style:display-name="Slide 4 master-subtitle" style:family="presentation">
      <style:graphic-properties draw:stroke="none" draw:fill="none" draw:textarea-vertical-align="middle">
        <text:list-style style:name="Slide_20_4_20_master-subtitle" style:display-name="Slide 4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4_20_master-title" style:display-name="Slide 4 master-title" style:family="presentation">
      <style:graphic-properties draw:stroke="none" draw:fill="none" draw:textarea-vertical-align="middle" style:writing-mode="lr-tb">
        <text:list-style style:name="Slide_20_4_20_master-title" style:display-name="Slide 4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5_20_master-background" style:display-name="Slide 5 master-background" style:family="presentation">
      <style:graphic-properties draw:stroke="none" draw:fill="none"/>
      <style:text-properties style:letter-kerning="true"/>
    </style:style>
    <style:style style:name="Slide_20_5_20_master-backgroundobjects" style:display-name="Slide 5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5_20_master-notes" style:display-name="Slide 5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5_20_master-outline1" style:display-name="Slide 5 master-outline1" style:family="presentation">
      <style:graphic-properties draw:stroke="none" draw:fill="none" draw:auto-grow-height="false" draw:fit-to-size="false" style:shrink-to-fit="true" style:writing-mode="lr-tb">
        <text:list-style style:name="Slide_20_5_20_master-outline1" style:display-name="Slide 5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5_20_master-outline2" style:display-name="Slide 5 master-outline2" style:family="presentation" style:parent-style-name="Slide_20_5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5_20_master-outline3" style:display-name="Slide 5 master-outline3" style:family="presentation" style:parent-style-name="Slide_20_5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5_20_master-outline4" style:display-name="Slide 5 master-outline4" style:family="presentation" style:parent-style-name="Slide_20_5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5_20_master-outline5" style:display-name="Slide 5 master-outline5" style:family="presentation" style:parent-style-name="Slide_20_5_20_master-outline4">
      <style:paragraph-properties fo:margin-top="0.1cm" fo:margin-bottom="0cm"/>
      <style:text-properties fo:font-size="20pt" style:font-size-asian="20pt" style:font-size-complex="20pt"/>
    </style:style>
    <style:style style:name="Slide_20_5_20_master-outline6" style:display-name="Slide 5 master-outline6" style:family="presentation" style:parent-style-name="Slide_20_5_20_master-outline5">
      <style:paragraph-properties fo:margin-top="0.1cm" fo:margin-bottom="0cm"/>
      <style:text-properties fo:font-size="20pt" style:font-size-asian="20pt" style:font-size-complex="20pt"/>
    </style:style>
    <style:style style:name="Slide_20_5_20_master-outline7" style:display-name="Slide 5 master-outline7" style:family="presentation" style:parent-style-name="Slide_20_5_20_master-outline6">
      <style:paragraph-properties fo:margin-top="0.1cm" fo:margin-bottom="0cm"/>
      <style:text-properties fo:font-size="20pt" style:font-size-asian="20pt" style:font-size-complex="20pt"/>
    </style:style>
    <style:style style:name="Slide_20_5_20_master-outline8" style:display-name="Slide 5 master-outline8" style:family="presentation" style:parent-style-name="Slide_20_5_20_master-outline7">
      <style:paragraph-properties fo:margin-top="0.1cm" fo:margin-bottom="0cm"/>
      <style:text-properties fo:font-size="20pt" style:font-size-asian="20pt" style:font-size-complex="20pt"/>
    </style:style>
    <style:style style:name="Slide_20_5_20_master-outline9" style:display-name="Slide 5 master-outline9" style:family="presentation" style:parent-style-name="Slide_20_5_20_master-outline8">
      <style:paragraph-properties fo:margin-top="0.1cm" fo:margin-bottom="0cm"/>
      <style:text-properties fo:font-size="20pt" style:font-size-asian="20pt" style:font-size-complex="20pt"/>
    </style:style>
    <style:style style:name="Slide_20_5_20_master-subtitle" style:display-name="Slide 5 master-subtitle" style:family="presentation">
      <style:graphic-properties draw:stroke="none" draw:fill="none" draw:textarea-vertical-align="middle">
        <text:list-style style:name="Slide_20_5_20_master-subtitle" style:display-name="Slide 5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5_20_master-title" style:display-name="Slide 5 master-title" style:family="presentation">
      <style:graphic-properties draw:stroke="none" draw:fill="none" draw:textarea-vertical-align="middle" style:writing-mode="lr-tb">
        <text:list-style style:name="Slide_20_5_20_master-title" style:display-name="Slide 5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6_20_master-background" style:display-name="Slide 6 master-background" style:family="presentation">
      <style:graphic-properties draw:stroke="none" draw:fill="none"/>
      <style:text-properties style:letter-kerning="true"/>
    </style:style>
    <style:style style:name="Slide_20_6_20_master-backgroundobjects" style:display-name="Slide 6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6_20_master-notes" style:display-name="Slide 6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6_20_master-outline1" style:display-name="Slide 6 master-outline1" style:family="presentation">
      <style:graphic-properties draw:stroke="none" draw:fill="none" draw:auto-grow-height="false" draw:fit-to-size="false" style:shrink-to-fit="true" style:writing-mode="lr-tb">
        <text:list-style style:name="Slide_20_6_20_master-outline1" style:display-name="Slide 6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6_20_master-outline2" style:display-name="Slide 6 master-outline2" style:family="presentation" style:parent-style-name="Slide_20_6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6_20_master-outline3" style:display-name="Slide 6 master-outline3" style:family="presentation" style:parent-style-name="Slide_20_6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6_20_master-outline4" style:display-name="Slide 6 master-outline4" style:family="presentation" style:parent-style-name="Slide_20_6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6_20_master-outline5" style:display-name="Slide 6 master-outline5" style:family="presentation" style:parent-style-name="Slide_20_6_20_master-outline4">
      <style:paragraph-properties fo:margin-top="0.1cm" fo:margin-bottom="0cm"/>
      <style:text-properties fo:font-size="20pt" style:font-size-asian="20pt" style:font-size-complex="20pt"/>
    </style:style>
    <style:style style:name="Slide_20_6_20_master-outline6" style:display-name="Slide 6 master-outline6" style:family="presentation" style:parent-style-name="Slide_20_6_20_master-outline5">
      <style:paragraph-properties fo:margin-top="0.1cm" fo:margin-bottom="0cm"/>
      <style:text-properties fo:font-size="20pt" style:font-size-asian="20pt" style:font-size-complex="20pt"/>
    </style:style>
    <style:style style:name="Slide_20_6_20_master-outline7" style:display-name="Slide 6 master-outline7" style:family="presentation" style:parent-style-name="Slide_20_6_20_master-outline6">
      <style:paragraph-properties fo:margin-top="0.1cm" fo:margin-bottom="0cm"/>
      <style:text-properties fo:font-size="20pt" style:font-size-asian="20pt" style:font-size-complex="20pt"/>
    </style:style>
    <style:style style:name="Slide_20_6_20_master-outline8" style:display-name="Slide 6 master-outline8" style:family="presentation" style:parent-style-name="Slide_20_6_20_master-outline7">
      <style:paragraph-properties fo:margin-top="0.1cm" fo:margin-bottom="0cm"/>
      <style:text-properties fo:font-size="20pt" style:font-size-asian="20pt" style:font-size-complex="20pt"/>
    </style:style>
    <style:style style:name="Slide_20_6_20_master-outline9" style:display-name="Slide 6 master-outline9" style:family="presentation" style:parent-style-name="Slide_20_6_20_master-outline8">
      <style:paragraph-properties fo:margin-top="0.1cm" fo:margin-bottom="0cm"/>
      <style:text-properties fo:font-size="20pt" style:font-size-asian="20pt" style:font-size-complex="20pt"/>
    </style:style>
    <style:style style:name="Slide_20_6_20_master-subtitle" style:display-name="Slide 6 master-subtitle" style:family="presentation">
      <style:graphic-properties draw:stroke="none" draw:fill="none" draw:textarea-vertical-align="middle">
        <text:list-style style:name="Slide_20_6_20_master-subtitle" style:display-name="Slide 6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6_20_master-title" style:display-name="Slide 6 master-title" style:family="presentation">
      <style:graphic-properties draw:stroke="none" draw:fill="none" draw:textarea-vertical-align="middle" style:writing-mode="lr-tb">
        <text:list-style style:name="Slide_20_6_20_master-title" style:display-name="Slide 6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7_20_master-background" style:display-name="Slide 7 master-background" style:family="presentation">
      <style:graphic-properties draw:stroke="none" draw:fill="none"/>
      <style:text-properties style:letter-kerning="true"/>
    </style:style>
    <style:style style:name="Slide_20_7_20_master-backgroundobjects" style:display-name="Slide 7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7_20_master-notes" style:display-name="Slide 7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7_20_master-outline1" style:display-name="Slide 7 master-outline1" style:family="presentation">
      <style:graphic-properties draw:stroke="none" draw:fill="none" draw:auto-grow-height="false" draw:fit-to-size="false" style:shrink-to-fit="true" style:writing-mode="lr-tb">
        <text:list-style style:name="Slide_20_7_20_master-outline1" style:display-name="Slide 7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7_20_master-outline2" style:display-name="Slide 7 master-outline2" style:family="presentation" style:parent-style-name="Slide_20_7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7_20_master-outline3" style:display-name="Slide 7 master-outline3" style:family="presentation" style:parent-style-name="Slide_20_7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7_20_master-outline4" style:display-name="Slide 7 master-outline4" style:family="presentation" style:parent-style-name="Slide_20_7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7_20_master-outline5" style:display-name="Slide 7 master-outline5" style:family="presentation" style:parent-style-name="Slide_20_7_20_master-outline4">
      <style:paragraph-properties fo:margin-top="0.1cm" fo:margin-bottom="0cm"/>
      <style:text-properties fo:font-size="20pt" style:font-size-asian="20pt" style:font-size-complex="20pt"/>
    </style:style>
    <style:style style:name="Slide_20_7_20_master-outline6" style:display-name="Slide 7 master-outline6" style:family="presentation" style:parent-style-name="Slide_20_7_20_master-outline5">
      <style:paragraph-properties fo:margin-top="0.1cm" fo:margin-bottom="0cm"/>
      <style:text-properties fo:font-size="20pt" style:font-size-asian="20pt" style:font-size-complex="20pt"/>
    </style:style>
    <style:style style:name="Slide_20_7_20_master-outline7" style:display-name="Slide 7 master-outline7" style:family="presentation" style:parent-style-name="Slide_20_7_20_master-outline6">
      <style:paragraph-properties fo:margin-top="0.1cm" fo:margin-bottom="0cm"/>
      <style:text-properties fo:font-size="20pt" style:font-size-asian="20pt" style:font-size-complex="20pt"/>
    </style:style>
    <style:style style:name="Slide_20_7_20_master-outline8" style:display-name="Slide 7 master-outline8" style:family="presentation" style:parent-style-name="Slide_20_7_20_master-outline7">
      <style:paragraph-properties fo:margin-top="0.1cm" fo:margin-bottom="0cm"/>
      <style:text-properties fo:font-size="20pt" style:font-size-asian="20pt" style:font-size-complex="20pt"/>
    </style:style>
    <style:style style:name="Slide_20_7_20_master-outline9" style:display-name="Slide 7 master-outline9" style:family="presentation" style:parent-style-name="Slide_20_7_20_master-outline8">
      <style:paragraph-properties fo:margin-top="0.1cm" fo:margin-bottom="0cm"/>
      <style:text-properties fo:font-size="20pt" style:font-size-asian="20pt" style:font-size-complex="20pt"/>
    </style:style>
    <style:style style:name="Slide_20_7_20_master-subtitle" style:display-name="Slide 7 master-subtitle" style:family="presentation">
      <style:graphic-properties draw:stroke="none" draw:fill="none" draw:textarea-vertical-align="middle">
        <text:list-style style:name="Slide_20_7_20_master-subtitle" style:display-name="Slide 7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7_20_master-title" style:display-name="Slide 7 master-title" style:family="presentation">
      <style:graphic-properties draw:stroke="none" draw:fill="none" draw:textarea-vertical-align="middle" style:writing-mode="lr-tb">
        <text:list-style style:name="Slide_20_7_20_master-title" style:display-name="Slide 7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8_20_master-background" style:display-name="Slide 8 master-background" style:family="presentation">
      <style:graphic-properties draw:stroke="none" draw:fill="none"/>
      <style:text-properties style:letter-kerning="true"/>
    </style:style>
    <style:style style:name="Slide_20_8_20_master-backgroundobjects" style:display-name="Slide 8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8_20_master-notes" style:display-name="Slide 8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8_20_master-outline1" style:display-name="Slide 8 master-outline1" style:family="presentation">
      <style:graphic-properties draw:stroke="none" draw:fill="none" draw:auto-grow-height="false" draw:fit-to-size="false" style:shrink-to-fit="true" style:writing-mode="lr-tb">
        <text:list-style style:name="Slide_20_8_20_master-outline1" style:display-name="Slide 8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8_20_master-outline2" style:display-name="Slide 8 master-outline2" style:family="presentation" style:parent-style-name="Slide_20_8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8_20_master-outline3" style:display-name="Slide 8 master-outline3" style:family="presentation" style:parent-style-name="Slide_20_8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8_20_master-outline4" style:display-name="Slide 8 master-outline4" style:family="presentation" style:parent-style-name="Slide_20_8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8_20_master-outline5" style:display-name="Slide 8 master-outline5" style:family="presentation" style:parent-style-name="Slide_20_8_20_master-outline4">
      <style:paragraph-properties fo:margin-top="0.1cm" fo:margin-bottom="0cm"/>
      <style:text-properties fo:font-size="20pt" style:font-size-asian="20pt" style:font-size-complex="20pt"/>
    </style:style>
    <style:style style:name="Slide_20_8_20_master-outline6" style:display-name="Slide 8 master-outline6" style:family="presentation" style:parent-style-name="Slide_20_8_20_master-outline5">
      <style:paragraph-properties fo:margin-top="0.1cm" fo:margin-bottom="0cm"/>
      <style:text-properties fo:font-size="20pt" style:font-size-asian="20pt" style:font-size-complex="20pt"/>
    </style:style>
    <style:style style:name="Slide_20_8_20_master-outline7" style:display-name="Slide 8 master-outline7" style:family="presentation" style:parent-style-name="Slide_20_8_20_master-outline6">
      <style:paragraph-properties fo:margin-top="0.1cm" fo:margin-bottom="0cm"/>
      <style:text-properties fo:font-size="20pt" style:font-size-asian="20pt" style:font-size-complex="20pt"/>
    </style:style>
    <style:style style:name="Slide_20_8_20_master-outline8" style:display-name="Slide 8 master-outline8" style:family="presentation" style:parent-style-name="Slide_20_8_20_master-outline7">
      <style:paragraph-properties fo:margin-top="0.1cm" fo:margin-bottom="0cm"/>
      <style:text-properties fo:font-size="20pt" style:font-size-asian="20pt" style:font-size-complex="20pt"/>
    </style:style>
    <style:style style:name="Slide_20_8_20_master-outline9" style:display-name="Slide 8 master-outline9" style:family="presentation" style:parent-style-name="Slide_20_8_20_master-outline8">
      <style:paragraph-properties fo:margin-top="0.1cm" fo:margin-bottom="0cm"/>
      <style:text-properties fo:font-size="20pt" style:font-size-asian="20pt" style:font-size-complex="20pt"/>
    </style:style>
    <style:style style:name="Slide_20_8_20_master-subtitle" style:display-name="Slide 8 master-subtitle" style:family="presentation">
      <style:graphic-properties draw:stroke="none" draw:fill="none" draw:textarea-vertical-align="middle">
        <text:list-style style:name="Slide_20_8_20_master-subtitle" style:display-name="Slide 8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8_20_master-title" style:display-name="Slide 8 master-title" style:family="presentation">
      <style:graphic-properties draw:stroke="none" draw:fill="none" draw:textarea-vertical-align="middle" style:writing-mode="lr-tb">
        <text:list-style style:name="Slide_20_8_20_master-title" style:display-name="Slide 8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9_20_master-background" style:display-name="Slide 9 master-background" style:family="presentation">
      <style:graphic-properties draw:stroke="none" draw:fill="none"/>
      <style:text-properties style:letter-kerning="true"/>
    </style:style>
    <style:style style:name="Slide_20_9_20_master-backgroundobjects" style:display-name="Slide 9 mast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9_20_master-notes" style:display-name="Slide 9 mast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9_20_master-outline1" style:display-name="Slide 9 master-outline1" style:family="presentation">
      <style:graphic-properties draw:stroke="none" draw:fill="none" draw:auto-grow-height="false" draw:fit-to-size="false" style:shrink-to-fit="true" style:writing-mode="lr-tb">
        <text:list-style style:name="Slide_20_9_20_master-outline1" style:display-name="Slide 9 mast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lide_20_9_20_master-outline2" style:display-name="Slide 9 master-outline2" style:family="presentation" style:parent-style-name="Slide_20_9_20_master-outline1">
      <style:graphic-properties style:writing-mode="lr-tb"/>
      <style:paragraph-properties fo:margin-left="0cm" fo:margin-right="0cm" fo:margin-top="0.4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9_20_master-outline3" style:display-name="Slide 9 master-outline3" style:family="presentation" style:parent-style-name="Slide_20_9_20_master-outline2">
      <style:graphic-properties style:writing-mode="lr-tb"/>
      <style:paragraph-properties fo:margin-left="0cm" fo:margin-right="0cm" fo:margin-top="0.3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9_20_master-outline4" style:display-name="Slide 9 master-outline4" style:family="presentation" style:parent-style-name="Slide_20_9_20_master-outline3">
      <style:graphic-properties style:writing-mode="lr-tb"/>
      <style:paragraph-properties fo:margin-left="0cm" fo:margin-right="0cm" fo:margin-top="0.2cm" fo:margin-bottom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Slide_20_9_20_master-outline5" style:display-name="Slide 9 master-outline5" style:family="presentation" style:parent-style-name="Slide_20_9_20_master-outline4">
      <style:paragraph-properties fo:margin-top="0.1cm" fo:margin-bottom="0cm"/>
      <style:text-properties fo:font-size="20pt" style:font-size-asian="20pt" style:font-size-complex="20pt"/>
    </style:style>
    <style:style style:name="Slide_20_9_20_master-outline6" style:display-name="Slide 9 master-outline6" style:family="presentation" style:parent-style-name="Slide_20_9_20_master-outline5">
      <style:paragraph-properties fo:margin-top="0.1cm" fo:margin-bottom="0cm"/>
      <style:text-properties fo:font-size="20pt" style:font-size-asian="20pt" style:font-size-complex="20pt"/>
    </style:style>
    <style:style style:name="Slide_20_9_20_master-outline7" style:display-name="Slide 9 master-outline7" style:family="presentation" style:parent-style-name="Slide_20_9_20_master-outline6">
      <style:paragraph-properties fo:margin-top="0.1cm" fo:margin-bottom="0cm"/>
      <style:text-properties fo:font-size="20pt" style:font-size-asian="20pt" style:font-size-complex="20pt"/>
    </style:style>
    <style:style style:name="Slide_20_9_20_master-outline8" style:display-name="Slide 9 master-outline8" style:family="presentation" style:parent-style-name="Slide_20_9_20_master-outline7">
      <style:paragraph-properties fo:margin-top="0.1cm" fo:margin-bottom="0cm"/>
      <style:text-properties fo:font-size="20pt" style:font-size-asian="20pt" style:font-size-complex="20pt"/>
    </style:style>
    <style:style style:name="Slide_20_9_20_master-outline9" style:display-name="Slide 9 master-outline9" style:family="presentation" style:parent-style-name="Slide_20_9_20_master-outline8">
      <style:paragraph-properties fo:margin-top="0.1cm" fo:margin-bottom="0cm"/>
      <style:text-properties fo:font-size="20pt" style:font-size-asian="20pt" style:font-size-complex="20pt"/>
    </style:style>
    <style:style style:name="Slide_20_9_20_master-subtitle" style:display-name="Slide 9 master-subtitle" style:family="presentation">
      <style:graphic-properties draw:stroke="none" draw:fill="none" draw:textarea-vertical-align="middle">
        <text:list-style style:name="Slide_20_9_20_master-subtitle" style:display-name="Slide 9 mast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9_20_master-title" style:display-name="Slide 9 master-title" style:family="presentation">
      <style:graphic-properties draw:stroke="none" draw:fill="none" draw:textarea-vertical-align="middle" style:writing-mode="lr-tb">
        <text:list-style style:name="Slide_20_9_20_master-title" style:display-name="Slide 9 mast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lef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1.543cm" svg:y="2.465cm" svg:width="17.934cm" svg:height="4.959cm"/>
      <presentation:placeholder presentation:object="subtitle" svg:x="1.543cm" svg:y="8.256cm" svg:width="17.934cm" svg:height="18.711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40.64cm" fo:page-height="22.86cm" style:print-orientation="landscape"/>
    </style:page-layout>
    <style:page-layout style:name="PM2">
      <style:page-layout-properties fo:margin-top="0cm" fo:margin-bottom="0cm" fo:margin-left="0cm" fo:margin-right="0cm" fo:page-width="22.86cm" fo:page-height="40.64cm" style:print-orientation="portrait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draw:background-size="border" draw:fill="solid" draw:fill-color="#ffffff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4" style:family="graphic" style:parent-style-name="standard">
      <style:graphic-properties draw:stroke="none" svg:stroke-width="0cm" draw:fill="solid" draw:fill-color="#0b0c23" draw:opacity="95%" draw:textarea-horizontal-align="justify" draw:textarea-vertical-align="middle" draw:auto-grow-height="false" draw:fit-to-size="false" style:shrink-to-fit="false" fo:min-height="0cm" fo:min-width="0cm" fo:padding-top="0.254cm" fo:padding-bottom="0.254cm" fo:padding-left="0.254cm" fo:padding-right="0.254cm" fo:wrap-option="wrap" loext:decorative="false"/>
    </style:style>
    <style:style style:name="Mpr1" style:family="presentation" style:parent-style-name="Slide_20_1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" style:family="presentation" style:parent-style-name="Slide_20_1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" style:family="presentation" style:parent-style-name="Slide_20_10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" style:family="presentation" style:parent-style-name="Slide_20_10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" style:family="presentation" style:parent-style-name="Slide_20_11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" style:family="presentation" style:parent-style-name="Slide_20_11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" style:family="presentation" style:parent-style-name="Slide_20_12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" style:family="presentation" style:parent-style-name="Slide_20_12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" style:family="presentation" style:parent-style-name="Slide_20_13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" style:family="presentation" style:parent-style-name="Slide_20_13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" style:family="presentation" style:parent-style-name="Slide_20_14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" style:family="presentation" style:parent-style-name="Slide_20_14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" style:family="presentation" style:parent-style-name="Slide_20_15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" style:family="presentation" style:parent-style-name="Slide_20_15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" style:family="presentation" style:parent-style-name="Slide_20_16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" style:family="presentation" style:parent-style-name="Slide_20_16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7" style:family="presentation" style:parent-style-name="Slide_20_17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8" style:family="presentation" style:parent-style-name="Slide_20_17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9" style:family="presentation" style:parent-style-name="Slide_20_18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0" style:family="presentation" style:parent-style-name="Slide_20_18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1" style:family="presentation" style:parent-style-name="Slide_20_19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2" style:family="presentation" style:parent-style-name="Slide_20_19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3" style:family="presentation" style:parent-style-name="Slide_20_2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4" style:family="presentation" style:parent-style-name="Slide_20_2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5" style:family="presentation" style:parent-style-name="Slide_20_20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6" style:family="presentation" style:parent-style-name="Slide_20_20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7" style:family="presentation" style:parent-style-name="Slide_20_21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8" style:family="presentation" style:parent-style-name="Slide_20_21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9" style:family="presentation" style:parent-style-name="Slide_20_22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0" style:family="presentation" style:parent-style-name="Slide_20_22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1" style:family="presentation" style:parent-style-name="Slide_20_23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2" style:family="presentation" style:parent-style-name="Slide_20_23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3" style:family="presentation" style:parent-style-name="Slide_20_24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4" style:family="presentation" style:parent-style-name="Slide_20_24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5" style:family="presentation" style:parent-style-name="Slide_20_25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6" style:family="presentation" style:parent-style-name="Slide_20_25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7" style:family="presentation" style:parent-style-name="Slide_20_26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8" style:family="presentation" style:parent-style-name="Slide_20_26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9" style:family="presentation" style:parent-style-name="DEFAU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0" style:family="presentation" style:parent-style-name="DEFAU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1" style:family="presentation" style:parent-style-name="Slide_20_3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2" style:family="presentation" style:parent-style-name="Slide_20_3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3" style:family="presentation" style:parent-style-name="Slide_20_4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4" style:family="presentation" style:parent-style-name="Slide_20_4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5" style:family="presentation" style:parent-style-name="Slide_20_5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6" style:family="presentation" style:parent-style-name="Slide_20_5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7" style:family="presentation" style:parent-style-name="Slide_20_6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8" style:family="presentation" style:parent-style-name="Slide_20_6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9" style:family="presentation" style:parent-style-name="Slide_20_7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0" style:family="presentation" style:parent-style-name="Slide_20_7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1" style:family="presentation" style:parent-style-name="Slide_20_8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2" style:family="presentation" style:parent-style-name="Slide_20_8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3" style:family="presentation" style:parent-style-name="Slide_20_9_20_mast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4" style:family="presentation" style:parent-style-name="Slide_20_9_20_mast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loext:graphic-properties draw:fill="none"/>
      <style:paragraph-properties fo:text-align="left"/>
      <style:text-properties fo:font-size="18pt"/>
    </style:style>
    <style:style style:name="MP6" style:family="paragraph">
      <loext:graphic-properties draw:fill="solid" draw:fill-color="#0b0c23" draw:opacity="95%"/>
      <style:paragraph-properties fo:text-align="left" style:font-independent-line-spacing="true"/>
      <style:text-properties fo:font-size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ero&gt;</text:page-number></text:span></text:p>
        </draw:text-box>
      </draw:frame>
    </style:handout-master>
    <style:master-page style:name="Slide_20_1_20_master" style:display-name="Slide 1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11;p2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12;p2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1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1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1_20_master-title" draw:layer="backgroundobjects" svg:width="19.798cm" svg:height="11.136cm" svg:x="0.6cm" svg:y="2.257cm" presentation:class="page"/>
        <draw:frame presentation:style-name="Slide_20_1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10_20_master" style:display-name="Slide 10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38;p11" draw:style-name="Mgr3" draw:text-style-name="MP5" draw:layer="backgroundobjects" svg:width="40.639cm" svg:height="22.859cm" svg:x="0cm" svg:y="0cm">
        <draw:image xlink:href="Pictures/10000000000009C40000057E81239752.png" xlink:type="simple" xlink:show="embed" xlink:actuate="onLoad" draw:mime-type="image/png">
          <text:p/>
        </draw:image>
        <svg:desc>preencoded.png</svg:desc>
      </draw:frame>
      <draw:custom-shape draw:name="Google Shape;39;p11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10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10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10_20_master-title" draw:layer="backgroundobjects" svg:width="0.001cm" svg:height="0.001cm" svg:x="0cm" svg:y="2.257cm" presentation:class="page"/>
        <draw:frame presentation:style-name="Slide_20_10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11_20_master" style:display-name="Slide 11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41;p12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42;p12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11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11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11_20_master-title" draw:layer="backgroundobjects" svg:width="0.001cm" svg:height="0.001cm" svg:x="0cm" svg:y="2.257cm" presentation:class="page"/>
        <draw:frame presentation:style-name="Slide_20_11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12_20_master" style:display-name="Slide 12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44;p13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45;p13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12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12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12_20_master-title" draw:layer="backgroundobjects" svg:width="0.001cm" svg:height="0.001cm" svg:x="0cm" svg:y="2.257cm" presentation:class="page"/>
        <draw:frame presentation:style-name="Slide_20_12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13_20_master" style:display-name="Slide 13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47;p14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48;p14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13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13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13_20_master-title" draw:layer="backgroundobjects" svg:width="0.001cm" svg:height="0.001cm" svg:x="0cm" svg:y="2.257cm" presentation:class="page"/>
        <draw:frame presentation:style-name="Slide_20_13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14_20_master" style:display-name="Slide 14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50;p15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51;p15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14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14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14_20_master-title" draw:layer="backgroundobjects" svg:width="0.001cm" svg:height="0.001cm" svg:x="0cm" svg:y="2.257cm" presentation:class="page"/>
        <draw:frame presentation:style-name="Slide_20_14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15_20_master" style:display-name="Slide 15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53;p16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54;p16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15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15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15_20_master-title" draw:layer="backgroundobjects" svg:width="0.001cm" svg:height="0.001cm" svg:x="0cm" svg:y="2.257cm" presentation:class="page"/>
        <draw:frame presentation:style-name="Slide_20_15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1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16_20_master" style:display-name="Slide 16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56;p17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57;p17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16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16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16_20_master-title" draw:layer="backgroundobjects" svg:width="0.001cm" svg:height="0.001cm" svg:x="0cm" svg:y="2.257cm" presentation:class="page"/>
        <draw:frame presentation:style-name="Slide_20_16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1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17_20_master" style:display-name="Slide 17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59;p18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60;p18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17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17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17_20_master-title" draw:layer="backgroundobjects" svg:width="0.001cm" svg:height="0.001cm" svg:x="0cm" svg:y="2.257cm" presentation:class="page"/>
        <draw:frame presentation:style-name="Slide_20_17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1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18_20_master" style:display-name="Slide 18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62;p19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63;p19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18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18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18_20_master-title" draw:layer="backgroundobjects" svg:width="0.001cm" svg:height="0.001cm" svg:x="0cm" svg:y="2.257cm" presentation:class="page"/>
        <draw:frame presentation:style-name="Slide_20_18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1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19_20_master" style:display-name="Slide 19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65;p20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66;p20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19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19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19_20_master-title" draw:layer="backgroundobjects" svg:width="0.001cm" svg:height="0.001cm" svg:x="0cm" svg:y="2.257cm" presentation:class="page"/>
        <draw:frame presentation:style-name="Slide_20_19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2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2_20_master" style:display-name="Slide 2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14;p3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15;p3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2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2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2_20_master-title" draw:layer="backgroundobjects" svg:width="0.001cm" svg:height="0.001cm" svg:x="0cm" svg:y="2.257cm" presentation:class="page"/>
        <draw:frame presentation:style-name="Slide_20_2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2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20_20_master" style:display-name="Slide 20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68;p21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69;p21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20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20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20_20_master-title" draw:layer="backgroundobjects" svg:width="0.001cm" svg:height="0.001cm" svg:x="0cm" svg:y="2.257cm" presentation:class="page"/>
        <draw:frame presentation:style-name="Slide_20_20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2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21_20_master" style:display-name="Slide 21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71;p22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72;p22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21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21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21_20_master-title" draw:layer="backgroundobjects" svg:width="0.001cm" svg:height="0.001cm" svg:x="0cm" svg:y="2.257cm" presentation:class="page"/>
        <draw:frame presentation:style-name="Slide_20_21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2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22_20_master" style:display-name="Slide 22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74;p23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75;p23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22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22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22_20_master-title" draw:layer="backgroundobjects" svg:width="0.001cm" svg:height="0.001cm" svg:x="0cm" svg:y="2.257cm" presentation:class="page"/>
        <draw:frame presentation:style-name="Slide_20_22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23_20_master" style:display-name="Slide 23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77;p24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78;p24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23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23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23_20_master-title" draw:layer="backgroundobjects" svg:width="0.001cm" svg:height="0.001cm" svg:x="0cm" svg:y="2.257cm" presentation:class="page"/>
        <draw:frame presentation:style-name="Slide_20_23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3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24_20_master" style:display-name="Slide 24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80;p25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81;p25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24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24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24_20_master-title" draw:layer="backgroundobjects" svg:width="0.001cm" svg:height="0.001cm" svg:x="0cm" svg:y="2.257cm" presentation:class="page"/>
        <draw:frame presentation:style-name="Slide_20_24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3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25_20_master" style:display-name="Slide 25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83;p26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84;p26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25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25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25_20_master-title" draw:layer="backgroundobjects" svg:width="0.001cm" svg:height="0.001cm" svg:x="0cm" svg:y="2.257cm" presentation:class="page"/>
        <draw:frame presentation:style-name="Slide_20_25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3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26_20_master" style:display-name="Slide 26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86;p27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87;p27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presentation:notes style:page-layout-name="PM2">
        <draw:page-thumbnail presentation:style-name="Slide_20_26_20_master-title" draw:layer="backgroundobjects" svg:width="0.001cm" svg:height="0.001cm" svg:x="0cm" svg:y="2.257cm" presentation:class="page"/>
        <draw:frame presentation:style-name="Slide_20_26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3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DEFAULT" style:page-layout-name="PM1" draw:style-name="Mdp2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presentation:notes style:page-layout-name="PM2">
        <draw:page-thumbnail presentation:style-name="DEFAULT-title" draw:layer="backgroundobjects" svg:width="0.001cm" svg:height="0.001cm" svg:x="0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3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3_20_master" style:display-name="Slide 3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17;p4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18;p4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3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3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3_20_master-title" draw:layer="backgroundobjects" svg:width="0.001cm" svg:height="0.001cm" svg:x="0cm" svg:y="2.257cm" presentation:class="page"/>
        <draw:frame presentation:style-name="Slide_20_3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4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4_20_master" style:display-name="Slide 4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20;p5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21;p5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4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4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4_20_master-title" draw:layer="backgroundobjects" svg:width="0.001cm" svg:height="0.001cm" svg:x="0cm" svg:y="2.257cm" presentation:class="page"/>
        <draw:frame presentation:style-name="Slide_20_4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4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5_20_master" style:display-name="Slide 5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23;p6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24;p6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5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5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5_20_master-title" draw:layer="backgroundobjects" svg:width="0.001cm" svg:height="0.001cm" svg:x="0cm" svg:y="2.257cm" presentation:class="page"/>
        <draw:frame presentation:style-name="Slide_20_5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4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6_20_master" style:display-name="Slide 6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26;p7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27;p7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6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6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6_20_master-title" draw:layer="backgroundobjects" svg:width="0.001cm" svg:height="0.001cm" svg:x="0cm" svg:y="2.257cm" presentation:class="page"/>
        <draw:frame presentation:style-name="Slide_20_6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4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7_20_master" style:display-name="Slide 7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29;p8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30;p8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7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7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7_20_master-title" draw:layer="backgroundobjects" svg:width="0.001cm" svg:height="0.001cm" svg:x="0cm" svg:y="2.257cm" presentation:class="page"/>
        <draw:frame presentation:style-name="Slide_20_7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4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8_20_master" style:display-name="Slide 8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32;p9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33;p9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8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8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8_20_master-title" draw:layer="backgroundobjects" svg:width="0.001cm" svg:height="0.001cm" svg:x="0cm" svg:y="2.257cm" presentation:class="page"/>
        <draw:frame presentation:style-name="Slide_20_8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5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  <style:master-page style:name="Slide_20_9_20_master" style:display-name="Slide 9 master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draw:name="Google Shape;35;p10" draw:style-name="Mgr3" draw:text-style-name="MP5" draw:layer="backgroundobjects" svg:width="40.639cm" svg:height="22.859cm" svg:x="0cm" svg:y="0cm">
        <draw:image xlink:href="Pictures/10000000000009C40000057E8EC32572.png" xlink:type="simple" xlink:show="embed" xlink:actuate="onLoad" draw:mime-type="image/png">
          <text:p/>
        </draw:image>
        <svg:desc>preencoded.png</svg:desc>
      </draw:frame>
      <draw:custom-shape draw:name="Google Shape;36;p10" draw:style-name="Mgr4" draw:text-style-name="MP6" draw:layer="backgroundobjects" svg:width="40.639cm" svg:height="22.859cm" svg:x="0cm" svg:y="0cm">
        <text:p/>
        <draw:enhanced-geometry draw:mirror-horizontal="false" draw:mirror-vertical="false" svg:viewBox="0 0 0 0" draw:glue-points="?f0 0 0 ?f1 ?f0 ?f2 ?f3 ?f1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Slide_20_9_20_master-title" draw:layer="backgroundobjects" svg:width="36.575cm" svg:height="3.816cm" svg:x="2.032cm" svg:y="0.912cm" presentation:class="title" presentation:placeholder="true">
        <draw:text-box/>
      </draw:frame>
      <draw:frame presentation:style-name="Slide_20_9_20_master-outline1" draw:layer="backgroundobjects" svg:width="36.575cm" svg:height="13.257cm" svg:x="2.032cm" svg:y="5.349cm" presentation:class="outline" presentation:placeholder="true">
        <draw:text-box/>
      </draw:frame>
      <presentation:notes style:page-layout-name="PM2">
        <draw:page-thumbnail presentation:style-name="Slide_20_9_20_master-title" draw:layer="backgroundobjects" svg:width="0.001cm" svg:height="0.001cm" svg:x="0cm" svg:y="2.257cm" presentation:class="page"/>
        <draw:frame presentation:style-name="Slide_20_9_20_master-notes" draw:layer="backgroundobjects" svg:width="16.799cm" svg:height="13.364cm" svg:x="2.1cm" svg:y="14.107cm" presentation:class="notes" presentation:placeholder="true">
          <draw:text-box/>
        </draw:frame>
        <draw:frame presentation:style-name="Mpr5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date>2026-08-05T16:15:47.889522700</dc:date>
    <meta:editing-duration>PT1H37M59S</meta:editing-duration>
    <meta:editing-cycles>5</meta:editing-cycles>
    <meta:generator>LibreOffice/26.2.3.2$Windows_X86_64 LibreOffice_project/70e089b17412e4cb7773e41413306b17a2328c34</meta:generator>
    <meta:document-statistic meta:object-count="796"/>
  </office:meta>
</office:document-meta>
</file>